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4d79c76c21d36ed2b26c630fb1088e.jpg"/>
  <manifest:file-entry manifest:media-type="image/png" manifest:full-path="Pictures/0a150d64611ce1c35f5b2733b98b3659.png"/>
  <manifest:file-entry manifest:media-type="image/jpeg" manifest:full-path="Pictures/ef421389a699c28ed07c40c8e18b2d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sasaran_rkpd"/><text:bookmark-start text:name="__RefHeading___prosedur_operasional_sasaran_rkpd_1"/><text:bookmark-start text:name="prosedur_operasional_sasaran_rkpd"/>Prosedur Operasional Sasaran RKPD<text:bookmark-end text:name="__RefHeading___prosedur_operasional_sasaran_rkpd_1"/><text:bookmark-end text:name="prosedur_operasional_sasaran_r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operasional sasaran RKPD adalah untuk menyusun sasaran rencana kerja pemerintah daerah yang sesuai dengan program prioritas daerah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sasaran R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udah tersedia data <text:a xlink:type="simple" xlink:href="https://repo.kuarta.co.id/simralwiki/doku.php?id=perencanaan:rpjmd:sasaran" text:style-name="Internet_20_link" text:visited-style-name="Visited_20_Internet_20_Link">Sasaran RPJMD</text:a>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asaran RKPD :</text:p>
      <text:list text:style-name="List_20_1" text:continue-numbering="false">
        <text:list-item>
          <text:p text:style-name="List_20_1_Content_First"> Masuk ke aplikasi Simral. Login sebagai admin Bappeda;</text:p>
        </text:list-item>
        <text:list-item>
          <text:p text:style-name="List_20_1_Content"> Pilih <text:span text:style-name="Strong_20_Emphasis">RKPD &gt; Program/Kegiatan &gt; Sasaran</text:span>, maka akan tampil list sasaran RKPD. Tampilan aplikasinya sebagai berikut :<draw:frame draw:style-name="media" draw:name="list_sasaran.jpg Legend" text:anchor-type="as-char" draw:z-index="0" svg:width="49.979791666667cm" style:rel-width="100%"><draw:text-box><text:p text:style-name="legendcenter"><draw:frame draw:style-name="media" draw:name="list_sasaran.jpg" text:anchor-type="as-char" draw:z-index="0" svg:width="49.979791666667cm" style:rel-width="100%" svg:height="14.12875cm" style:rel-height="scale"><draw:image xlink:href="Pictures/ae4d79c76c21d36ed2b26c630fb1088e.jpg" xlink:type="simple" xlink:show="embed" xlink:actuate="onLoad"/></draw:frame>list_sasaran.jpg</text:p></draw:text-box></draw:frame></text:p>
        </text:list-item>
        <text:list-item>
          <text:p text:style-name="List_20_1_Content"> Untuk menambahkan data Sasaran RKPD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 kemudian import sasaran RPJMD dengan klik link <text:span text:style-name="Strong_20_Emphasis">Input Sasaran RKPD </text:span>maka akan ditampilkan form isian untuk tambah sasaran RKPD untuk tambah Sasaran RKPD sebagai berikut :<draw:frame draw:style-name="media" draw:name="input_sasaran_rkpd.jpg Legend" text:anchor-type="as-char" draw:z-index="0" svg:width="42.095208333333cm" style:rel-width="100%"><draw:text-box><text:p text:style-name="legendcenter"><draw:frame draw:style-name="media" draw:name="input_sasaran_rkpd.jpg" text:anchor-type="as-char" draw:z-index="2" svg:width="42.095208333333cm" style:rel-width="100%" svg:height="14.472708333333cm" style:rel-height="scale"><draw:image xlink:href="Pictures/ef421389a699c28ed07c40c8e18b2d76.jpg" xlink:type="simple" xlink:show="embed" xlink:actuate="onLoad"/></draw:frame>input_sasaran_rkpd.jpg</text:p></draw:text-box></draw:frame></text:p>
        </text:list-item>
        <text:list-item>
          <text:p text:style-name="List_20_1_Content"> Kolom <text:span text:style-name="Strong_20_Emphasis">No Sasaran</text:span>  diisi dengan nomor urut sasaran RKPD;</text:p>
        </text:list-item>
        <text:list-item>
          <text:p text:style-name="List_20_1_Content"> Kolom <text:span text:style-name="Strong_20_Emphasis">Uraian Sasaran</text:span> diisi dengan uraian sasaran RKPD;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sasaran_rkpd</dc:title>
  </office:meta>
</office:document-meta>
</file>