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f49bea4d20c4c7d8656086875b95f2f.jpg"/>
  <manifest:file-entry manifest:media-type="image/png" manifest:full-path="Pictures/0a150d64611ce1c35f5b2733b98b3659.png"/>
  <manifest:file-entry manifest:media-type="image/jpeg" manifest:full-path="Pictures/5d45c6aa4efa9968db61de3001ffff4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kpd:rkpd_kegiatan"/><text:bookmark-start text:name="__RefHeading___prosedur_operasional_rkpd_kegiatan_1"/><text:bookmark-start text:name="prosedur_operasional_rkpd_kegiatan"/>Prosedur Operasional RKPD Kegiatan<text:bookmark-end text:name="__RefHeading___prosedur_operasional_rkpd_kegiatan_1"/><text:bookmark-end text:name="prosedur_operasional_rkpd_kegi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prosedur operasional RKPD Kegiatan adalah untuk menyusun kegiatan rencana kerja pemerintah daerah untuk periode satu tahu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>
            <text:p text:style-name="tablealignleft">Melakukan input RKPD kegiata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rogram RKPD adalah sebagai berikut :</text:p>
      <text:list text:style-name="List_20_1" text:continue-numbering="false">
        <text:list-item>
          <text:p text:style-name="List_20_1_Content_First"> Sudah tersedia data <text:a xlink:type="simple" xlink:href="https://repo.kuarta.co.id/simralwiki/doku.php?id=perencanaan:renja:kegiatan" text:style-name="Internet_20_link" text:visited-style-name="Visited_20_Internet_20_Link">Renja Kegiatan</text:a> untuk Rancangan RKPD;</text:p>
        </text:list-item>
        <text:list-item>
          <text:p text:style-name="List_20_1_Content_Last"> Sudah tersedia data <text:a xlink:type="simple" xlink:href="https://repo.kuarta.co.id/simralwiki/doku.php?id=perencanaan:musrenbang:kabupaten_kota" text:style-name="Internet_20_link" text:visited-style-name="Visited_20_Internet_20_Link">Musrenbang Kegiatan Kab/Kota</text:a> untuk RKPD Final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RKPD Kegiatan :</text:p>
      <text:list text:style-name="List_20_1" text:continue-numbering="false">
        <text:list-item>
          <text:p text:style-name="List_20_1_Content_First"> Masuk ke aplikasi Simral. Login sebagai admin Bappeda;</text:p>
        </text:list-item>
        <text:list-item>
          <text:p text:style-name="List_20_1_Content"> Pilih <text:span text:style-name="Strong_20_Emphasis">RKPD &gt;</text:span><text:span text:style-name="Strong_20_Emphasis">Program/Kegiatan &gt; Kegiatan, </text:span>maka akan tampil list RKPD Kegiatan. Tampilan aplikasinya sebagai berikut :<draw:frame draw:style-name="media" draw:name="list_rkpd_kegiatan.jpg Legend" text:anchor-type="as-char" draw:z-index="0" svg:width="50.112083333333cm" style:rel-width="100%"><draw:text-box><text:p text:style-name="legendcenter"><draw:frame draw:style-name="media" draw:name="list_rkpd_kegiatan.jpg" text:anchor-type="as-char" draw:z-index="0" svg:width="50.112083333333cm" style:rel-width="100%" svg:height="22.410208333333cm" style:rel-height="scale"><draw:image xlink:href="Pictures/df49bea4d20c4c7d8656086875b95f2f.jpg" xlink:type="simple" xlink:show="embed" xlink:actuate="onLoad"/></draw:frame>list_rkpd_kegiatan.jpg</text:p></draw:text-box></draw:frame></text:p>
        </text:list-item>
        <text:list-item>
          <text:p text:style-name="List_20_1_Content"> Untuk menambahkan data RKPD Kegiatan,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diatas kemudian klik <text:span text:style-name="Strong_20_Emphasis">Input RKPD Kegiatan Baru</text:span>  kemudian akan ditampilkan form isian untuk menambah data RKPD Kegiatan seperti berikut ini.</text:p>
        </text:list-item>
        <text:list-item>
          <text:p text:style-name="List_20_1_Content"> <draw:frame draw:style-name="media" draw:name="input_rkpd_kegiatan.jpg Legend" text:anchor-type="as-char" draw:z-index="0" svg:width="41.857083333333cm" style:rel-width="100%"><draw:text-box><text:p text:style-name="legendcenter"><draw:frame draw:style-name="media" draw:name="input_rkpd_kegiatan.jpg" text:anchor-type="as-char" draw:z-index="2" svg:width="41.857083333333cm" style:rel-width="100%" svg:height="18.679583333333cm" style:rel-height="scale"><draw:image xlink:href="Pictures/5d45c6aa4efa9968db61de3001ffff43.jpg" xlink:type="simple" xlink:show="embed" xlink:actuate="onLoad"/></draw:frame>input_rkpd_kegiatan.jpg</text:p></draw:text-box></draw:frame></text:p>
        </text:list-item>
        <text:list-item>
          <text:p text:style-name="List_20_1_Content_Last"> Prioritas dipilih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kpd:rkpd_kegiatan</dc:title>
  </office:meta>
</office:document-meta>
</file>