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e69a0137cd2527442d77b61d026ff7.jpg"/>
  <manifest:file-entry manifest:media-type="image/png" manifest:full-path="Pictures/dab1bffac020cb2f084098ff69911a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oyeksi_anggaran_rkpd_pembiayaan_penerimaan_pengeluaran"/><text:bookmark-start text:name="__RefHeading___prosedur_operasional_proyeksi_anggaran_rkpd_pembiayaan_penerimaan_pengeluaran_1"/><text:bookmark-start text:name="prosedur_operasional_proyeksi_anggaran_rkpd_pembiayaan_penerimaan_pengeluaran"/>Prosedur Operasional Proyeksi Anggaran RKPD Pembiayaan Penerimaan/Pengeluaran<text:bookmark-end text:name="__RefHeading___prosedur_operasional_proyeksi_anggaran_rkpd_pembiayaan_penerimaan_pengeluaran_1"/><text:bookmark-end text:name="prosedur_operasional_proyeksi_anggaran_rkpd_pembiayaan_penerimaan_pengelu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yeksi anggaran RKPD pembiayaan penerimaan / pengeluaran berfungsi untuk melihat perencanaan pembiayaan penerimaan / pengeluaran untuk periode satu tahu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ihat dokumen RKPD pembiayaan penerimaan / pengeluar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yeksi Anggaran RKPD Pembiayaan/Pengeluaran adalah sebagai berikut :</text:p>
      <text:list text:style-name="List_20_1" text:continue-numbering="false">
        <text:list-item>
          <text:p text:style-name="List_20_1_Content_First"> Sudah tersedia data Rancangan RKPD;</text:p>
        </text:list-item>
        <text:list-item>
          <text:p text:style-name="List_20_1_Content"> Sudah tersedia data RKPD Final;</text:p>
        </text:list-item>
        <text:list-item>
          <text:p text:style-name="List_20_1_Content_Last"> Sudah tersedia data Perubahan RKPD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oyeksi Anggaran RKPD Pembiayaan Penerimaan / Pengeluaran :</text:p>
      <text:list text:style-name="List_20_1" text:continue-numbering="false">
        <text:list-item>
          <text:p text:style-name="List_20_1_Content_First"> Masuk ke aplikasi simral sebagai admin Bappeda;</text:p>
        </text:list-item>
        <text:list-item>
          <text:p text:style-name="List_20_1_Content"> Pilih modul<text:span text:style-name="Strong_20_Emphasis"> RKPD &gt; Proyeksi Anggaran &gt; Pembiayaan, </text:span>maka akan tampil list RKPD Pembiayaan Penerimaan/Pengeluaran. Tampilan aplikasi sebagai berikut :<draw:frame draw:style-name="media" draw:name="list_proyeksi_anggaran_pembiayaan.jpg Legend" text:anchor-type="as-char" draw:z-index="0" svg:width="50.059166666667cm" style:rel-width="100%"><draw:text-box><text:p text:style-name="legendcenter"><draw:frame draw:style-name="media" draw:name="list_proyeksi_anggaran_pembiayaan.jpg" text:anchor-type="as-char" draw:z-index="0" svg:width="50.059166666667cm" style:rel-width="100%" svg:height="19.499791666667cm" style:rel-height="scale"><draw:image xlink:href="Pictures/68e69a0137cd2527442d77b61d026ff7.jpg" xlink:type="simple" xlink:show="embed" xlink:actuate="onLoad"/></draw:frame>list_proyeksi_anggaran_pembiayaan.jpg</text:p></draw:text-box></draw:frame></text:p>
        </text:list-item>
        <text:list-item>
          <text:p text:style-name="List_20_1_Content"> Untuk melihat detail list RKPD Pembiayaan Penerimaan/Pengeluaran klik link kode rekening yang sudah di beri tanda centang (<draw:frame draw:style-name="media" draw:name="1" text:anchor-type="as-char" draw:z-index="1" svg:width="0.66145833333333cm" svg:height="0.68791666666667cm"><draw:image xlink:href="Pictures/dab1bffac020cb2f084098ff69911ab1.png" xlink:type="simple" xlink:show="embed" xlink:actuate="onLoad"/></draw:frame>). Akan tampil form RKPD Pembiayaan Penerimaan/Penerimaan sepe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oyeksi_anggaran_rkpd_pembiayaan_penerimaan_pengeluaran</dc:title>
  </office:meta>
</office:document-meta>
</file>