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2cb35efc0f967e8b3a123f700eaa048.jpg"/>
  <manifest:file-entry manifest:media-type="image/png" manifest:full-path="Pictures/dab1bffac020cb2f084098ff69911ab1.png"/>
  <manifest:file-entry manifest:media-type="image/jpeg" manifest:full-path="Pictures/f1ad42aa596ce42ed66cfdbc16d84ba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rencanaan:rkpd:proyeksi_anggaran_rkpd_belanja_tidak_langsung"/><text:bookmark-start text:name="__RefHeading___prosedur_operasional_proyeksi_anggaran_rkpd_belanja_tidak_langsung_1"/><text:bookmark-start text:name="prosedur_operasional_proyeksi_anggaran_rkpd_belanja_tidak_langsung"/>Prosedur Operasional Proyeksi Anggaran RKPD Belanja Tidak Langsung<text:bookmark-end text:name="__RefHeading___prosedur_operasional_proyeksi_anggaran_rkpd_belanja_tidak_langsung_1"/><text:bookmark-end text:name="prosedur_operasional_proyeksi_anggaran_rkpd_belanja_tidak_langsung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dalam proses pengisian Proyeksi Anggaran RKPD Belanja Tidak Langsung :</text:p>
      <text:list text:style-name="List_20_1" text:continue-numbering="false">
        <text:list-item>
          <text:p text:style-name="List_20_1_Content_First"> Masuk ke aplikasi simral sebagai admin Bappeda;</text:p>
        </text:list-item>
        <text:list-item>
          <text:p text:style-name="List_20_1_Content"> Pilih modul<text:span text:style-name="Strong_20_Emphasis"> RKPD &gt; Proyeksi Anggaran &gt; Belanja Tidak Langsung, </text:span>maka akan tampil list RKPD Belanja Tidak Langsung. Tampilan aplikasi sebagai berikut :</text:p>
        </text:list-item>
        <text:list-item>
          <text:p text:style-name="List_20_1_Content"> <draw:frame draw:style-name="media" draw:name="list_rkpd_belanja_tidak_langsung.jpg Legend" text:anchor-type="as-char" draw:z-index="0" svg:width="49.926875cm" style:rel-width="100%"><draw:text-box><text:p text:style-name="legendcenter"><draw:frame draw:style-name="media" draw:name="list_rkpd_belanja_tidak_langsung.jpg" text:anchor-type="as-char" draw:z-index="0" svg:width="49.926875cm" style:rel-width="100%" svg:height="23.944791666667cm" style:rel-height="scale"><draw:image xlink:href="Pictures/b2cb35efc0f967e8b3a123f700eaa048.jpg" xlink:type="simple" xlink:show="embed" xlink:actuate="onLoad"/></draw:frame>list_rkpd_belanja_tidak_langsung.jpg</text:p></draw:text-box></draw:frame></text:p>
        </text:list-item>
        <text:list-item>
          <text:p text:style-name="List_20_1_Content"> Untuk melihat rincian anggaran RKPD belanja tidak langsung berikan tanda centang (<draw:frame draw:style-name="media" draw:name="1" text:anchor-type="as-char" draw:z-index="1" svg:width="0.66145833333333cm" svg:height="0.68791666666667cm"><draw:image xlink:href="Pictures/dab1bffac020cb2f084098ff69911ab1.png" xlink:type="simple" xlink:show="embed" xlink:actuate="onLoad"/></draw:frame>) dan klik pada kode rekening. Tampilan RKPD Belanja Tidak Langsung adalah sebagai berikut :</text:p>
        </text:list-item>
        <text:list-item>
          <text:p text:style-name="List_20_1_Content_Last"> <draw:frame draw:style-name="media" draw:name="2" text:anchor-type="as-char" draw:z-index="2" svg:width="42.783125cm" style:rel-width="100%" svg:height="14.684375cm" style:rel-height="scale"><draw:image xlink:href="Pictures/f1ad42aa596ce42ed66cfdbc16d84baf.jpg" xlink:type="simple" xlink:show="embed" xlink:actuate="onLoad"/></draw:frame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rkpd:proyeksi_anggaran_rkpd_belanja_tidak_langsung</dc:title>
  </office:meta>
</office:document-meta>
</file>