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3138b43e4cad708becc75729a9025b.jpg"/>
  <manifest:file-entry manifest:media-type="image/png" manifest:full-path="Pictures/dab1bffac020cb2f084098ff69911ab1.png"/>
  <manifest:file-entry manifest:media-type="image/jpeg" manifest:full-path="Pictures/fa75696536296290550bba46dd47970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kpd:proyeksi_anggaran_pendapatan_skpd"/><text:bookmark-start text:name="__RefHeading___prosedur_operasional_proyeksi_anggaran_pendapatan_skpd_1"/><text:bookmark-start text:name="prosedur_operasional_proyeksi_anggaran_pendapatan_skpd"/>Prosedur Operasional Proyeksi Anggaran Pendapatan SKPD<text:bookmark-end text:name="__RefHeading___prosedur_operasional_proyeksi_anggaran_pendapatan_skpd_1"/><text:bookmark-end text:name="prosedur_operasional_proyeksi_anggaran_pendapatan_skp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Bappeda</text:p>
          </table:table-cell>
          <table:table-cell office:value-type="string" table:style-name="tablecell">
            <text:p text:style-name="tablealignleft">Melakukan input proyeksi anggaran pendapatan SKP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list text:style-name="List_20_1" text:continue-numbering="false">
        <text:list-item>
          <text:p text:style-name="LastListParagraph_List_20_1_Content_First"> Rencana Kerja Perangkat Daerah ( Renja SKPD ) sud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Proyeksi Anggaran Pendapatan SKPD :</text:p>
      <text:list text:style-name="List_20_1" text:continue-numbering="false">
        <text:list-item>
          <text:p text:style-name="List_20_1_Content_First"> Masuk ke aplikasi simral sebagai admin Bappeda;</text:p>
        </text:list-item>
        <text:list-item>
          <text:p text:style-name="List_20_1_Content"> Pilih modul<text:span text:style-name="Strong_20_Emphasis"> RKPD &gt; Proyeksi Anggaran &gt; Pendapatan, </text:span>maka akan tampil List RKPD Anggaran Pendapatan SKPD. Tampilan aplikasi sebagai berikut :<draw:frame draw:style-name="media" draw:name="list_proyeksi_anggaran_pendapatan.jpg Legend" text:anchor-type="as-char" draw:z-index="0" svg:width="50.085625cm" style:rel-width="100%"><draw:text-box><text:p text:style-name="legendcenter"><draw:frame draw:style-name="media" draw:name="list_proyeksi_anggaran_pendapatan.jpg" text:anchor-type="as-char" draw:z-index="0" svg:width="50.085625cm" style:rel-width="100%" svg:height="20.293541666667cm" style:rel-height="scale"><draw:image xlink:href="Pictures/a43138b43e4cad708becc75729a9025b.jpg" xlink:type="simple" xlink:show="embed" xlink:actuate="onLoad"/></draw:frame>list_proyeksi_anggaran_pendapatan.jpg</text:p></draw:text-box></draw:frame></text:p>
        </text:list-item>
        <text:list-item>
          <text:p text:style-name="List_20_1_Content_Last"> Berikan tanda centang (<draw:frame draw:style-name="media" draw:name="1" text:anchor-type="as-char" draw:z-index="1" svg:width="0.66145833333333cm" svg:height="0.68791666666667cm"><draw:image xlink:href="Pictures/dab1bffac020cb2f084098ff69911ab1.png" xlink:type="simple" xlink:show="embed" xlink:actuate="onLoad"/></draw:frame>) dan klik pada kode rekening untuk melihat rincian anggaran pendapatan SKPD. Tampilan RKPD Anggaran Pendapatan SKPD seperti berikut ini :<draw:frame draw:style-name="media" draw:name="rkpd_anggaran_pendapatan.jpg Legend" text:anchor-type="as-char" draw:z-index="0" svg:width="42.783125cm" style:rel-width="100%"><draw:text-box><text:p text:style-name="legendcenter"><draw:frame draw:style-name="media" draw:name="rkpd_anggaran_pendapatan.jpg" text:anchor-type="as-char" draw:z-index="2" svg:width="42.783125cm" style:rel-width="100%" svg:height="14.075833333333cm" style:rel-height="scale"><draw:image xlink:href="Pictures/fa75696536296290550bba46dd479709.jpg" xlink:type="simple" xlink:show="embed" xlink:actuate="onLoad"/></draw:frame>rkpd_anggaran_pendapatan.jpg</text:p></draw:text-box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kpd:proyeksi_anggaran_pendapatan_skpd</dc:title>
  </office:meta>
</office:document-meta>
</file>