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0684798fbd8e1462392496df5e1fd2e.jpg"/>
  <manifest:file-entry manifest:media-type="image/png" manifest:full-path="Pictures/0a150d64611ce1c35f5b2733b98b3659.png"/>
  <manifest:file-entry manifest:media-type="image/jpeg" manifest:full-path="Pictures/69cd7e6bc2b92bb3d6e6dd94db358489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ogram_rkpd"/><text:bookmark-start text:name="__RefHeading___prosedur_operasional_program_rkpd_1"/><text:bookmark-start text:name="prosedur_operasional_program_rkpd"/>Prosedur Operasional Program RKPD<text:bookmark-end text:name="__RefHeading___prosedur_operasional_program_rkpd_1"/><text:bookmark-end text:name="prosedur_operasional_program_r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rogram RKPD adalah untuk menyusun program rencana kerja pemerintah daerah untuk periode satu tahu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program R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gram RKPD adalah sebagai berikut:</text:p>
      <text:list text:style-name="List_20_1" text:continue-numbering="false">
        <text:list-item>
          <text:p text:style-name="LastListParagraph_List_20_1_Content_First"> Sudah tersedia data <text:a xlink:type="simple" xlink:href="https://repo.kuarta.co.id/simralwiki/doku.php?id=perencanaan:rpjmd:program_pembangunan" text:style-name="Internet_20_link" text:visited-style-name="Visited_20_Internet_20_Link">Program RPJMD</text:a>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ogram RKPD :</text:p>
      <text:list text:style-name="List_20_1" text:continue-numbering="false">
        <text:list-item>
          <text:p text:style-name="List_20_1_Content_First"> Masuk ke aplikasi Simral. Login sebagai admin Bappeda;</text:p>
        </text:list-item>
        <text:list-item>
          <text:p text:style-name="List_20_1_Content"> Pilih <text:span text:style-name="Strong_20_Emphasis">RKPD &gt; Program/Kegiatan &gt; Program, </text:span>maka akan tampil list program RKPD. Tampilan aplikasinya sebagai berikut :<draw:frame draw:style-name="media" draw:name="list_program_rkpd.jpg Legend" text:anchor-type="as-char" draw:z-index="0" svg:width="50.032708333333cm" style:rel-width="100%"><draw:text-box><text:p text:style-name="legendcenter"><draw:frame draw:style-name="media" draw:name="list_program_rkpd.jpg" text:anchor-type="as-char" draw:z-index="0" svg:width="50.032708333333cm" style:rel-width="100%" svg:height="18.071041666667cm" style:rel-height="scale"><draw:image xlink:href="Pictures/00684798fbd8e1462392496df5e1fd2e.jpg" xlink:type="simple" xlink:show="embed" xlink:actuate="onLoad"/></draw:frame>list_program_rkpd.jpg</text:p></draw:text-box></draw:frame></text:p>
        </text:list-item>
        <text:list-item>
          <text:p text:style-name="List_20_1_Content"> Untuk menambahkan data Program RKP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, kemudian klik link <text:span text:style-name="Strong_20_Emphasis">Input RKPD Program Baru. </text:span>Tampilan form input baru program RKPD seperti berikut ini :</text:p>
        </text:list-item>
        <text:list-item>
          <text:p text:style-name="List_20_1_Content"> <draw:frame draw:style-name="mediacenter" draw:name="2" text:anchor-type="paragraph" draw:z-index="2" svg:width="42.756666666667cm" style:rel-width="100%" svg:height="16.642291666667cm" style:rel-height="scale"><draw:image xlink:href="Pictures/69cd7e6bc2b92bb3d6e6dd94db358489.jpg" xlink:type="simple" xlink:show="embed" xlink:actuate="onLoad"/></draw:frame></text:p>
        </text:list-item>
        <text:list-item>
          <text:p text:style-name="List_20_1_Content"> Kolom <text:span text:style-name="Strong_20_Emphasis">Target Anggaran RPJMD</text:span>  diisi dengan indikator target anggaran RPJMD pada tahun berkenaan;</text:p>
        </text:list-item>
        <text:list-item>
          <text:p text:style-name="List_20_1_Content"> Kolom<text:span text:style-name="Strong_20_Emphasis"> Realisasi Anggaran s/d Tahun 2017</text:span>  diisi dengan jumlah realisasi anggaran sampai tahun anggaran sebelumnya;</text:p>
        </text:list-item>
        <text:list-item>
          <text:p text:style-name="List_20_1_Content"> Kolom <text:span text:style-name="Strong_20_Emphasis">Pagu Indikatif (Tahun 2018)</text:span>  diisi dengan jumlah pagu indikatif tahun berkenaan;</text:p>
        </text:list-item>
        <text:list-item>
          <text:p text:style-name="List_20_1_Content"> Kolom <text:span text:style-name="Strong_20_Emphasis">Prakiraan Maju (Tahun 2019)</text:span>  diisi dengan prakiraan jumlah anggaran untuk satu tahun kedepan.</text:p>
        </text:list-item>
        <text:list-item>
          <text:p text:style-name="List_20_1_Content"> Pastikan semua isian data benar, kemudian tekan tombol <draw:frame draw:style-name="media" draw:name="3" text:anchor-type="as-char" draw:z-index="3" svg:width="0.68791666666667cm" svg:height="0.555625cm"><draw:image xlink:href="Pictures/bdc69509e8ea0962eff4361c6eb0f5f1.png" xlink:type="simple" xlink:show="embed" xlink:actuate="onLoad"/></draw:frame>untuk menyimpan data yang sudah diisikan.</text:p>
        </text:list-item>
        <text:list-item>
          <text:p text:style-name="List_20_1_Content_Last"> Selain input baru program RKPD, aplikasi simral juga memfasilitasi import program dari RPJMD yang sesuai dengan program RKPD terkait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ogram_rkpd</dc:title>
  </office:meta>
</office:document-meta>
</file>