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144cb0859570a1b904f65ce45efaf7b.jpg"/>
  <manifest:file-entry manifest:media-type="image/png" manifest:full-path="Pictures/0a150d64611ce1c35f5b2733b98b3659.png"/>
  <manifest:file-entry manifest:media-type="image/jpeg" manifest:full-path="Pictures/16c02132b1ff469e85c5313da2f150e4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kpd:prioritas_pembangunan_nasional"/><text:bookmark-start text:name="__RefHeading___prosedur_operasional_prioritas_program_pembangunan_nasional_1"/><text:bookmark-start text:name="prosedur_operasional_prioritas_program_pembangunan_nasional"/>Prosedur Operasional Prioritas Program Pembangunan Nasional<text:bookmark-end text:name="__RefHeading___prosedur_operasional_prioritas_program_pembangunan_nasional_1"/><text:bookmark-end text:name="prosedur_operasional_prioritas_program_pembangunan_nasional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operasional prioritas program pembangunan adalah menyusun prioritas program pembangunan nasional selama kurun waktu tertentu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>
            <text:p text:style-name="tablealignleft">Melakukan input prioritas program pembangunan nasional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ngisian Prioritas Program Pembangunan Nasional adalah sebagai berikut :</text:p>
      <text:list text:style-name="List_20_1" text:continue-numbering="false">
        <text:list-item>
          <text:p text:style-name="LastListParagraph_List_20_1_Content_First"> Prioritas Program Pembangunan Nasional yang sudah ditetapkan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Prioritas Program Pembangunan Nasional</text:p>
      <text:list text:style-name="List_20_1" text:continue-numbering="false">
        <text:list-item>
          <text:p text:style-name="List_20_1_Content_First"> Masuk ke aplikasi Simral sebagai admin Bappeda;</text:p>
        </text:list-item>
        <text:list-item>
          <text:p text:style-name="List_20_1_Content"> Pilih modul<text:span text:style-name="Strong_20_Emphasis"> RKPD &gt; Prioritas Pembangunan &gt; Nasional</text:span>, maka akan tampil List Prioritas Program Pembangunan Nasional. Tampilan aplikasi sebagai berikut :<draw:frame draw:style-name="media" draw:name="list_pembangunan_nasional.jpg Legend" text:anchor-type="as-char" draw:z-index="0" svg:width="50.032708333333cm" style:rel-width="100%"><draw:text-box><text:p text:style-name="legendcenter"><draw:frame draw:style-name="media" draw:name="list_pembangunan_nasional.jpg" text:anchor-type="as-char" draw:z-index="0" svg:width="50.032708333333cm" style:rel-width="100%" svg:height="23.230416666667cm" style:rel-height="scale"><draw:image xlink:href="Pictures/5144cb0859570a1b904f65ce45efaf7b.jpg" xlink:type="simple" xlink:show="embed" xlink:actuate="onLoad"/></draw:frame>list_pembangunan_nasional.jpg</text:p></draw:text-box></draw:frame></text:p>
        </text:list-item>
        <text:list-item>
          <text:p text:style-name="List_20_1_Content"> Untuk menambahkan data prioritas program pembangunan nasional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atas maka akan ditampilkan form isian untuk menambah prioritas program pembangunan nasional sebagai berikut ini :<draw:frame draw:style-name="media" draw:name="input_pembangunan_nasional.jpg Legend" text:anchor-type="as-char" draw:z-index="0" svg:width="42.306875cm" style:rel-width="100%"><draw:text-box><text:p text:style-name="legendcenter"><draw:frame draw:style-name="media" draw:name="input_pembangunan_nasional.jpg" text:anchor-type="as-char" draw:z-index="2" svg:width="42.306875cm" style:rel-width="100%" svg:height="15.134166666667cm" style:rel-height="scale"><draw:image xlink:href="Pictures/16c02132b1ff469e85c5313da2f150e4.jpg" xlink:type="simple" xlink:show="embed" xlink:actuate="onLoad"/></draw:frame>input_pembangunan_nasional.jpg</text:p></draw:text-box></draw:frame></text:p>
        </text:list-item>
        <text:list-item>
          <text:p text:style-name="List_20_1_Content"> Pilihan <text:span text:style-name="Strong_20_Emphasis">Tahun</text:span>  dipilih dengan tahun berjalan;</text:p>
        </text:list-item>
        <text:list-item>
          <text:p text:style-name="List_20_1_Content"> <text:span text:style-name="Strong_20_Emphasis">No Prioritas</text:span>  diisi dengan nomor prioritas terkait;</text:p>
        </text:list-item>
        <text:list-item>
          <text:p text:style-name="List_20_1_Content"> <text:span text:style-name="Strong_20_Emphasis">Bidang Prioritas</text:span>  diisi dengan bidang prioritas terkait;</text:p>
        </text:list-item>
        <text:list-item>
          <text:p text:style-name="List_20_1_Content"> <text:span text:style-name="Strong_20_Emphasis">Prioritas Nasional</text:span>  diisi dengan prioritas nasional terkait;</text:p>
        </text:list-item>
        <text:list-item>
          <text:p text:style-name="List_20_1_Content"> <text:span text:style-name="Strong_20_Emphasis">Tema Program</text:span>  diisi dengan tema program terkait.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pada toolbar atas untuk menyimpan data - data yang telah diisik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prioritas_pembangunan_nasional</dc:title>
  </office:meta>
</office:document-meta>
</file>