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48e1a079c3262fd2043d921bea7913c.jpg"/>
  <manifest:file-entry manifest:media-type="image/png" manifest:full-path="Pictures/0a150d64611ce1c35f5b2733b98b3659.png"/>
  <manifest:file-entry manifest:media-type="image/jpeg" manifest:full-path="Pictures/84db9178b4838cd556f9d9354e94a0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prioritas_pembangunan_kabupaten_kota"/><text:bookmark-start text:name="__RefHeading___prosedur_operasional_prioritas_program_pembangunan_kabupaten_kota_1"/><text:bookmark-start text:name="prosedur_operasional_prioritas_program_pembangunan_kabupaten_kota"/>Prosedur Operasional Prioritas Program Pembangunan Kabupaten / Kota<text:bookmark-end text:name="__RefHeading___prosedur_operasional_prioritas_program_pembangunan_kabupaten_kota_1"/><text:bookmark-end text:name="prosedur_operasional_prioritas_program_pembangunan_kabupaten_kot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lakukan input prioritas pembangunan kabupaten/kota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gisian Prioritas Program Pembangunan Kabupaten / Kota adalah sebagai berikut :</text:p>
      <text:list text:style-name="List_20_1" text:continue-numbering="false">
        <text:list-item>
          <text:p text:style-name="List_20_1_Content_First"> Prioritas pembangunan nasional sudah terisi</text:p>
        </text:list-item>
        <text:list-item>
          <text:p text:style-name="List_20_1_Content"> Prioritas pembangunan provinsi sudah terisi;</text:p>
        </text:list-item>
        <text:list-item>
          <text:p text:style-name="List_20_1_Content_Last"> Prioritas pembangunan Kabupaten / Kota yang sudah ditetapkan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rioritas Program Pembangunan Kabupaten / Kota :</text:p>
      <text:list text:style-name="List_20_1" text:continue-numbering="false">
        <text:list-item>
          <text:p text:style-name="List_20_1_Content_First"> Masuk ke aplikasi simral sebagai admin Bappeda;</text:p>
        </text:list-item>
        <text:list-item>
          <text:p text:style-name="List_20_1_Content"> Pilih modul<text:span text:style-name="Strong_20_Emphasis"> RKPD &gt; Prioritas Pembangunan &gt; Kabupaten/Kota, </text:span>maka akan tampil List Prioritas Program Pembangunan Kabupaten/Kota. Tampilan aplikasi sebagai berikut :</text:p>
        </text:list-item>
        <text:list-item>
          <text:p text:style-name="List_20_1_Content"> <draw:frame draw:style-name="media" draw:name="list_pembangunan_kab_kota.jpg Legend" text:anchor-type="as-char" draw:z-index="0" svg:width="49.821041666667cm" style:rel-width="100%"><draw:text-box><text:p text:style-name="legendcenter"><draw:frame draw:style-name="media" draw:name="list_pembangunan_kab_kota.jpg" text:anchor-type="as-char" draw:z-index="0" svg:width="49.821041666667cm" style:rel-width="100%" svg:height="21.457708333333cm" style:rel-height="scale"><draw:image xlink:href="Pictures/848e1a079c3262fd2043d921bea7913c.jpg" xlink:type="simple" xlink:show="embed" xlink:actuate="onLoad"/></draw:frame>list_pembangunan_kab_kota.jpg</text:p></draw:text-box></draw:frame></text:p>
        </text:list-item>
        <text:list-item>
          <text:p text:style-name="List_20_1_Content"> Untuk menambahkan data prioritas pembangunan kabupaten/kota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 maka akan ditampilkan form isian untuk menambah prioritas program pembangunan kabupaten/kota sebagai berikut ini :</text:p>
        </text:list-item>
        <text:list-item>
          <text:p text:style-name="List_20_1_Content_Last"> <draw:frame draw:style-name="media" draw:name="2" text:anchor-type="as-char" draw:z-index="2" svg:width="42.730208333333cm" style:rel-width="100%" svg:height="16.933333333333cm" style:rel-height="scale"><draw:image xlink:href="Pictures/84db9178b4838cd556f9d9354e94a052.jpg" xlink:type="simple" xlink:show="embed" xlink:actuate="onLoad"/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prioritas_pembangunan_kabupaten_kota</dc:title>
  </office:meta>
</office:document-meta>
</file>