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9ae25d18e1a00ebd74133ce9e09f37.jpg"/>
  <manifest:file-entry manifest:media-type="image/png" manifest:full-path="Pictures/0a150d64611ce1c35f5b2733b98b3659.png"/>
  <manifest:file-entry manifest:media-type="image/jpeg" manifest:full-path="Pictures/96f8e640d976ff43f1df6c09e2c4ac40.jpg"/>
  <manifest:file-entry manifest:media-type="image/png" manifest:full-path="Pictures/bdc69509e8ea0962eff4361c6eb0f5f1.png"/>
  <manifest:file-entry manifest:media-type="image/jpeg" manifest:full-path="Pictures/b6c8ff7ed75bbc909599d3f5c031f1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engaturan_rkpd"/><text:bookmark-start text:name="__RefHeading___prosedur_operasional_setup_rencana_kerja_pembangunan_daerah_rkpd_1"/><text:bookmark-start text:name="prosedur_operasional_setup_rencana_kerja_pembangunan_daerah_rkpd"/>Prosedur Operasional Setup Rencana Kerja Pembangunan Daerah (RKPD)<text:bookmark-end text:name="__RefHeading___prosedur_operasional_setup_rencana_kerja_pembangunan_daerah_rkpd_1"/><text:bookmark-end text:name="prosedur_operasional_setup_rencana_kerja_pembangunan_daerah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setup rencana kerja pembangunan daerah (RKPD) adalah untuk melakukan pengisian setup rencana kerja pembangunan daerah (RKPD).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h text:style-name="Heading_20_3" text:outline-level="3"><text:bookmark-start text:name="__RefHeading___pelaku_operasional_4"/><text:bookmark-start text:name="pelaku_operasional"/>Pelaku Operasional<text:bookmark-end text:name="__RefHeading___pelaku_operasional_4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setup rencana kerja pembangunan daerah (RKPD)</text:p>
          </table:table-cell>
        </table:table-row>
      </table:table>
      <text:h text:style-name="Heading_20_3" text:outline-level="3"><text:bookmark-start text:name="__RefHeading___NoTitle_5"/><text:bookmark-start text:name="section1"/><text:bookmark-end text:name="__RefHeading___NoTitle_5"/><text:bookmark-end text:name="section1"/></text:h>
      <text:h text:style-name="Heading_20_3" text:outline-level="3"><text:bookmark-start text:name="__RefHeading___prasyarat_kondisional_6"/><text:bookmark-start text:name="prasyarat_kondisional"/>Prasyarat Kondisional<text:bookmark-end text:name="__RefHeading___prasyarat_kondisional_6"/><text:bookmark-end text:name="prasyarat_kondisional"/></text:h>
      <text:p text:style-name="Text_20_body">Beberapa prasyarat kondisional dalam setup RKPD adalah sebagai berikut :</text:p>
      <text:list text:style-name="List_20_1" text:continue-numbering="false">
        <text:list-item>
          <text:p text:style-name="List_20_1_Content_First"> Sudah tersedia data <text:a xlink:type="simple" xlink:href="https://repo.kuarta.co.id/simralwiki/doku.php?id=perencanaan:musrenbang:forum_skpd" text:style-name="Internet_20_link" text:visited-style-name="Visited_20_Internet_20_Link">Musrenbang Forum SKPD</text:a> untuk RKPD FInal.</text:p>
        </text:list-item>
        <text:list-item>
          <text:p text:style-name="List_20_1_Content_Last"> Data Program dan Kegiatan sudah tersedia.</text:p>
        </text:list-item>
      </text:list>
      <text:h text:style-name="Heading_20_3" text:outline-level="3"><text:bookmark-start text:name="__RefHeading___proses_operasional_7"/><text:bookmark-start text:name="proses_operasional"/>Proses Operasional<text:bookmark-end text:name="__RefHeading___proses_operasional_7"/><text:bookmark-end text:name="proses_operasional"/></text:h>
      <text:p text:style-name="Text_20_body">Berikut adalah prosedur operasional penggunaan aplikasi dalam proses pengisian ​​​​Setup Rencana Kerja Pembangunan Daerah (RKPD) :</text:p>
      <text:list text:style-name="List_20_1" text:continue-numbering="false">
        <text:list-item>
          <text:p text:style-name="List_20_1_Content_First"> Masuk ke Aplikasi Simral.</text:p>
        </text:list-item>
        <text:list-item>
          <text:p text:style-name="List_20_1_Content"> Pilih <text:span text:style-name="Strong_20_Emphasis">RKPD &gt; Setup RKPD</text:span>, maka akan tampil List Setup RKPD. Tampilan aplikasinya sebagai berikut :<draw:frame draw:style-name="media" draw:name="list_setup_rkpd.jpg Legend" text:anchor-type="as-char" draw:z-index="0" svg:width="50.112083333333cm" style:rel-width="100%"><draw:text-box><text:p text:style-name="legendcenter"><draw:frame draw:style-name="media" draw:name="list_setup_rkpd.jpg" text:anchor-type="as-char" draw:z-index="0" svg:width="50.112083333333cm" style:rel-width="100%" svg:height="22.277916666667cm" style:rel-height="scale"><draw:image xlink:href="Pictures/fc9ae25d18e1a00ebd74133ce9e09f37.jpg" xlink:type="simple" xlink:show="embed" xlink:actuate="onLoad"/></draw:frame>list_setup_rkpd.jpg</text:p></draw:text-box></draw:frame></text:p>
        </text:list-item>
        <text:list-item>
          <text:p text:style-name="List_20_1_Content"> Untuk menambahkan Setup RKP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maka akan ditampilkan form isian untuk tambah Setup RKPD sebagai berikut :<draw:frame draw:style-name="media" draw:name="input_rkpd.jpg Legend" text:anchor-type="as-char" draw:z-index="0" svg:width="42.677291666667cm" style:rel-width="100%"><draw:text-box><text:p text:style-name="legendcenter"><draw:frame draw:style-name="media" draw:name="input_rkpd.jpg" text:anchor-type="as-char" draw:z-index="2" svg:width="42.677291666667cm" style:rel-width="100%" svg:height="13.599583333333cm" style:rel-height="scale"><draw:image xlink:href="Pictures/96f8e640d976ff43f1df6c09e2c4ac40.jpg" xlink:type="simple" xlink:show="embed" xlink:actuate="onLoad"/></draw:frame>input_rkpd.jpg</text:p></draw:text-box></draw:frame></text:p>
        </text:list-item>
        <text:list-item>
          <text:p text:style-name="List_20_1_Content"> Pilihan <text:span text:style-name="Strong_20_Emphasis">Tahun</text:span>  dipilih dengan tahun berkenaan;</text:p>
        </text:list-item>
        <text:list-item>
          <text:p text:style-name="List_20_1_Content"> Pilihan <text:span text:style-name="Strong_20_Emphasis">Jenis RKPD</text:span>  dipilih jenis tahapan RKPD terkait, untuk awal jenis RKPD diisi dengan Rancangan RKPD;</text:p>
        </text:list-item>
        <text:list-item>
          <text:p text:style-name="List_20_1_Content"> Pilihan <text:span text:style-name="Strong_20_Emphasis">Jenis Sumber Data</text:span>  dipilh berdasarkan jenis RKPD yaitu :</text:p>
          <text:list text:style-name="List_20_1">
            <text:list-item>
              <text:p text:style-name="List_20_1_Content"> Jika Jenis RKPD dipilih Rancangan RKPD, maka jenis sumber data diambil dari Rancangan Renja;</text:p>
            </text:list-item>
            <text:list-item>
              <text:p text:style-name="List_20_1_Content"> Jika Jenis RKPD dipilih RKPD Final, maka jenis sumber data diambil dari Musrenbang Kab/Kota;</text:p>
            </text:list-item>
            <text:list-item>
              <text:p text:style-name="List_20_1_Content"> Jika Jenis RKPD dipilih Perubahan RKPD, maka jenis sumber data diambil dari RKPD final atau renja perubahan;</text:p>
            </text:list-item>
          </text:list>
        </text:list-item>
        <text:list-item>
          <text:p text:style-name="List_20_1_Content"> Pilihan <text:span text:style-name="Strong_20_Emphasis">RPJMD</text:span>  dipilih dengan RPJMD 5 tahun berkenaan;</text:p>
        </text:list-item>
        <text:list-item>
          <text:p text:style-name="List_20_1_Content"> <text:span text:style-name="Strong_20_Emphasis">No Dokumen</text:span>  diisi dengan Nomor dokumen RKPD terkait;</text:p>
        </text:list-item>
        <text:list-item>
          <text:p text:style-name="List_20_1_Content"> <text:span text:style-name="Strong_20_Emphasis">Tanggal Pengesahan</text:span>  diisi dengan tanggal disahkannya RKPD;</text:p>
        </text:list-item>
        <text:list-item>
          <text:p text:style-name="List_20_1_Content"> <text:span text:style-name="Strong_20_Emphasis">Status RKPD</text:span>  dipilih berdasarkan status RKPD yaitu draft, final atau revisi;</text:p>
        </text:list-item>
        <text:list-item>
          <text:p text:style-name="List_20_1_Content"> <text:span text:style-name="Strong_20_Emphasis">Keterangan</text:span>  diisi dengan keterangan umum tentang RKP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8791666666667cm" svg:height="0.555625cm"><draw:image xlink:href="Pictures/bdc69509e8ea0962eff4361c6eb0f5f1.png" xlink:type="simple" xlink:show="embed" xlink:actuate="onLoad"/></draw:frame>pada toolbar atas untuk menyimpan data - data yang telah diisikan.</text:p>
        </text:list-item>
      </text:list>
      <text:p text:style-name="Text_20_body">Setelah setup RKPD seperti penjelasan diatas, aplikasi memfasilitasi import data Program / Kegiatan yang sesuai denga RKPD terkait. Berikut adalah langkah untuk melakukan import data Program / Kegiatan :</text:p>
      <text:list text:style-name="List_20_1" text:continue-numbering="false">
        <text:list-item>
          <text:p text:style-name="List_20_1_Content_First"> Pilih <text:span text:style-name="Strong_20_Emphasis">Jenis RKPD</text:span>, maka akan tampil Setup RKPD. Tampilan aplikasinya seperti berikut ini :<draw:frame draw:style-name="media" draw:name="import_program_kegiatan.jpg Legend" text:anchor-type="as-char" draw:z-index="0" svg:width="42.280416666667cm" style:rel-width="100%"><draw:text-box><text:p text:style-name="legendcenter"><draw:frame draw:style-name="media" draw:name="import_program_kegiatan.jpg" text:anchor-type="as-char" draw:z-index="4" svg:width="42.280416666667cm" style:rel-width="100%" svg:height="12.7cm" style:rel-height="scale"><draw:image xlink:href="Pictures/b6c8ff7ed75bbc909599d3f5c031f157.jpg" xlink:type="simple" xlink:show="embed" xlink:actuate="onLoad"/></draw:frame>import_program_kegiatan.jpg</text:p></draw:text-box></draw:frame></text:p>
        </text:list-item>
        <text:list-item>
          <text:p text:style-name="List_20_1_Content"> Kemudian klik link <text:span text:style-name="Strong_20_Emphasis">[ Import Program/Kegiatan ] </text:span>yang ada di bagian bawah tampilan Setup Renja untuk memulai proses import data. Tampilannya sepe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engaturan_rkpd</dc:title>
  </office:meta>
</office:document-meta>
</file>