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laporan_rkpd"/><text:bookmark-start text:name="__RefHeading___laporan_rkpd_1"/><text:bookmark-start text:name="laporan_rkpd"/>Laporan RKPD<text:bookmark-end text:name="__RefHeading___laporan_rkpd_1"/><text:bookmark-end text:name="laporan_r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ncana pembangunan jangka menengah daerah (RPJMD) pemerintah daerah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Admin Bappeda/Pengguna Aplikasi</text:p>
          </table:table-cell>
          <table:table-cell office:value-type="string" table:style-name="tablecell">
            <text:p text:style-name="tablealignleft">Melihat dan mencetak Laporan RPJMD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di RPJMD mulai dari periode RPJMD hingga proyeksi anggaran tel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PJMD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_Last"> Pilih <text:span text:style-name="Strong_20_Emphasis">Modul RPJMD &gt; Menu Laporan &gt; Lap. RPJMD Permendagri 50</text:span>, maka akan tampil sebagai berikut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laporan_rkpd</dc:title>
  </office:meta>
</office:document-meta>
</file>