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fe92f6cd2ae9ca419668c71ce24114a.jpg"/>
  <manifest:file-entry manifest:media-type="image/jpeg" manifest:full-path="Pictures/e6d6048444972c58a1cc328e5e6ca29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kpd:laporan_rekapitulasi_1"/><text:bookmark-start text:name="__RefHeading___laporan_rekapitulasi_rkpd_1"/><text:bookmark-start text:name="laporan_rekapitulasi_rkpd"/>Laporan Rekapitulasi RKPD<text:bookmark-end text:name="__RefHeading___laporan_rekapitulasi_rkpd_1"/><text:bookmark-end text:name="laporan_rekapitulasi_rkp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mberikan informasi mengenai laporan rekapitulasi rencana kerja pembangunan daerah (RKPD) daerah tertentu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Admin Bappeda/Pengguna Aplikasi</text:p>
          </table:table-cell>
          <table:table-cell office:value-type="string" table:style-name="tablecell">
            <text:p text:style-name="tablealignleft">Melihat dan mencetak Laporan rekapitulasi RKPD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sebagai berikut:</text:p>
      <text:list text:style-name="List_20_1" text:continue-numbering="false">
        <text:list-item>
          <text:p text:style-name="LastListParagraph_List_20_1_Content_First"> Semua menu di RKPD sudah terisi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laporan rekapitulasi RKPD :</text:p>
      <text:list text:style-name="List_20_1" text:continue-numbering="false">
        <text:list-item>
          <text:p text:style-name="List_20_1_Content_First"> Masuk ke dalam aplikasi;</text:p>
        </text:list-item>
        <text:list-item>
          <text:p text:style-name="List_20_1_Content"> Pilih <text:span text:style-name="Strong_20_Emphasis">Modul RKPD &gt; Menu Laporan RKPD &gt; Lap. Rekapitulasi</text:span>, maka akan tampil sebagai berikut:<draw:frame draw:style-name="media" draw:name="laporan_rekapitulasi_rkpd_1.jpg Legend" text:anchor-type="as-char" draw:z-index="0" svg:width="50.059166666667cm" style:rel-width="100%"><draw:text-box><text:p text:style-name="legendcenter"><draw:frame draw:style-name="media" draw:name="laporan_rekapitulasi_rkpd_1.jpg" text:anchor-type="as-char" draw:z-index="0" svg:width="50.059166666667cm" style:rel-width="100%" svg:height="23.389166666667cm" style:rel-height="scale"><draw:image xlink:href="Pictures/6fe92f6cd2ae9ca419668c71ce24114a.jpg" xlink:type="simple" xlink:show="embed" xlink:actuate="onLoad"/></draw:frame>laporan_rekapitulasi_rkpd_1.jpg</text:p></draw:text-box></draw:frame></text:p>
        </text:list-item>
        <text:list-item>
          <text:p text:style-name="List_20_1_Content"> Pada halaman laporan ini, terdapat beberapa jenis laporan, meliputi:</text:p>
          <text:list text:style-name="List_20_1">
            <text:list-item>
              <text:p text:style-name="List_20_1_Content"> Proyeksi Anggaran Pendapatan,Belanja dan Pembiayaan RKPD</text:p>
            </text:list-item>
            <text:list-item>
              <text:p text:style-name="List_20_1_Content"> Rekapitulasi RKPD Per Urusan dan Program</text:p>
            </text:list-item>
            <text:list-item>
              <text:p text:style-name="List_20_1_Content"> Rekapitulasi RKPD Per Urusan Pemerintahan, Program dan Kegiatan</text:p>
            </text:list-item>
            <text:list-item>
              <text:p text:style-name="List_20_1_Content"> Rekapitulasi RKPD Per Satuan Kerja</text:p>
            </text:list-item>
            <text:list-item>
              <text:p text:style-name="List_20_1_Content"> Rekapitulasi RKPD Per Urusan Pemerintahan dan Satker</text:p>
            </text:list-item>
            <text:list-item>
              <text:p text:style-name="List_20_1_Content"> Rekapitulasi RKPD Per Urusan Pemerintahan, Satker, Program dan Kegiatan</text:p>
            </text:list-item>
            <text:list-item>
              <text:p text:style-name="List_20_1_Content"> Rekapitulasi RKPD Per Satker, Urusan Pemerintahan, Program dan Kegiatan</text:p>
            </text:list-item>
            <text:list-item>
              <text:p text:style-name="List_20_1_Content"> Rekapitulasi RKPD Per Kegiatan</text:p>
            </text:list-item>
            <text:list-item>
              <text:p text:style-name="List_20_1_Content"> Rekapitulasi RKPD Pendapatan dan Belanja Per Satker</text:p>
            </text:list-item>
            <text:list-item>
              <text:p text:style-name="List_20_1_Content"> Rekapitulasi RKPD, RENJA, PPAS, Hasil Pembahasan</text:p>
            </text:list-item>
          </text:list>
        </text:list-item>
        <text:list-item>
          <text:p text:style-name="List_20_1_Content"> Untuk menampilkan Laporan Sinkronisasi, pilih tahun, jenis laporan, tahapan RKPD, Renja SKPD, Jenis Rekap dan Prioritas</text:p>
        </text:list-item>
        <text:list-item>
          <text:p text:style-name="List_20_1_Content"> Laporan dapat ditampilkan dalam format PDF dan Spreadsheet.</text:p>
        </text:list-item>
        <text:list-item>
          <text:p text:style-name="List_20_1_Content"> Klik tombol <draw:frame draw:style-name="media" draw:name="toolbar-tampilkan.jpg Legend" text:anchor-type="as-char" draw:z-index="0" svg:width="2.6458333333333cm"><draw:text-box><text:p text:style-name="legendcenter"><draw:frame draw:style-name="media" draw:name="toolbar-tampilkan.jpg" text:anchor-type="as-char" draw:z-index="1" svg:width="2.6458333333333cm" svg:height="0.74083333333333cm"><draw:image xlink:href="Pictures/e6d6048444972c58a1cc328e5e6ca29a.jpg" xlink:type="simple" xlink:show="embed" xlink:actuate="onLoad"/></draw:frame>toolbar-tampilkan.jpg</text:p></draw:text-box></draw:frame>maka akan ditampilkan jenis-jenis Laporan rekapitulasi sebagai berikut :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kpd:laporan_rekapitulasi_1</dc:title>
  </office:meta>
</office:document-meta>
</file>