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bb5e4a50d1198e8f3599299f3fe8280.jpg"/>
  <manifest:file-entry manifest:media-type="image/jpeg" manifest:full-path="Pictures/e6d6048444972c58a1cc328e5e6ca29a.jpg"/>
  <manifest:file-entry manifest:media-type="image/jpeg" manifest:full-path="Pictures/8aceacca380c59c6f94674079f839f19.jpg"/>
  <manifest:file-entry manifest:media-type="image/jpeg" manifest:full-path="Pictures/eba4d08f7788f763614004c095169c7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kpd:laporan_permendagri23"/><text:bookmark-start text:name="__RefHeading___laporan_permendagri_23_1"/><text:bookmark-start text:name="laporan_permendagri_23"/>Laporan Permendagri 23<text:bookmark-end text:name="__RefHeading___laporan_permendagri_23_1"/><text:bookmark-end text:name="laporan_permendagri_23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mberikan informasi mengenai laporan rencana kerja pembangunan daerah (RKPD) berdasarkan Permendagri 23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Admin Bappeda/Pengguna Aplikasi</text:p>
          </table:table-cell>
          <table:table-cell office:value-type="string" table:style-name="tablecell">
            <text:p text:style-name="tablealignleft">Melihat dan mencetak Laporan Permendagri 23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sebagai berikut:</text:p>
      <text:list text:style-name="List_20_1" text:continue-numbering="false">
        <text:list-item>
          <text:p text:style-name="LastListParagraph_List_20_1_Content_First"> Data RKPD sudah terisi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laporan Permendagri 23 :</text:p>
      <text:list text:style-name="List_20_1" text:continue-numbering="false">
        <text:list-item>
          <text:p text:style-name="List_20_1_Content_First"> Masuk ke dalam aplikasi;</text:p>
        </text:list-item>
        <text:list-item>
          <text:p text:style-name="List_20_1_Content"> Pilih <text:span text:style-name="Strong_20_Emphasis">Modul RKPD &gt; Menu Laporan RKPD &gt; Lap. Permendagri23</text:span>, maka akan tampil sebagai berikut:</text:p>
        </text:list-item>
        <text:list-item>
          <text:p text:style-name="List_20_1_Content"> <draw:frame draw:style-name="media" draw:name="laporan_permendagri23.jpg Legend" text:anchor-type="as-char" draw:z-index="0" svg:width="50.165cm" style:rel-width="100%"><draw:text-box><text:p text:style-name="legendcenter"><draw:frame draw:style-name="media" draw:name="laporan_permendagri23.jpg" text:anchor-type="as-char" draw:z-index="0" svg:width="50.165cm" style:rel-width="100%" svg:height="20.769791666667cm" style:rel-height="scale"><draw:image xlink:href="Pictures/cbb5e4a50d1198e8f3599299f3fe8280.jpg" xlink:type="simple" xlink:show="embed" xlink:actuate="onLoad"/></draw:frame>laporan_permendagri23.jpg</text:p></draw:text-box></draw:frame></text:p>
        </text:list-item>
        <text:list-item>
          <text:p text:style-name="List_20_1_Content"> Pada halaman laporan ini, terdapat beberapa jenis laporan meliputi:</text:p>
          <text:list text:style-name="List_20_1">
            <text:list-item>
              <text:p text:style-name="List_20_1_Content"> Lamp I.B Penyelesaian Penyusunan Dok Rencana Pembangunan Daerah</text:p>
            </text:list-item>
            <text:list-item>
              <text:p text:style-name="List_20_1_Content"> Lamp I.C Penyelesaian Penyusunan Dok Rencana SKPD</text:p>
            </text:list-item>
            <text:list-item>
              <text:p text:style-name="List_20_1_Content"> Lamp I.D Rencana Program dan Kegiatan Prioritas Daerah</text:p>
            </text:list-item>
            <text:list-item>
              <text:p text:style-name="List_20_1_Content"> Lamp I.D Rencana Program dan Kegiatan Prioritas Daerah (Modifikasi -1)</text:p>
            </text:list-item>
            <text:list-item>
              <text:p text:style-name="List_20_1_Content"> Lamp I.D Rencana Program dan Kegiatan Prioritas Daerah (Modifikasi - 2)</text:p>
            </text:list-item>
            <text:list-item>
              <text:p text:style-name="List_20_1_Content"> Lamp Rencana Target Program dan Kegiatan Pada Perubahan RKPD</text:p>
            </text:list-item>
            <text:list-item>
              <text:p text:style-name="List_20_1_Content"> Lamp I.E Evaluasi Hasil RKPD Sampai Dengan Triwulan II</text:p>
            </text:list-item>
          </text:list>
        </text:list-item>
        <text:list-item>
          <text:p text:style-name="List_20_1_Content"> Untuk menampilkan Laporan Permendagri 23 pilih tahun dan jenis laporan</text:p>
        </text:list-item>
        <text:list-item>
          <text:p text:style-name="List_20_1_Content"> Laporan dapat ditampilkan dalam format PDF dan Spreadsheet.</text:p>
        </text:list-item>
        <text:list-item>
          <text:p text:style-name="List_20_1_Content"> Klik tombol <draw:frame draw:style-name="media" draw:name="toolbar-tampilkan.jpg Legend" text:anchor-type="as-char" draw:z-index="0" svg:width="2.6458333333333cm"><draw:text-box><text:p text:style-name="legendcenter"><draw:frame draw:style-name="media" draw:name="toolbar-tampilkan.jpg" text:anchor-type="as-char" draw:z-index="1" svg:width="2.6458333333333cm" svg:height="0.74083333333333cm"><draw:image xlink:href="Pictures/e6d6048444972c58a1cc328e5e6ca29a.jpg" xlink:type="simple" xlink:show="embed" xlink:actuate="onLoad"/></draw:frame>toolbar-tampilkan.jpg</text:p></draw:text-box></draw:frame>maka akan ditampilkan jenis-jenis Laporan rekapitulasi sebagai berikut :</text:p>
          <text:list text:style-name="Numbering_20_1">
            <text:list-item>
              <text:p text:style-name="Numbering_20_1_Content"> Lamp I.B Penyelesaian Penyusunan Dok Rencana Pembangunan Daerah</text:p>
            </text:list-item>
            <text:list-item>
              <text:p text:style-name="Numbering_20_1_Content"> Lamp I.C Penyelesaian Penyusunan Dok Rencana SKPD<draw:frame draw:style-name="media" draw:name="laporan_penyelesaian_penyusunan_dok_rencana_skpd.jpg Legend" text:anchor-type="as-char" draw:z-index="0" svg:width="48.339375cm" style:rel-width="100%"><draw:text-box><text:p text:style-name="legendcenter"><draw:frame draw:style-name="media" draw:name="laporan_penyelesaian_penyusunan_dok_rencana_skpd.jpg" text:anchor-type="as-char" draw:z-index="2" svg:width="48.339375cm" style:rel-width="100%" svg:height="26.273125cm" style:rel-height="scale"><draw:image xlink:href="Pictures/8aceacca380c59c6f94674079f839f19.jpg" xlink:type="simple" xlink:show="embed" xlink:actuate="onLoad"/></draw:frame>laporan_penyelesaian_penyusunan_dok_rencana_skpd.jpg</text:p></draw:text-box></draw:frame></text:p>
            </text:list-item>
            <text:list-item>
              <text:p text:style-name="Numbering_20_1_Content"> Lamp I.D Rencana Program dan Kegiatan Prioritas Daerah​​​​​​​<draw:frame draw:style-name="media" draw:name="3" text:anchor-type="as-char" draw:z-index="3" svg:width="41.195625cm" style:rel-width="100%" svg:height="23.574375cm" style:rel-height="scale"><draw:image xlink:href="Pictures/eba4d08f7788f763614004c095169c72.jpg" xlink:type="simple" xlink:show="embed" xlink:actuate="onLoad"/></draw:frame></text:p>
            </text:list-item>
            <text:list-item>
              <text:p text:style-name="Numbering_20_1_Content"> Lamp I.D Rencana Program dan Kegiatan Prioritas Daerah (Modifikasi -1)</text:p>
            </text:list-item>
            <text:list-item>
              <text:p text:style-name="Numbering_20_1_Content"> Lamp I.D Rencana Program dan Kegiatan Prioritas Daerah (Modifikasi - 2)</text:p>
            </text:list-item>
            <text:list-item>
              <text:p text:style-name="Numbering_20_1_Content"> Lamp Rencana Target Program dan Kegiatan Pada Perubahan RKPD</text:p>
            </text:list-item>
            <text:list-item>
              <text:p text:style-name="Numbering_20_1_Content_Last"> Lamp I.E Evaluasi Hasil RKPD Sampai Dengan Triwulan II</text:p>
            </text:list-item>
          </text:list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kpd:laporan_permendagri23</dc:title>
  </office:meta>
</office:document-meta>
</file>