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3df308624d0ea46a93a3d1f294cc29f.jpg"/>
  <manifest:file-entry manifest:media-type="image/jpeg" manifest:full-path="Pictures/164c7e68016d0390a650e4b60f7db71c.jpg"/>
  <manifest:file-entry manifest:media-type="image/png" manifest:full-path="Pictures/77c937d8537772d2d3bea7f058160e5d.png"/>
  <manifest:file-entry manifest:media-type="image/jpeg" manifest:full-path="Pictures/c13196059d8963c270633e2069a17c8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rkpd:evaluasi_program_rkpd"/><text:bookmark-start text:name="__RefHeading___prosedur_operasional_evaluasi_program_rkpd_1"/><text:bookmark-start text:name="prosedur_operasional_evaluasi_program_rkpd"/>Prosedur Operasional Evaluasi Program RKPD<text:bookmark-end text:name="__RefHeading___prosedur_operasional_evaluasi_program_rkpd_1"/><text:bookmark-end text:name="prosedur_operasional_evaluasi_program_rkpd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Prosedur operasional evaluasi program RKPD berfungsi untuk menyusun realisasi anggaran RKPD pada triwulan tertentu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omor</text:p>
          </table:table-cell>
          <table:table-cell office:value-type="string" table:style-name="tablecell">
            <text:p text:style-name="tablealignleft">Pelaku</text:p>
          </table:table-cell>
          <table:table-cell office:value-type="string" table:style-name="tablecell">
            <text:p text:style-name="tablealignleft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Bappeda</text:p>
          </table:table-cell>
          <table:table-cell office:value-type="string" table:style-name="tablecell">
            <text:p text:style-name="tablealignleft">Melakukan input realisasi anggaran RKPD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mengisi Evaluasi Program RKPD adalah sebagai berikut :</text:p>
      <text:list text:style-name="List_20_1" text:continue-numbering="false">
        <text:list-item>
          <text:p text:style-name="LastListParagraph_List_20_1_Content_First"> Realisasi anggaran RKPD sudah terlaksana.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gisian Evaluasi Program RKPD :</text:p>
      <text:list text:style-name="List_20_1" text:continue-numbering="false">
        <text:list-item>
          <text:p text:style-name="List_20_1_Content_First"> Masuk ke aplikasi Simral. Login sebagai admin Bappeda;</text:p>
        </text:list-item>
        <text:list-item>
          <text:p text:style-name="List_20_1_Content"> Pilih <text:span text:style-name="Strong_20_Emphasis">RKPD &gt; Evaluasi RKPD &gt; Evaluasi Program, </text:span>maka akan tampil list evaluasi program RKPD. Tampilan aplikasinya seperti berikut :<draw:frame draw:style-name="media" draw:name="list_evaluasi_program_rkpd.jpg Legend" text:anchor-type="as-char" draw:z-index="0" svg:width="50.138541666667cm" style:rel-width="100%"><draw:text-box><text:p text:style-name="legendcenter"><draw:frame draw:style-name="media" draw:name="list_evaluasi_program_rkpd.jpg" text:anchor-type="as-char" draw:z-index="0" svg:width="50.138541666667cm" style:rel-width="100%" svg:height="20.663958333333cm" style:rel-height="scale"><draw:image xlink:href="Pictures/93df308624d0ea46a93a3d1f294cc29f.jpg" xlink:type="simple" xlink:show="embed" xlink:actuate="onLoad"/></draw:frame>list_evaluasi_program_rkpd.jpg</text:p></draw:text-box></draw:frame></text:p>
        </text:list-item>
        <text:list-item>
          <text:p text:style-name="List_20_1_Content"> Untuk edit program RKPD dapat dilakukan dengan cara memilih triwulan yang akan di edit dan klik nama Program. Maka akan ditampilkan form detail evaluasi program RKPD seperti berikut ini :</text:p>
        </text:list-item>
        <text:list-item>
          <text:p text:style-name="List_20_1_Content"> <draw:frame draw:style-name="media" draw:name="evaluasi_program_rkpd.jpg Legend" text:anchor-type="as-char" draw:z-index="0" svg:width="42.650833333333cm" style:rel-width="100%"><draw:text-box><text:p text:style-name="legendcenter"><draw:frame draw:style-name="media" draw:name="evaluasi_program_rkpd.jpg" text:anchor-type="as-char" draw:z-index="1" svg:width="42.650833333333cm" style:rel-width="100%" svg:height="18.415cm" style:rel-height="scale"><draw:image xlink:href="Pictures/164c7e68016d0390a650e4b60f7db71c.jpg" xlink:type="simple" xlink:show="embed" xlink:actuate="onLoad"/></draw:frame>evaluasi_program_rkpd.jpg</text:p></draw:text-box></draw:frame></text:p>
        </text:list-item>
        <text:list-item>
          <text:p text:style-name="List_20_1_Content"> Kemudian klik tombol edit ( <draw:frame draw:style-name="media" draw:name="2" text:anchor-type="as-char" draw:z-index="2" svg:width="0.66145833333333cm" svg:height="0.58208333333333cm"><draw:image xlink:href="Pictures/77c937d8537772d2d3bea7f058160e5d.png" xlink:type="simple" xlink:show="embed" xlink:actuate="onLoad"/></draw:frame>) yang ada pada toolbar kiri atas form Evaluasi Program RKPD. Maka akan ditampilkan formulir Edit Evaluasi Program RKPD seperti berikut ini :<draw:frame draw:style-name="media" draw:name="form_edit_evaluasi_program_rkpd.jpg Legend" text:anchor-type="as-char" draw:z-index="0" svg:width="42.650833333333cm" style:rel-width="100%"><draw:text-box><text:p text:style-name="legendcenter"><draw:frame draw:style-name="media" draw:name="form_edit_evaluasi_program_rkpd.jpg" text:anchor-type="as-char" draw:z-index="3" svg:width="42.650833333333cm" style:rel-width="100%" svg:height="18.653125cm" style:rel-height="scale"><draw:image xlink:href="Pictures/c13196059d8963c270633e2069a17c85.jpg" xlink:type="simple" xlink:show="embed" xlink:actuate="onLoad"/></draw:frame>form_edit_evaluasi_program_rkpd.jpg</text:p></draw:text-box></draw:frame></text:p>
        </text:list-item>
        <text:list-item>
          <text:p text:style-name="List_20_1_Content"> Pilihan <text:span text:style-name="Strong_20_Emphasis">RKPD</text:span>  dipilih berdasarkan jenis RKPD terkait;</text:p>
        </text:list-item>
        <text:list-item>
          <text:p text:style-name="List_20_1_Content"> Pilihan <text:span text:style-name="Strong_20_Emphasis">Bidang Urusan</text:span>  dipilih dengan bidang urusan dari satker;</text:p>
        </text:list-item>
        <text:list-item>
          <text:p text:style-name="List_20_1_Content"> Pilihan <text:span text:style-name="Strong_20_Emphasis">Triwulan</text:span>  dengan triwulan tahun anggaran berkenaan;</text:p>
        </text:list-item>
        <text:list-item>
          <text:p text:style-name="List_20_1_Content"> <text:span text:style-name="Strong_20_Emphasis">Program</text:span>  dipilih dengan program RKPD terkait;</text:p>
        </text:list-item>
        <text:list-item>
          <text:p text:style-name="List_20_1_Content"> Kolom Realisasi Anggaran → <text:span text:style-name="Strong_20_Emphasis">Triwulan (1/2/3/4)</text:span>  diisi dengan realisasi anggaran pada triwulan terkait.</text:p>
        </text:list-item>
        <text:list-item/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rkpd:evaluasi_program_rkpd</dc:title>
  </office:meta>
</office:document-meta>
</file>