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a5ca7fe791484c6e608c275d9c5b1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dokumen_rencana_pembangunan"/><text:bookmark-start text:name="__RefHeading___prosedur_operasional_dokumen_rencana_pembangunan_1"/><text:bookmark-start text:name="prosedur_operasional_dokumen_rencana_pembangunan"/>Prosedur Operasional Dokumen Rencana Pembangunan<text:bookmark-end text:name="__RefHeading___prosedur_operasional_dokumen_rencana_pembangunan_1"/><text:bookmark-end text:name="prosedur_operasional_dokumen_rencana_pembangun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dokumen rencana pembangunan adalah melakukan input dokumen rencana pembangunan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edda</text:p>
          </table:table-cell>
          <table:table-cell office:value-type="string" table:style-name="tablecell">
            <text:p text:style-name="tablealignleft">Melakukan input dokumen rencana pembangunan</text:p>
          </table:table-cell>
        </table:table-row>
      </table:table>
      <text:h text:style-name="Heading_20_3" text:outline-level="3"><text:bookmark-start text:name="__RefHeading___prasyarat_kondisional_3"/><text:bookmark-start text:name="prasyarat_kondisional"/>Prasyarat Kondisional<text:bookmark-end text:name="__RefHeading___prasyarat_kondisional_3"/><text:bookmark-end text:name="prasyarat_kondisional"/></text:h>
      <text:p text:style-name="Text_20_body">Beberapa prasyarat kondisional dalam pengisian Dokumen Rencana Pembangunan adalah sebagai berikut :</text:p>
      <text:list text:style-name="List_20_1" text:continue-numbering="false">
        <text:list-item>
          <text:p text:style-name="LastListParagraph_List_20_1_Content_First"> Dokumen Rencana Pembangunan RKPD yang sudah ditetapkan.</text:p>
        </text:list-item>
      </text:list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dalam proses pengisian Dokumen Rencana Pembangunan 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_Last"> Pilih <text:span text:style-name="Strong_20_Emphasis">Modul RKPD &gt; Menu Dok. Rencana Pembangunan</text:span>, maka akan tampil list Dokumen Rencana Pembangunan. Tampilan aplikasi sebagai berikut :<draw:frame draw:style-name="media" draw:name="list_dokumen_rkpd.jpg Legend" text:anchor-type="as-char" draw:z-index="0" svg:width="49.979791666667cm" style:rel-width="100%"><draw:text-box><text:p text:style-name="legendcenter"><draw:frame draw:style-name="media" draw:name="list_dokumen_rkpd.jpg" text:anchor-type="as-char" draw:z-index="0" svg:width="49.979791666667cm" style:rel-width="100%" svg:height="21.74875cm" style:rel-height="scale"><draw:image xlink:href="Pictures/5da5ca7fe791484c6e608c275d9c5b1e.jpg" xlink:type="simple" xlink:show="embed" xlink:actuate="onLoad"/></draw:frame>list_dokumen_rkpd.jpg</text:p></draw:text-box></draw:frame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dokumen_rencana_pembangunan</dc:title>
  </office:meta>
</office:document-meta>
</file>