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29c0fae2eb1c7e2fbce3ed2b61741fd.jpg"/>
  <manifest:file-entry manifest:media-type="image/png" manifest:full-path="Pictures/0a150d64611ce1c35f5b2733b98b3659.png"/>
  <manifest:file-entry manifest:media-type="image/jpeg" manifest:full-path="Pictures/ea38a3b424e7a46193ba73c14745f861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encanaan:renstra:visi"/><text:bookmark-start text:name="__RefHeading___prosedur_operasional_renstra_visi_1"/><text:bookmark-start text:name="prosedur_operasional_renstra_visi"/>Prosedur Operasional Renstra Visi<text:bookmark-end text:name="__RefHeading___prosedur_operasional_renstra_visi_1"/><text:bookmark-end text:name="prosedur_operasional_renstra_visi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Visi merupakan visi Perangkat Daerah (PD) tertentu berupa gambaran arah pembangunan atau kondisi masa depan yang ingin dicapai PD melalui penyelenggaraan tugas dan fungsi dalam kurun waktu 5 (lima) tahun yang akan datang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or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rangkat Daerah (PD)</text:p>
          </table:table-cell>
          <table:table-cell office:value-type="string" table:style-name="tablecell">
            <text:p text:style-name="tablealignleft">Menyiapkan penjelasan visi yang menjelaskan masing-masing pokok visi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enstra Visi adalah sebagai berikut:</text:p>
      <text:list text:style-name="List_20_1" text:continue-numbering="false">
        <text:list-item>
          <text:p text:style-name="LastListParagraph_List_20_1_Content_First"> Visi PD yang sesuai dengan dokumen Penetapan Renstra PD yang sudah disahkan oleh Kepala Daerah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Visi:</text:p>
      <text:list text:style-name="List_20_1" text:continue-numbering="false">
        <text:list-item>
          <text:p text:style-name="List_20_1_Content_First"> Masuk ke Aplikasi Simral. Login sebagai Admin Renstra;</text:p>
        </text:list-item>
        <text:list-item>
          <text:p text:style-name="List_20_1_Content"> Pilih <text:span text:style-name="Strong_20_Emphasis">Renstra SKPD &gt; Menu Visi, </text:span>maka akan tampil List Renstra Visi. Tampilan Aplikasi sebagai berikut:<draw:frame draw:style-name="media" draw:name="renstra.list_renstra_visi.jpg Legend" text:anchor-type="as-char" draw:z-index="0" svg:width="50.112083333333cm" style:rel-width="100%"><draw:text-box><text:p text:style-name="legendcenter"><draw:frame draw:style-name="media" draw:name="renstra.list_renstra_visi.jpg" text:anchor-type="as-char" draw:z-index="0" svg:width="50.112083333333cm" style:rel-width="100%" svg:height="21.060833333333cm" style:rel-height="scale"><draw:image xlink:href="Pictures/229c0fae2eb1c7e2fbce3ed2b61741fd.jpg" xlink:type="simple" xlink:show="embed" xlink:actuate="onLoad"/></draw:frame>renstra.list_renstra_visi.jpg</text:p></draw:text-box></draw:frame></text:p>
        </text:list-item>
        <text:list-item>
          <text:p text:style-name="List_20_1_Content"> Untuk menambahkan data Renstra Visi, klik tombol <draw:frame draw:style-name="media" draw:name="1" text:anchor-type="as-char" draw:z-index="1" svg:width="0.52916666666667cm" svg:height="0.44979166666667cm"><draw:image xlink:href="Pictures/0a150d64611ce1c35f5b2733b98b3659.png" xlink:type="simple" xlink:show="embed" xlink:actuate="onLoad"/></draw:frame>pada toolbar di atas, maka akan ditampilkan form isian untuk tambah Renstra Visi sebagai berikut:<draw:frame draw:style-name="media" draw:name="2" text:anchor-type="as-char" draw:z-index="2" svg:width="44.423541666667cm" style:rel-width="100%" svg:height="9.1016666666667cm" style:rel-height="scale"><draw:image xlink:href="Pictures/ea38a3b424e7a46193ba73c14745f861.jpg" xlink:type="simple" xlink:show="embed" xlink:actuate="onLoad"/></draw:frame></text:p>
        </text:list-item>
        <text:list-item>
          <text:p text:style-name="List_20_1_Content"> Pilihan <text:span text:style-name="Strong_20_Emphasis">Periode Renstra</text:span> dipilih dengan periode renstra 5 tahun berkenaan;​​​​​​​</text:p>
        </text:list-item>
        <text:list-item>
          <text:p text:style-name="List_20_1_Content"> Pilihan <text:span text:style-name="Strong_20_Emphasis">Satuan Kerja</text:span>  dipilih dengan satuan kerja (PD) terkait;</text:p>
        </text:list-item>
        <text:list-item>
          <text:p text:style-name="List_20_1_Content"> Pilihan <text:span text:style-name="Strong_20_Emphasis">Sub Unit</text:span>  dipilih dengan sub unit dari satuan kerja jika ada;</text:p>
        </text:list-item>
        <text:list-item>
          <text:p text:style-name="List_20_1_Content"> Kolom <text:span text:style-name="Strong_20_Emphasis">Uraian Visi </text:span>diisi dengan uraian visi Perangkat Daerah terkait;</text:p>
        </text:list-item>
        <text:list-item>
          <text:p text:style-name="List_20_1_Content"> Kolom <text:span text:style-name="Strong_20_Emphasis">Keterangan</text:span>  diisi dengan keterangan umum tentang visi satuan kerja (PD) terkait;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visi</dc:title>
  </office:meta>
</office:document-meta>
</file>