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4c483f1b0a2e03a2449eace160a01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ncanaan:renstra:tujuan"/><text:bookmark-start text:name="__RefHeading___prosedur_operasional_renstra_tujuan_1"/><text:bookmark-start text:name="prosedur_operasional_renstra_tujuan"/>Prosedur Operasional Renstra Tujuan<text:bookmark-end text:name="__RefHeading___prosedur_operasional_renstra_tujuan_1"/><text:bookmark-end text:name="prosedur_operasional_renstra_tuju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enstra Tujuan :</text:p>
      <text:list text:style-name="List_20_1" text:continue-numbering="false">
        <text:list-item>
          <text:p text:style-name="List_20_1_Content_First"> Masuk ke Aplikasi Simral. Login sebagai Admin Renstra</text:p>
        </text:list-item>
        <text:list-item>
          <text:p text:style-name="List_20_1_Content"> Pilih <text:span text:style-name="Strong_20_Emphasis">Renstra SKPD &gt; Menu Tujuan, </text:span>maka akan tampil List Renstra Tujuan. Tampilan Aplikasi sebagai berikut :</text:p>
        </text:list-item>
        <text:list-item>
          <text:p text:style-name="List_20_1_Content_Last"> <draw:frame draw:style-name="media" draw:name="0" text:anchor-type="as-char" draw:z-index="0" svg:width="50.085625cm" style:rel-width="100%" svg:height="21.140208333333cm" style:rel-height="scale"><draw:image xlink:href="Pictures/64c483f1b0a2e03a2449eace160a01b3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tujuan</dc:title>
  </office:meta>
</office:document-meta>
</file>