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c2dcc33613f3b00eefd172c444b6130.jpg"/>
  <manifest:file-entry manifest:media-type="image/png" manifest:full-path="Pictures/0a150d64611ce1c35f5b2733b98b3659.png"/>
  <manifest:file-entry manifest:media-type="image/jpeg" manifest:full-path="Pictures/5374e77e385312d49e6445b48363147d.jp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encanaan:renstra:strategi"/><text:bookmark-start text:name="__RefHeading___prosedur_operasional_renstra_strategi_1"/><text:bookmark-start text:name="prosedur_operasional_renstra_strategi"/>Prosedur Operasional Renstra Strategi<text:bookmark-end text:name="__RefHeading___prosedur_operasional_renstra_strategi_1"/><text:bookmark-end text:name="prosedur_operasional_renstra_strategi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Renstra Strategi merupakan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Satuan Kerja Perangkat Daerah (SKPD)</text:p>
          </table:table-cell>
          <table:table-cell office:value-type="string" table:style-name="tablecell">
            <text:p text:style-name="tablealignleft">menyiapkan penjelasan renstra strategi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Renstra Strategi adalah sebagai berikut :</text:p>
      <text:list text:style-name="List_20_1" text:continue-numbering="false">
        <text:list-item>
          <text:p text:style-name="List_20_1_Content_First"> Renstra Strategi SKPD yang sesuai dengan dokumen penetapan Renstra Strategi yang sudah disahkan oleh Kepala Daerah</text:p>
        </text:list-item>
        <text:list-item>
          <text:p text:style-name="List_20_1_Content_Last"> <text:a xlink:type="simple" xlink:href="https://repo.kuarta.co.id/simralwiki/doku.php?id=perencanaan:rpjmd:strategi" text:style-name="Internet_20_link" text:visited-style-name="Visited_20_Internet_20_Link">Strategi Pembangunan</text:a> sudah terisi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​​​​Renstra Strategi</text:p>
      <text:list text:style-name="List_20_1" text:continue-numbering="false">
        <text:list-item>
          <text:p text:style-name="List_20_1_Content_First"> Masuk ke Aplikasi Simral. Login sebagai Admin Renstra</text:p>
        </text:list-item>
        <text:list-item>
          <text:p text:style-name="List_20_1_Content"> Pilih <text:span text:style-name="Strong_20_Emphasis">Renstra SKPD &gt; Menu Strategi, </text:span>maka akan tampil List Renstra Sasaran. Tampilannya sebagai berikut :<draw:frame draw:style-name="media" draw:name="renstra.list_renstra_strategi.jpg Legend" text:anchor-type="as-char" draw:z-index="0" svg:width="49.979791666667cm" style:rel-width="100%"><draw:text-box><text:p text:style-name="legendcenter"><draw:frame draw:style-name="media" draw:name="renstra.list_renstra_strategi.jpg" text:anchor-type="as-char" draw:z-index="0" svg:width="49.979791666667cm" style:rel-width="100%" svg:height="21.457708333333cm" style:rel-height="scale"><draw:image xlink:href="Pictures/ec2dcc33613f3b00eefd172c444b6130.jpg" xlink:type="simple" xlink:show="embed" xlink:actuate="onLoad"/></draw:frame>renstra.list_renstra_strategi.jpg</text:p></draw:text-box></draw:frame></text:p>
        </text:list-item>
        <text:list-item>
          <text:p text:style-name="List_20_1_Content"> Untuk menambahkan data Renstra Strategi, klik tombol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pada toolbar diatas kemudian di klik link INPUT BARU, maka akan ditampilkan form isian untuk tambah Renstra Strategi sebagai berikut :<draw:frame draw:style-name="media" draw:name="renstra.input_strategi.jpg Legend" text:anchor-type="as-char" draw:z-index="0" svg:width="42.994791666667cm" style:rel-width="100%"><draw:text-box><text:p text:style-name="legendcenter"><draw:frame draw:style-name="media" draw:name="renstra.input_strategi.jpg" text:anchor-type="as-char" draw:z-index="2" svg:width="42.994791666667cm" style:rel-width="100%" svg:height="19.790833333333cm" style:rel-height="scale"><draw:image xlink:href="Pictures/5374e77e385312d49e6445b48363147d.jpg" xlink:type="simple" xlink:show="embed" xlink:actuate="onLoad"/></draw:frame>renstra.input_strategi.jpg</text:p></draw:text-box></draw:frame></text:p>
        </text:list-item>
        <text:list-item>
          <text:p text:style-name="List_20_1_Content"> <text:span text:style-name="Strong_20_Emphasis">Periode RPJMD</text:span>  dipilih dengan periode RPJMD 5 tahun berkenaan;</text:p>
        </text:list-item>
        <text:list-item>
          <text:p text:style-name="List_20_1_Content"> <text:span text:style-name="Strong_20_Emphasis">Satuan Kerja</text:span>  dipilih dengan satuan kerja (SKPD) terkait;</text:p>
        </text:list-item>
        <text:list-item>
          <text:p text:style-name="List_20_1_Content"> <text:span text:style-name="Strong_20_Emphasis">Sub </text:span><text:span text:style-name="Strong_20_Emphasis">Unit</text:span>dipilih dengan sub unit dari satuan kerja jika ada;</text:p>
        </text:list-item>
        <text:list-item>
          <text:p text:style-name="List_20_1_Content"> <text:span text:style-name="Strong_20_Emphasis">Misi</text:span>  dipilih dengan misi SKPD;</text:p>
        </text:list-item>
        <text:list-item>
          <text:p text:style-name="List_20_1_Content"> <text:span text:style-name="Strong_20_Emphasis">No Strategi</text:span>  diisi dengan nomor urut strategi SKPD;</text:p>
        </text:list-item>
        <text:list-item>
          <text:p text:style-name="List_20_1_Content"> <text:span text:style-name="Strong_20_Emphasis">Uraian</text:span>  strategi diisi dengan uraian strategi SKPD;</text:p>
        </text:list-item>
        <text:list-item>
          <text:p text:style-name="List_20_1_Content"> <text:span text:style-name="Strong_20_Emphasis">Keterangan</text:span>  diisi dengan keterangan umum tentang strategi pembangunan SKPD;</text:p>
        </text:list-item>
        <text:list-item>
          <text:p text:style-name="List_20_1_Content_Last"> Pastikan semua isian data benar, kemudian tekan tombol penyimpanan data <draw:frame draw:style-name="media" draw:name="3" text:anchor-type="as-char" draw:z-index="3" svg:width="0.52916666666667cm" svg:height="0.44979166666667cm"><draw:image xlink:href="Pictures/bdc69509e8ea0962eff4361c6eb0f5f1.png" xlink:type="simple" xlink:show="embed" xlink:actuate="onLoad"/></draw:frame>di toolbar atas untuk menyimpan data-data yang telah diisikan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enstra:strategi</dc:title>
  </office:meta>
</office:document-meta>
</file>