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0e279a66a37c87b3f9251293bea4b7.jpg"/>
  <manifest:file-entry manifest:media-type="image/png" manifest:full-path="Pictures/0a150d64611ce1c35f5b2733b98b3659.png"/>
  <manifest:file-entry manifest:media-type="image/jpeg" manifest:full-path="Pictures/4dc7eb87f9eb6b243a07687e0c2354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stra:sasaran"/><text:bookmark-start text:name="__RefHeading___prosedur_operasional_renstra_sasaran_1"/><text:bookmark-start text:name="prosedur_operasional_renstra_sasaran"/>Prosedur Operasional Renstra Sasaran<text:bookmark-end text:name="__RefHeading___prosedur_operasional_renstra_sasaran_1"/><text:bookmark-end text:name="prosedur_operasional_renstra_sas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enstra Sasaran</text:p>
      <text:h text:style-name="Heading_20_3" text:outline-level="3"><text:bookmark-start text:name="__RefHeading___prasyarat_kondisional_3"/><text:bookmark-start text:name="prasyarat_kondisional"/>Prasyarat Kondisional<text:bookmark-end text:name="__RefHeading___prasyarat_kondisional_3"/><text:bookmark-end text:name="prasyarat_kondisional"/></text:h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dalam proses pengisian ​​​​Renstra Sasaran</text:p>
      <text:list text:style-name="List_20_1" text:continue-numbering="false">
        <text:list-item>
          <text:p text:style-name="List_20_1_Content_First"> Masuk ke Aplikasi Simral. Login sebagai Admin Renstra</text:p>
        </text:list-item>
        <text:list-item>
          <text:p text:style-name="List_20_1_Content"> Pilih <text:span text:style-name="Strong_20_Emphasis">Renstra SKPD &gt; Menu Sasaran, </text:span>maka akan tampil List Renstra Sasaran. Tampilan Aplikasi sebagai berikut :<draw:frame draw:style-name="media" draw:name="renstra.list_renstra_sasaran.jpg Legend" text:anchor-type="as-char" draw:z-index="0" svg:width="49.873958333333cm" style:rel-width="100%"><draw:text-box><text:p text:style-name="legendcenter"><draw:frame draw:style-name="media" draw:name="renstra.list_renstra_sasaran.jpg" text:anchor-type="as-char" draw:z-index="0" svg:width="49.873958333333cm" style:rel-width="100%" svg:height="21.246041666667cm" style:rel-height="scale"><draw:image xlink:href="Pictures/c10e279a66a37c87b3f9251293bea4b7.jpg" xlink:type="simple" xlink:show="embed" xlink:actuate="onLoad"/></draw:frame>renstra.list_renstra_sasaran.jpg</text:p></draw:text-box></draw:frame></text:p>
        </text:list-item>
        <text:list-item>
          <text:p text:style-name="List_20_1_Content"> Untuk menambahkan data Renstra Sasaran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 kemudian di klik link INPUT BARU, maka akan ditampilkan form isian untuk tambah Renstra Sasaran sebagai berikut :<draw:frame draw:style-name="media" draw:name="renstra.input_sasaran_1.jpg Legend" text:anchor-type="as-char" draw:z-index="0" svg:width="42.783125cm" style:rel-width="100%"><draw:text-box><text:p text:style-name="legendcenter"><draw:frame draw:style-name="media" draw:name="renstra.input_sasaran_1.jpg" text:anchor-type="as-char" draw:z-index="2" svg:width="42.783125cm" style:rel-width="100%" svg:height="17.859375cm" style:rel-height="scale"><draw:image xlink:href="Pictures/4dc7eb87f9eb6b243a07687e0c235406.jpg" xlink:type="simple" xlink:show="embed" xlink:actuate="onLoad"/></draw:frame>renstra.input_sasaran_1.jpg</text:p></draw:text-box></draw:frame></text:p>
        </text:list-item>
        <text:list-item>
          <text:p text:style-name="List_20_1_Content"> <text:span text:style-name="Strong_20_Emphasis">Periode Renstra</text:span>  dipilih dengan periode renstra 5 tahun berkenaan;</text:p>
        </text:list-item>
        <text:list-item>
          <text:p text:style-name="List_20_1_Content"> <text:span text:style-name="Strong_20_Emphasis">Satuan Kerja</text:span>  dipilih dengan satuan kerja (SKPD) terkait;</text:p>
        </text:list-item>
        <text:list-item>
          <text:p text:style-name="List_20_1_Content"> <text:span text:style-name="Strong_20_Emphasis">Sub Unit</text:span>  dipilih dengan sub unit dari satuan kerja jika ada;</text:p>
        </text:list-item>
        <text:list-item>
          <text:p text:style-name="List_20_1_Content"> Kolom <text:span text:style-name="Strong_20_Emphasis">No Misi</text:span>  diisi dengan nomor urut misi SKPD;</text:p>
        </text:list-item>
        <text:list-item>
          <text:p text:style-name="List_20_1_Content"> Kolom <text:span text:style-name="Strong_20_Emphasis">Uraian Misi </text:span>diisi dengan uraian misi SKPD;</text:p>
        </text:list-item>
        <text:list-item>
          <text:p text:style-name="List_20_1_Content"> Kolom <text:span text:style-name="Strong_20_Emphasis">Keterangan</text:span>  diisi dengan keterangan umum tentang misi satuan kerja (SKPD) terkait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66145833333333cm" svg:height="0.555625cm"><draw:image xlink:href="Pictures/0a150d64611ce1c35f5b2733b98b3659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:sasaran</dc:title>
  </office:meta>
</office:document-meta>
</file>