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f1e691dd9426c1f8e6ead678986b9f.jpg"/>
  <manifest:file-entry manifest:media-type="image/jpeg" manifest:full-path="Pictures/e6d6048444972c58a1cc328e5e6ca29a.jpg"/>
  <manifest:file-entry manifest:media-type="image/jpeg" manifest:full-path="Pictures/df3f0c738c8974776006a2a4619869a1.jpg"/>
  <manifest:file-entry manifest:media-type="image/jpeg" manifest:full-path="Pictures/3d8c2a4852a42df3b2e9bb99929dbce3.jpg"/>
  <manifest:file-entry manifest:media-type="image/jpeg" manifest:full-path="Pictures/44422074547a3a91f0c0a1af314150dd.jpg"/>
  <manifest:file-entry manifest:media-type="image/jpeg" manifest:full-path="Pictures/b7108af727390daa4325bb9ad1f72bf5.jpg"/>
  <manifest:file-entry manifest:media-type="image/jpeg" manifest:full-path="Pictures/5d891b830e52798386372c5e005bae75.jpg"/>
  <manifest:file-entry manifest:media-type="image/jpeg" manifest:full-path="Pictures/27f65d21afd50caf2db452698d5762f9.jpg"/>
  <manifest:file-entry manifest:media-type="image/jpeg" manifest:full-path="Pictures/fb8ddd01d31abad81ac7daf400ab67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laporan_renstra"/><text:bookmark-start text:name="__RefHeading___laporan_renstra_1"/><text:bookmark-start text:name="laporan_renstra"/>Laporan Renstra<text:bookmark-end text:name="__RefHeading___laporan_renstra_1"/><text:bookmark-end text:name="laporan_renstr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ncana strategis (renstra) pemerintah daerah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SKPD/Pengguna Aplikasi</text:p>
          </table:table-cell>
          <table:table-cell office:value-type="string" table:style-name="tablecell">
            <text:p text:style-name="tablealignleft">Melihat dan mencetak Laporan Renstra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enstra mulai dari setup renstra hingga renstra kegiatan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nstra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enstra &gt; Menu Laporan &gt; Lap. Renstra SKPD</text:span>, maka akan tampil sebagai berikut:​​​​​​​<draw:frame draw:style-name="media" draw:name="0" text:anchor-type="as-char" draw:z-index="0" svg:width="50.588333333333cm" style:rel-width="100%" svg:height="22.119166666667cm" style:rel-height="scale"><draw:image xlink:href="Pictures/b4f1e691dd9426c1f8e6ead678986b9f.jpg" xlink:type="simple" xlink:show="embed" xlink:actuate="onLoad"/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Keterkaitan visi, misi, tujuan, dan sasaran</text:p>
            </text:list-item>
            <text:list-item>
              <text:p text:style-name="List_20_1_Content"> Keterkaitan sasaran, strategi, dan arah kebijakan</text:p>
            </text:list-item>
            <text:list-item>
              <text:p text:style-name="List_20_1_Content"> Kebijakan umum program pembangunan</text:p>
            </text:list-item>
            <text:list-item>
              <text:p text:style-name="List_20_1_Content"> Indikasi rencana program prioritas</text:p>
            </text:list-item>
            <text:list-item>
              <text:p text:style-name="List_20_1_Content"> Indikasi rencana program dan kegiatan prioritas</text:p>
            </text:list-item>
          </text:list>
        </text:list-item>
        <text:list-item>
          <text:p text:style-name="List_20_1_Content"> Untuk menampilkan Laporan Renstra, pilih Periode RPJMD, satuan kerja, sub unit, dan Jenis Laporan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Renstra sebagai berikut:</text:p>
          <text:list text:style-name="Numbering_20_1">
            <text:list-item>
              <text:p text:style-name="Numbering_20_1_Content"> <text:span text:style-name="Strong_20_Emphasis">Keterkaitan visi, misi, tujuan, dan sasaran</text:span><draw:frame draw:style-name="media" draw:name="laporan_rpjmd_1.jpg Legend" text:anchor-type="as-char" draw:z-index="0" svg:width="31.988125cm" style:rel-width="100%"><draw:text-box><text:p text:style-name="legendcenter"><draw:frame draw:style-name="media" draw:name="laporan_rpjmd_1.jpg" text:anchor-type="as-char" draw:z-index="2" svg:width="31.988125cm" style:rel-width="100%" svg:height="21.166666666667cm" style:rel-height="scale"><draw:image xlink:href="Pictures/df3f0c738c8974776006a2a4619869a1.jpg" xlink:type="simple" xlink:show="embed" xlink:actuate="onLoad"/></draw:frame>laporan_rpjmd_1.jpg</text:p></draw:text-box></draw:frame></text:p>
            </text:list-item>
            <text:list-item>
              <text:p text:style-name="Numbering_20_1_Content"> <text:span text:style-name="Strong_20_Emphasis">Keterkaitan sasaran, strategi, dan arah kebijakan</text:span><draw:frame draw:style-name="media" draw:name="laporan_rpjmd_2.jpg Legend" text:anchor-type="as-char" draw:z-index="0" svg:width="31.90875cm" style:rel-width="100%"><draw:text-box><text:p text:style-name="legendcenter"><draw:frame draw:style-name="media" draw:name="laporan_rpjmd_2.jpg" text:anchor-type="as-char" draw:z-index="3" svg:width="31.90875cm" style:rel-width="100%" svg:height="21.060833333333cm" style:rel-height="scale"><draw:image xlink:href="Pictures/3d8c2a4852a42df3b2e9bb99929dbce3.jpg" xlink:type="simple" xlink:show="embed" xlink:actuate="onLoad"/></draw:frame>laporan_rpjmd_2.jpg</text:p></draw:text-box></draw:frame></text:p>
            </text:list-item>
            <text:list-item>
              <text:p text:style-name="Numbering_20_1_Content"> <text:span text:style-name="Strong_20_Emphasis">Kebijakan umum program pembangunan</text:span><draw:frame draw:style-name="media" draw:name="laporan_rpjmd_3.jpg Legend" text:anchor-type="as-char" draw:z-index="0" svg:width="32.22625cm" style:rel-width="100%"><draw:text-box><text:p text:style-name="legendcenter"><draw:frame draw:style-name="media" draw:name="laporan_rpjmd_3.jpg" text:anchor-type="as-char" draw:z-index="4" svg:width="32.22625cm" style:rel-width="100%" svg:height="22.754166666667cm" style:rel-height="scale"><draw:image xlink:href="Pictures/44422074547a3a91f0c0a1af314150dd.jpg" xlink:type="simple" xlink:show="embed" xlink:actuate="onLoad"/></draw:frame>laporan_rpjmd_3.jpg</text:p></draw:text-box></draw:frame></text:p>
            </text:list-item>
            <text:list-item>
              <text:p text:style-name="Numbering_20_1_Content"> <text:span text:style-name="Strong_20_Emphasis">Indikasi rencana program prioritas</text:span><draw:frame draw:style-name="media" draw:name="laporan_rpjmd_4.jpg Legend" text:anchor-type="as-char" draw:z-index="0" svg:width="32.279166666667cm" style:rel-width="100%"><draw:text-box><text:p text:style-name="legendcenter"><draw:frame draw:style-name="media" draw:name="laporan_rpjmd_4.jpg" text:anchor-type="as-char" draw:z-index="5" svg:width="32.279166666667cm" style:rel-width="100%" svg:height="21.537083333333cm" style:rel-height="scale"><draw:image xlink:href="Pictures/b7108af727390daa4325bb9ad1f72bf5.jpg" xlink:type="simple" xlink:show="embed" xlink:actuate="onLoad"/></draw:frame>laporan_rpjmd_4.jpg</text:p></draw:text-box></draw:frame></text:p>
            </text:list-item>
            <text:list-item>
              <text:p text:style-name="Numbering_20_1_Content"> <text:span text:style-name="Strong_20_Emphasis">Indikator kinerja pemerintah daerah</text:span> <text:span text:style-name="Strong_20_Emphasis"><draw:frame draw:style-name="media" draw:name="laporan_rpjmd_5.jpg Legend" text:anchor-type="as-char" draw:z-index="0" svg:width="31.961666666667cm" style:rel-width="100%"><draw:text-box><text:p text:style-name="legendcenter"><draw:frame draw:style-name="media" draw:name="laporan_rpjmd_5.jpg" text:anchor-type="as-char" draw:z-index="6" svg:width="31.961666666667cm" style:rel-width="100%" svg:height="10.847916666667cm" style:rel-height="scale"><draw:image xlink:href="Pictures/5d891b830e52798386372c5e005bae75.jpg" xlink:type="simple" xlink:show="embed" xlink:actuate="onLoad"/></draw:frame>laporan_rpjmd_5.jpg</text:p></draw:text-box></draw:frame></text:span></text:p>
            </text:list-item>
            <text:list-item>
              <text:p text:style-name="Numbering_20_1_Content"> <text:span text:style-name="Strong_20_Emphasis">Proyeksi anggaran tahunan RPJMD</text:span> <text:span text:style-name="Strong_20_Emphasis"><draw:frame draw:style-name="media" draw:name="laporan_rpjmd_6.jpg Legend" text:anchor-type="as-char" draw:z-index="0" svg:width="31.961666666667cm" style:rel-width="100%"><draw:text-box><text:p text:style-name="legendcenter"><draw:frame draw:style-name="media" draw:name="laporan_rpjmd_6.jpg" text:anchor-type="as-char" draw:z-index="7" svg:width="31.961666666667cm" style:rel-width="100%" svg:height="22.013333333333cm" style:rel-height="scale"><draw:image xlink:href="Pictures/27f65d21afd50caf2db452698d5762f9.jpg" xlink:type="simple" xlink:show="embed" xlink:actuate="onLoad"/></draw:frame>laporan_rpjmd_6.jpg</text:p></draw:text-box></draw:frame></text:span></text:p>
            </text:list-item>
            <text:list-item>
              <text:p text:style-name="Numbering_20_1_Content_Last"> <text:span text:style-name="Strong_20_Emphasis">Kapasitas riil kemampuan keuangan daerah​​​​​​</text:span><draw:frame draw:style-name="media" draw:name="laporan_rpjmd_7.jpg Legend" text:anchor-type="as-char" draw:z-index="0" svg:width="31.961666666667cm" style:rel-width="100%"><draw:text-box><text:p text:style-name="legendcenter"><draw:frame draw:style-name="media" draw:name="laporan_rpjmd_7.jpg" text:anchor-type="as-char" draw:z-index="8" svg:width="31.961666666667cm" style:rel-width="100%" svg:height="16.007291666667cm" style:rel-height="scale"><draw:image xlink:href="Pictures/fb8ddd01d31abad81ac7daf400ab6705.jpg" xlink:type="simple" xlink:show="embed" xlink:actuate="onLoad"/></draw:frame>laporan_rpjmd_7.jpg</text:p></draw:text-box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laporan_renstra</dc:title>
  </office:meta>
</office:document-meta>
</file>