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d8c0da57d3edb89f36e5fd7e41579b8.jpg"/>
  <manifest:file-entry manifest:media-type="image/png" manifest:full-path="Pictures/0a150d64611ce1c35f5b2733b98b3659.png"/>
  <manifest:file-entry manifest:media-type="image/jpeg" manifest:full-path="Pictures/f017288f5d4f99f733a59872dce9ca8a.jpg"/>
  <manifest:file-entry manifest:media-type="image/png" manifest:full-path="Pictures/bdc69509e8ea0962eff4361c6eb0f5f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enstra:kebijakan_umum"/><text:bookmark-start text:name="__RefHeading___prosedur_operasional_renstra_kebijakan_umum_1"/><text:bookmark-start text:name="prosedur_operasional_renstra_kebijakan_umum"/>Prosedur Operasional Renstra Kebijakan Umum<text:bookmark-end text:name="__RefHeading___prosedur_operasional_renstra_kebijakan_umum_1"/><text:bookmark-end text:name="prosedur_operasional_renstra_kebijakan_umum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Renstra Kebijakan Umum merupakan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Renstra Kebijakan Umum adalah sebagai berikut:</text:p>
      <text:list text:style-name="List_20_1" text:continue-numbering="false">
        <text:list-item>
          <text:p text:style-name="LastListParagraph_List_20_1_Content_First"> Kebijakan umum perangkat daerah tertentu pada Pemerintah Daerah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pengisian ​​​​Renstra Kebijakan Umum :</text:p>
      <text:list text:style-name="List_20_1" text:continue-numbering="false">
        <text:list-item>
          <text:p text:style-name="List_20_1_Content_First"> Masuk ke Aplikasi sebagai Admin Renstra;</text:p>
        </text:list-item>
        <text:list-item>
          <text:p text:style-name="List_20_1_Content"> Pilih <text:span text:style-name="Strong_20_Emphasis">Modul Renstra SKPD &gt; Menu Kebijakan Umum</text:span><text:span text:style-name="Strong_20_Emphasis">,</text:span>  maka akan tampil list Renstra Kebijakan Umum Pembangunan. Tampilan aplikasinya sebagai berikut :<draw:frame draw:style-name="media" draw:name="list_renstra_kebijakan_umum.jpg Legend" text:anchor-type="as-char" draw:z-index="0" svg:width="49.926875cm" style:rel-width="100%"><draw:text-box><text:p text:style-name="legendcenter"><draw:frame draw:style-name="media" draw:name="list_renstra_kebijakan_umum.jpg" text:anchor-type="as-char" draw:z-index="0" svg:width="49.926875cm" style:rel-width="100%" svg:height="23.838958333333cm" style:rel-height="scale"><draw:image xlink:href="Pictures/0d8c0da57d3edb89f36e5fd7e41579b8.jpg" xlink:type="simple" xlink:show="embed" xlink:actuate="onLoad"/></draw:frame>list_renstra_kebijakan_umum.jpg</text:p></draw:text-box></draw:frame></text:p>
        </text:list-item>
        <text:list-item>
          <text:p text:style-name="List_20_1_Content"> Untuk menambahkan data Renstra Kebijakan Umum, klik tombol <draw:frame draw:style-name="media" draw:name="1" text:anchor-type="as-char" draw:z-index="1" svg:width="0.66145833333333cm" svg:height="0.555625cm"><draw:image xlink:href="Pictures/0a150d64611ce1c35f5b2733b98b3659.png" xlink:type="simple" xlink:show="embed" xlink:actuate="onLoad"/></draw:frame>pada toolbar diatas kemudian klik link INPT BARU, maka akan ditampilkan form isian untuk tambah renstra kebijakan umum sebagai berikut :<draw:frame draw:style-name="media" draw:name="input_kebijakan_umum.jpg Legend" text:anchor-type="as-char" draw:z-index="0" svg:width="40.904583333333cm" style:rel-width="100%"><draw:text-box><text:p text:style-name="legendcenter"><draw:frame draw:style-name="media" draw:name="input_kebijakan_umum.jpg" text:anchor-type="as-char" draw:z-index="2" svg:width="40.904583333333cm" style:rel-width="100%" svg:height="19.20875cm" style:rel-height="scale"><draw:image xlink:href="Pictures/f017288f5d4f99f733a59872dce9ca8a.jpg" xlink:type="simple" xlink:show="embed" xlink:actuate="onLoad"/></draw:frame>input_kebijakan_umum.jpg</text:p></draw:text-box></draw:frame></text:p>
        </text:list-item>
        <text:list-item>
          <text:p text:style-name="List_20_1_Content"> <text:span text:style-name="Strong_20_Emphasis">Periode RPJMD</text:span>  dipilih dengan periode RPJMD 5 tahun berkenaan;</text:p>
        </text:list-item>
        <text:list-item>
          <text:p text:style-name="List_20_1_Content"> <text:span text:style-name="Strong_20_Emphasis">Satuan Kerja</text:span>  dipilih dengan satuan kerja (SKPD) terkait;</text:p>
        </text:list-item>
        <text:list-item>
          <text:p text:style-name="List_20_1_Content"> <text:span text:style-name="Strong_20_Emphasis">Sub </text:span><text:span text:style-name="Strong_20_Emphasis">Unit </text:span>dipilih dengan sub unit dari satuan kerja jika ada;</text:p>
        </text:list-item>
        <text:list-item>
          <text:p text:style-name="List_20_1_Content"> <text:span text:style-name="Strong_20_Emphasis">Misi</text:span>  dipilih dengan misi SKPD;</text:p>
        </text:list-item>
        <text:list-item>
          <text:p text:style-name="List_20_1_Content"> <text:span text:style-name="Strong_20_Emphasis">No Kebijakan</text:span>  diisi dengan nomor urut kebijakan umum SKPD;</text:p>
        </text:list-item>
        <text:list-item>
          <text:p text:style-name="List_20_1_Content"> <text:span text:style-name="Strong_20_Emphasis">Uraian Kebijakan</text:span>  diisi dengan uraian kebijakan umum SKPD;</text:p>
        </text:list-item>
        <text:list-item>
          <text:p text:style-name="List_20_1_Content"> <text:span text:style-name="Strong_20_Emphasis">Perspektif Kebijakan</text:span>  dipilih dengan perspektif kebijakan sesuai strateginya. </text:p>
        </text:list-item>
        <text:list-item>
          <text:p text:style-name="List_20_1_Content_Last"> Pastikan semua isian data benar, kemudian tekan tombol penyimpanan data <draw:frame draw:style-name="media" draw:name="3" text:anchor-type="as-char" draw:z-index="3" svg:width="0.52916666666667cm" svg:height="0.44979166666667cm"><draw:image xlink:href="Pictures/bdc69509e8ea0962eff4361c6eb0f5f1.png" xlink:type="simple" xlink:show="embed" xlink:actuate="onLoad"/></draw:frame>di toolbar atas untuk menyimpan data-data yang telah diisikan.​​​​​​​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enstra:kebijakan_umum</dc:title>
  </office:meta>
</office:document-meta>
</file>