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dfc3b864e111c7c842595fb5b715d3.jpg"/>
  <manifest:file-entry manifest:media-type="image/jpeg" manifest:full-path="Pictures/f0bd8cf16ec70ae3af550838dd1af7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tindak_lanjut_hasil_evaluasi"/><text:bookmark-start text:name="__RefHeading___prosedur_operasional_tindak_lanjut_hasil_evaluasi_rencana_kerja_1"/><text:bookmark-start text:name="prosedur_operasional_tindak_lanjut_hasil_evaluasi_rencana_kerja"/>Prosedur Operasional Tindak Lanjut Hasil Evaluasi Rencana Kerja<text:bookmark-end text:name="__RefHeading___prosedur_operasional_tindak_lanjut_hasil_evaluasi_rencana_kerja_1"/><text:bookmark-end text:name="prosedur_operasional_tindak_lanjut_hasil_evaluasi_rencana_k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dan mengisi tindak lanjut dari evaluasi renja SKPD 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tindak lanjut evaluasi renja adalah sebagai berikut:</text:p>
      <text:list text:style-name="List_20_1" text:continue-numbering="false">
        <text:list-item>
          <text:p text:style-name="LastListParagraph_List_20_1_Content_First"> Ditemukan adanya ketidaksesuaian atau penyimpangan dalam pelaksanaan renja yang mencakup program dan kegiatan, indikator kinerja dan kelompok sasaran, lokasi serta dana indikatif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indak Lanjut Hasil Evaluasi Renja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Evaluasi Renja &gt; Tindak Lanjut</text:span>, maka akan tampil List Tindak Lanjut Hasil Evaluasi Renja. Tampilan Aplikasi sebagai berikut:</text:p>
        </text:list-item>
      </text:list>
      <text:p text:style-name="Text_20_body"><draw:frame draw:style-name="media" draw:name="gambar_tampilan_awal_tindak_lanjut_evaluasi_renja.jpg Legend" text:anchor-type="as-char" draw:z-index="0" svg:width="44.026666666667cm" style:rel-width="100%"><draw:text-box><text:p text:style-name="legendcenter"><draw:frame draw:style-name="media" draw:name="gambar_tampilan_awal_tindak_lanjut_evaluasi_renja.jpg" text:anchor-type="as-char" draw:z-index="0" svg:width="44.026666666667cm" style:rel-width="100%" svg:height="6.9320833333333cm" style:rel-height="scale"><draw:image xlink:href="Pictures/9ddfc3b864e111c7c842595fb5b715d3.jpg" xlink:type="simple" xlink:show="embed" xlink:actuate="onLoad"/></draw:frame>gambar_tampilan_awal_tindak_lanjut_evaluasi_renja.jpg</text:p></draw:text-box></draw:frame></text:p>
      <text:p text:style-name="Text_20_body">Dibawah adalah gambar Formulir Pengisian Tindak Lanjut Evaluasi Renja</text:p>
      <text:p text:style-name="Text_20_body"><draw:frame draw:style-name="media" draw:name="gambar_formulir_pengisian_tindak_lanjut_evaluasi_renja.jpg Legend" text:anchor-type="as-char" draw:z-index="0" svg:width="22.092708333333cm" style:rel-width="100%"><draw:text-box><text:p text:style-name="legendcenter"><draw:frame draw:style-name="media" draw:name="gambar_formulir_pengisian_tindak_lanjut_evaluasi_renja.jpg" text:anchor-type="as-char" draw:z-index="1" svg:width="22.092708333333cm" style:rel-width="100%" svg:height="15.24cm" style:rel-height="scale"><draw:image xlink:href="Pictures/f0bd8cf16ec70ae3af550838dd1af74d.jpg" xlink:type="simple" xlink:show="embed" xlink:actuate="onLoad"/></draw:frame>gambar_formulir_pengisian_tindak_lanjut_evaluasi_renja.jpg</text:p></draw:text-box></draw:frame></text:p>
      <text:p text:style-name="Text_20_body">Penjelasan dan langkah-langkah pengisian formulir Tindak Lanjut Evaluasi Renja:</text:p>
      <text:list text:style-name="Numbering_20_1" text:continue-numbering="false">
        <text:list-item>
          <text:p text:style-name="Numbering_20_1_Content_Firs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 </text:span>dipilih dengan sub unit dari satuan kerja jika ada.</text:p>
        </text:list-item>
        <text:list-item>
          <text:p text:style-name="Numbering_20_1_Content"> Pilihan <text:span text:style-name="Strong_20_Emphasis">Triwulan</text:span>  dipilih dengan triwulan tahun anggaran berkenaan.</text:p>
        </text:list-item>
        <text:list-item>
          <text:p text:style-name="Numbering_20_1_Content"> <text:span text:style-name="Strong_20_Emphasis">Faktor Pendorong</text:span>  diisi dengan faktor pendorong renja SKPD tertentu.</text:p>
        </text:list-item>
        <text:list-item>
          <text:p text:style-name="Numbering_20_1_Content"> <text:span text:style-name="Strong_20_Emphasis">Faktor Penghambat</text:span>  diisi dengan faktor penghambat renja SKPD tertentu.</text:p>
        </text:list-item>
        <text:list-item>
          <text:p text:style-name="Numbering_20_1_Content"> <text:span text:style-name="Strong_20_Emphasis">Tindak Lanjut Twln</text:span>  diisi dengan tindak lanjut triwulan terhadap hasil evaluasi renja.</text:p>
        </text:list-item>
        <text:list-item>
          <text:p text:style-name="Numbering_20_1_Content"> <text:span text:style-name="Strong_20_Emphasis">Tindak Lanjut Rkpd </text:span>diisi dengan tindak lanjut RKPD terhadap hasil evaluasi renja.</text:p>
        </text:list-item>
        <text:list-item>
          <text:p text:style-name="Numbering_20_1_Content"> <text:span text:style-name="Strong_20_Emphasis">Tgl Penyusunan</text:span>  diisi dengan tanggal penyusunan tindak lanjut hasil evaluasi renja.</text:p>
        </text:list-item>
        <text:list-item>
          <text:p text:style-name="Numbering_20_1_Content"> <text:span text:style-name="Strong_20_Emphasis">Nm Ttd Penyusun</text:span>  diisi dengan nama penyusun tindak lanjut hasil evaluasi renja.</text:p>
        </text:list-item>
        <text:list-item>
          <text:p text:style-name="Numbering_20_1_Content"> <text:span text:style-name="Strong_20_Emphasis">Nip Ttd Penyusun</text:span>  diisi dengan nomor induk pegawai (NIP) penyusun tindak lanjut hasil evaluasi renja.</text:p>
        </text:list-item>
        <text:list-item>
          <text:p text:style-name="Numbering_20_1_Content"> <text:span text:style-name="Strong_20_Emphasis">Jab Ttd Penyusun</text:span>  diisi dengan jabatan penyusun tindak lanjut hasil evaluasi renja.</text:p>
        </text:list-item>
        <text:list-item>
          <text:p text:style-name="Numbering_20_1_Content"> <text:span text:style-name="Strong_20_Emphasis">Tgl Evaluasi</text:span>  diisi dengan tanggal evaluasi renja.</text:p>
        </text:list-item>
        <text:list-item>
          <text:p text:style-name="Numbering_20_1_Content"> <text:span text:style-name="Strong_20_Emphasis">Nm Ttd Evaluator</text:span>  diisi dengan nama evaluator renja.</text:p>
        </text:list-item>
        <text:list-item>
          <text:p text:style-name="Numbering_20_1_Content"> <text:span text:style-name="Strong_20_Emphasis">Nip Ttd Evaluator</text:span>  diisi dengan nomor induk pegawai (NIP) evaluator renja.</text:p>
        </text:list-item>
        <text:list-item>
          <text:p text:style-name="Numbering_20_1_Content_Last"> <text:span text:style-name="Strong_20_Emphasis">Jab Ttd Evaluator </text:span>diisi dengan jabatan evaluator renj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tindak_lanjut_hasil_evaluasi</dc:title>
  </office:meta>
</office:document-meta>
</file>