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ab615adf64dc2e8e1ace9431af797cc.jpg"/>
  <manifest:file-entry manifest:media-type="image/png" manifest:full-path="Pictures/0a150d64611ce1c35f5b2733b98b3659.png"/>
  <manifest:file-entry manifest:media-type="image/jpeg" manifest:full-path="Pictures/f236c83cd4f8bcec235737a0984befeb.jpg"/>
  <manifest:file-entry manifest:media-type="image/jpeg" manifest:full-path="Pictures/f1b4ec397c2bc061211fe48aafa8b203.jpg"/>
  <manifest:file-entry manifest:media-type="image/jpeg" manifest:full-path="Pictures/5336e2c32fc4400c547b7bef796a6d1a.jpg"/>
  <manifest:file-entry manifest:media-type="image/jpeg" manifest:full-path="Pictures/e2fd73fb6dab00168f992f60e1761a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setup_renja"/><text:bookmark-start text:name="__RefHeading___prosedur_operasional_setup_rencana_kerja_perangkat_daerah_renja_pd_1"/><text:bookmark-start text:name="prosedur_operasional_setup_rencana_kerja_perangkat_daerah_renja_pd"/>Prosedur Operasional Setup Rencana Kerja Perangkat Daerah ( Renja PD )<text:bookmark-end text:name="__RefHeading___prosedur_operasional_setup_rencana_kerja_perangkat_daerah_renja_pd_1"/><text:bookmark-end text:name="prosedur_operasional_setup_rencana_kerja_perangkat_daerah_renja_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SKPD)</text:p>
          </table:table-cell>
          <table:table-cell office:value-type="string" table:style-name="tablecell">
            <text:p text:style-name="tablealignleft">Mengisi Setup rencana kerja dan tahapan rencana kerja SKPD.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ensetup Renja adalah sebagai berikut:</text:p>
      <text:list text:style-name="List_20_1" text:continue-numbering="false">
        <text:list-item>
          <text:p text:style-name="List_20_1_Content_First"> Sudah tersedia </text:p>
        </text:list-item>
        <text:list-item/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setup Renja SKPD:</text:p>
      <text:list text:style-name="List_20_1" text:continue-numbering="false">
        <text:list-item>
          <text:p text:style-name="List_20_1_Content_First"> Masuk ke Aplikasi Simral. Login sebagai Admin Renja;</text:p>
        </text:list-item>
        <text:list-item>
          <text:p text:style-name="List_20_1_Content_Last"> Pilih <text:span text:style-name="Strong_20_Emphasis">Renja SKPD &gt; Menu Renja SKPD</text:span>, maka akan tampil List Rencana Kerja SKPD. Tampilan Aplikasi sebagai berikut:</text:p>
        </text:list-item>
      </text:list>
      <text:p text:style-name="Text_20_body"><draw:frame draw:style-name="media" draw:name="list_setup_renja.jpg Legend" text:anchor-type="as-char" draw:z-index="0" svg:width="33.760833333333cm" style:rel-width="100%"><draw:text-box><text:p text:style-name="legendcenter"><draw:frame draw:style-name="media" draw:name="list_setup_renja.jpg" text:anchor-type="as-char" draw:z-index="0" svg:width="33.760833333333cm" style:rel-width="100%" svg:height="13.678958333333cm" style:rel-height="scale"><draw:image xlink:href="Pictures/aab615adf64dc2e8e1ace9431af797cc.jpg" xlink:type="simple" xlink:show="embed" xlink:actuate="onLoad"/></draw:frame>list_setup_renja.jpg</text:p></draw:text-box></draw:frame></text:p>
      <text:list text:style-name="List_20_1" text:continue-numbering="false">
        <text:list-item>
          <text:p text:style-name="LastListParagraph_List_20_1_Content_First"> Untuk menambahkan data List Renja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menambah data List Renja sebagai berikut:​​</text:p>
        </text:list-item>
      </text:list>
      <text:p text:style-name="Text_20_body"><draw:frame draw:style-name="media" draw:name="input_setup_renja.jpg Legend" text:anchor-type="as-char" draw:z-index="0" svg:width="27.754791666667cm" style:rel-width="100%"><draw:text-box><text:p text:style-name="legendcenter"><draw:frame draw:style-name="media" draw:name="input_setup_renja.jpg" text:anchor-type="as-char" draw:z-index="2" svg:width="27.754791666667cm" style:rel-width="100%" svg:height="11.324166666667cm" style:rel-height="scale"><draw:image xlink:href="Pictures/f236c83cd4f8bcec235737a0984befeb.jpg" xlink:type="simple" xlink:show="embed" xlink:actuate="onLoad"/></draw:frame>input_setup_renja.jpg</text:p></draw:text-box></draw:frame></text:p>
      <text:p text:style-name="Text_20_body">Penjelasan dan langkah-langkah pengisian formulir Setup Renja:</text:p>
      <text:list text:style-name="List_20_1" text:continue-numbering="false">
        <text:list-item>
          <text:p text:style-name="List_20_1_Content_First"> Pengisian formulir Setup Renja adalah pengisian setup tahapan renja SKPD tertentu.</text:p>
        </text:list-item>
        <text:list-item>
          <text:p text:style-name="List_20_1_Content"> Pilihan <text:span text:style-name="Strong_20_Emphasis">Tahun</text:span>  dipilih dengan tahun anggaran berkenaan.</text:p>
        </text:list-item>
        <text:list-item>
          <text:p text:style-name="List_20_1_Content"> Pilihan <text:span text:style-name="Strong_20_Emphasis">Satuan Kerja</text:span>  dipilih dengan satuan kerja (SKPD) terkait.</text:p>
        </text:list-item>
        <text:list-item>
          <text:p text:style-name="List_20_1_Content"> Pilihan <text:span text:style-name="Strong_20_Emphasis">Sub Unit</text:span>  dipilih dengan sub unit dari satuan kerja jika ada.</text:p>
        </text:list-item>
        <text:list-item>
          <text:p text:style-name="List_20_1_Content"> Pilihan <text:span text:style-name="Strong_20_Emphasis">Jenis Renja</text:span>  dipilih dengan jenis tahapan renja SKPD terkait.</text:p>
        </text:list-item>
        <text:list-item>
          <text:p text:style-name="List_20_1_Content"> Pilihan <text:span text:style-name="Strong_20_Emphasis">Jenis Sumber Data</text:span>  dipilih dengan jenis dari sumber data Renja.</text:p>
        </text:list-item>
        <text:list-item>
          <text:p text:style-name="List_20_1_Content"> Pilihan <text:span text:style-name="Strong_20_Emphasis">Status Renja</text:span>  dipilih dengan status dari Renja, apakah Draft, Final, atau Revisi.</text:p>
        </text:list-item>
        <text:list-item>
          <text:p text:style-name="List_20_1_Content"> <text:span text:style-name="Strong_20_Emphasis">No Pengesahan</text:span>  diisi dengan nomor disahkannya Renja.</text:p>
        </text:list-item>
        <text:list-item>
          <text:p text:style-name="List_20_1_Content"> <text:span text:style-name="Strong_20_Emphasis">Tgl Pengesahan</text:span>  diisi dengan tanggal disahkannya Renja.</text:p>
        </text:list-item>
        <text:list-item>
          <text:p text:style-name="List_20_1_Content_Last"> <text:span text:style-name="Strong_20_Emphasis">Keterangan</text:span>  diisi dengan keterangan umum tentang jenis Renja pada SKPD tertentu.</text:p>
        </text:list-item>
      </text:list>
      <text:p text:style-name="Text_20_body">1. Formulir Import Data Hasil Musrembang Forum SKPD</text:p>
      <text:p text:style-name="Text_20_body"><draw:frame draw:style-name="media" draw:name="setup_renja_import_hsl_musrembang.jpg Legend" text:anchor-type="as-char" draw:z-index="0" svg:width="27.490208333333cm" style:rel-width="100%"><draw:text-box><text:p text:style-name="legendcenter"><draw:frame draw:style-name="media" draw:name="setup_renja_import_hsl_musrembang.jpg" text:anchor-type="as-char" draw:z-index="3" svg:width="27.490208333333cm" style:rel-width="100%" svg:height="10.556875cm" style:rel-height="scale"><draw:image xlink:href="Pictures/f1b4ec397c2bc061211fe48aafa8b203.jpg" xlink:type="simple" xlink:show="embed" xlink:actuate="onLoad"/></draw:frame>setup_renja_import_hsl_musrembang.jpg</text:p></draw:text-box></draw:frame></text:p>
      <text:p text:style-name="Text_20_body"> <text:line-break/>Penjelasan dan langkah-langkah Import Data Hasil Musrenbang Forum SKPD:</text:p>
      <text:list text:style-name="List_20_1" text:continue-numbering="false">
        <text:list-item>
          <text:p text:style-name="List_20_1_Content_First"> Pengisian formulir Import Data Hasil Musrenbang Forum SKPD adalah import data hasil musrenbang forum SKPD untuk Renja Awal. Data hasil musrenbang forum SKPD meliputi program, kegiatan/belanja langsung, pendapatan, belanja tidak langsung, pembiayaan, dan hibah/bansos.</text:p>
        </text:list-item>
        <text:list-item>
          <text:p text:style-name="List_20_1_Content"> Klik link <text:span text:style-name="Strong_20_Emphasis">Renja Awal</text:span>  yang ada pada Halaman List Setup Renja.</text:p>
        </text:list-item>
        <text:list-item>
          <text:p text:style-name="List_20_1_Content_Last"> Klik link <text:span text:style-name="Strong_20_Emphasis">[ Import Hasil Musrenbang Forum SKPD ]</text:span>  yang ada di bagian bawah tampilan Setup Renja untuk memulai proses import data.​​​​​​</text:p>
        </text:list-item>
      </text:list>
      <text:p text:style-name="Text_20_body">2. Formulir Import Data RKPD Final</text:p>
      <text:p text:style-name="Text_20_body"><draw:frame draw:style-name="media" draw:name="setup_renja_import_hsl_rkpd_final.jpg Legend" text:anchor-type="as-char" draw:z-index="0" svg:width="27.305cm" style:rel-width="100%"><draw:text-box><text:p text:style-name="legendcenter"><draw:frame draw:style-name="media" draw:name="setup_renja_import_hsl_rkpd_final.jpg" text:anchor-type="as-char" draw:z-index="4" svg:width="27.305cm" style:rel-width="100%" svg:height="10.451041666667cm" style:rel-height="scale"><draw:image xlink:href="Pictures/5336e2c32fc4400c547b7bef796a6d1a.jpg" xlink:type="simple" xlink:show="embed" xlink:actuate="onLoad"/></draw:frame>setup_renja_import_hsl_rkpd_final.jpg</text:p></draw:text-box></draw:frame></text:p>
      <text:p text:style-name="Text_20_body">Penjelasan dan langkah-langkah Import Data RKPD Final:</text:p>
      <text:list text:style-name="List_20_1" text:continue-numbering="false">
        <text:list-item>
          <text:p text:style-name="List_20_1_Content_First"> Pengisian formulir Import Data RKPD Final adalah import data-data RKPD Final untuk Renja Final. Data RKPD final meliputi program, kegiatan/belanja langsung, pendapatan, belanja tidak langsung, pembiayaan, dan hibah/bansos.</text:p>
        </text:list-item>
        <text:list-item>
          <text:p text:style-name="List_20_1_Content"> Klik link <text:span text:style-name="Strong_20_Emphasis">Renja Final</text:span>  yang ada pada Halaman List Setup Renja.</text:p>
        </text:list-item>
        <text:list-item>
          <text:p text:style-name="List_20_1_Content_Last"> Klik link <text:span text:style-name="Strong_20_Emphasis">[ Import RKPD Final ]</text:span>  yang ada di bagian bawah tampilan Setup Renja untuk memulai proses import data.</text:p>
        </text:list-item>
      </text:list>
      <text:p text:style-name="Text_20_body">3. Formulir Import Data Renja Final</text:p>
      <text:p text:style-name="Text_20_body"><draw:frame draw:style-name="media" draw:name="setup_renja_import_renja_skpd_final.jpg Legend" text:anchor-type="as-char" draw:z-index="0" svg:width="27.225625cm" style:rel-width="100%"><draw:text-box><text:p text:style-name="legendcenter"><draw:frame draw:style-name="media" draw:name="setup_renja_import_renja_skpd_final.jpg" text:anchor-type="as-char" draw:z-index="5" svg:width="27.225625cm" style:rel-width="100%" svg:height="10.662708333333cm" style:rel-height="scale"><draw:image xlink:href="Pictures/e2fd73fb6dab00168f992f60e1761a8d.jpg" xlink:type="simple" xlink:show="embed" xlink:actuate="onLoad"/></draw:frame>setup_renja_import_renja_skpd_final.jpg</text:p></draw:text-box></draw:frame></text:p>
      <text:p text:style-name="Text_20_body">Penjelasan dan langkah-langkah Import Data Renja Final:</text:p>
      <text:list text:style-name="List_20_1" text:continue-numbering="false">
        <text:list-item>
          <text:p text:style-name="List_20_1_Content_First"> Pengisian formulir Import Data Renja Final adalah import data-data Renja Final untuk Renja Perubahan. Data RKPD final meliputi program, kegiatan/belanja langsung, pendapatan, belanja tidak langsung, pembiayaan, dan hibah/bansos.</text:p>
        </text:list-item>
        <text:list-item>
          <text:p text:style-name="List_20_1_Content"> Klik link <text:span text:style-name="Strong_20_Emphasis">Renja Perubahan</text:span>  yang ada pada Halaman List Setup Renja.</text:p>
        </text:list-item>
        <text:list-item>
          <text:p text:style-name="List_20_1_Content_Last"> Klik link<text:span text:style-name="Strong_20_Emphasis"> [ Import Renja SKPD Final ] </text:span>yang ada di bagian bawah tampilan Setup Renja untuk memulai proses import dat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setup_renja</dc:title>
  </office:meta>
</office:document-meta>
</file>