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5a672e564677b05317b62e419f89ddc.jpg"/>
  <manifest:file-entry manifest:media-type="image/jpeg" manifest:full-path="Pictures/5d08c4f0d6926a5c747f806c45c9f75c.jpg"/>
  <manifest:file-entry manifest:media-type="image/png" manifest:full-path="Pictures/0a150d64611ce1c35f5b2733b98b3659.png"/>
  <manifest:file-entry manifest:media-type="image/jpeg" manifest:full-path="Pictures/0cb09f1fc663f636e5afe4ed2160418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ja:program_renja"/><text:bookmark-start text:name="__RefHeading___prosedur_operasional_program_rencana_kerja_1"/><text:bookmark-start text:name="prosedur_operasional_program_rencana_kerja"/>Prosedur Operasional Program Rencana Kerja<text:bookmark-end text:name="__RefHeading___prosedur_operasional_program_rencana_kerja_1"/><text:bookmark-end text:name="prosedur_operasional_program_rencana_kerj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or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atuan kerja Perangkat Daerah (SKPD)</text:p>
          </table:table-cell>
          <table:table-cell office:value-type="string" table:style-name="tablecell">
            <text:p text:style-name="tablealignleft">Menyiapkan dan mengisi program yang sedang berjalan pada SKPD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mengisi renja Program adalah sebagai berikut:</text:p>
      <text:list text:style-name="List_20_1" text:continue-numbering="false">
        <text:list-item>
          <text:p text:style-name="LastListParagraph_List_20_1_Content_First"> Renstra SKPD tertentu sudah final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Renja Program SKPD:</text:p>
      <text:list text:style-name="List_20_1" text:continue-numbering="false">
        <text:list-item>
          <text:p text:style-name="List_20_1_Content_First"> Masuk ke Aplikasi Simral. Login sebagai Admin Renja;</text:p>
        </text:list-item>
        <text:list-item>
          <text:p text:style-name="List_20_1_Content_Last"> Pilih <text:span text:style-name="Strong_20_Emphasis">Renja SKPD &gt; Menu Renja Belanja Langsung &gt; Program</text:span>, maka akan tampil List Program Renja . Tampilan Aplikasi sebagai berikut:</text:p>
        </text:list-item>
      </text:list>
      <text:p text:style-name="Text_20_body"><draw:frame draw:style-name="media" draw:name="tampilan_awal_renja_program.jpg Legend" text:anchor-type="as-char" draw:z-index="0" svg:width="43.815cm" style:rel-width="100%"><draw:text-box><text:p text:style-name="legendcenter"><draw:frame draw:style-name="media" draw:name="tampilan_awal_renja_program.jpg" text:anchor-type="as-char" draw:z-index="0" svg:width="43.815cm" style:rel-width="100%" svg:height="11.324166666667cm" style:rel-height="scale"><draw:image xlink:href="Pictures/85a672e564677b05317b62e419f89ddc.jpg" xlink:type="simple" xlink:show="embed" xlink:actuate="onLoad"/></draw:frame>tampilan_awal_renja_program.jpg</text:p></draw:text-box></draw:frame></text:p>
      <text:list text:style-name="List_20_1" text:continue-numbering="false">
        <text:list-item>
          <text:p text:style-name="List_20_1_Content_First"> <draw:frame draw:style-name="media" draw:name="cari1.jpg Legend" text:anchor-type="as-char" draw:z-index="0" svg:width="5.953125cm"><draw:text-box><text:p text:style-name="legendcenter"><draw:frame draw:style-name="media" draw:name="cari1.jpg" text:anchor-type="as-char" draw:z-index="1" svg:width="5.953125cm" svg:height="0.60854166666667cm"><draw:image xlink:href="Pictures/5d08c4f0d6926a5c747f806c45c9f75c.jpg" xlink:type="simple" xlink:show="embed" xlink:actuate="onLoad"/></draw:frame>cari1.jpg</text:p></draw:text-box></draw:frame>dapat </text:p>
        </text:list-item>
        <text:list-item>
          <text:p text:style-name="List_20_1_Content_Last"> Untuk menambahkan data List Program Renja, klik tombol <draw:frame draw:style-name="media" draw:name="2" text:anchor-type="as-char" draw:z-index="2" svg:width="0.52916666666667cm" svg:height="0.44979166666667cm"><draw:image xlink:href="Pictures/0a150d64611ce1c35f5b2733b98b3659.png" xlink:type="simple" xlink:show="embed" xlink:actuate="onLoad"/></draw:frame>pada toolbar di atas, maka akan ditampilkan form pengisian Renja Program sebagai berikut:</text:p>
        </text:list-item>
      </text:list>
      <text:p text:style-name="Text_20_body"><draw:frame draw:style-name="media" draw:name="formulir_pengisian_renja_program.jpg Legend" text:anchor-type="as-char" draw:z-index="0" svg:width="43.815cm" style:rel-width="100%"><draw:text-box><text:p text:style-name="legendcenter"><draw:frame draw:style-name="media" draw:name="formulir_pengisian_renja_program.jpg" text:anchor-type="as-char" draw:z-index="3" svg:width="43.815cm" style:rel-width="100%" svg:height="10.00125cm" style:rel-height="scale"><draw:image xlink:href="Pictures/0cb09f1fc663f636e5afe4ed21604181.jpg" xlink:type="simple" xlink:show="embed" xlink:actuate="onLoad"/></draw:frame>formulir_pengisian_renja_program.jpg</text:p></draw:text-box></draw:frame>Penjelasan dan langkah-langkah pengisian formulir Renja Program:</text:p>
      <text:list text:style-name="Numbering_20_1" text:continue-numbering="false">
        <text:list-item>
          <text:p text:style-name="Numbering_20_1_Content_First"> Pilihan <text:span text:style-name="Strong_20_Emphasis">Renja</text:span>  dipilih dengan tahun anggaran berkenaan, dan jenis tahapan renja.</text:p>
        </text:list-item>
        <text:list-item>
          <text:p text:style-name="Numbering_20_1_Content"> Pilihan <text:span text:style-name="Strong_20_Emphasis">Satuan Kerja</text:span>  dipilih dengan satuan kerja (SKPD) terkait.</text:p>
        </text:list-item>
        <text:list-item>
          <text:p text:style-name="Numbering_20_1_Content"> Pilihan <text:span text:style-name="Strong_20_Emphasis">Sub Unit</text:span>  dipilih dengan sub unit dari satuan kerja jika ada.</text:p>
        </text:list-item>
        <text:list-item>
          <text:p text:style-name="Numbering_20_1_Content"> Pilihan <text:span text:style-name="Strong_20_Emphasis">Bidang Urusan</text:span>  dipilih dengan bidang urusan dari satker.</text:p>
        </text:list-item>
        <text:list-item>
          <text:p text:style-name="Numbering_20_1_Content"> <text:span text:style-name="Strong_20_Emphasis">Target Anggaran Renstra</text:span>  diisi dengan jumlah target anggaran renstra SKPD tertentu.</text:p>
        </text:list-item>
        <text:list-item>
          <text:p text:style-name="Numbering_20_1_Content"> <text:span text:style-name="Strong_20_Emphasis">Realisasi s/d Tahun 2017</text:span>  diisi dengan realisasi anggaran sampai dengan tahun 2017.</text:p>
        </text:list-item>
        <text:list-item>
          <text:p text:style-name="Numbering_20_1_Content_Last"> <text:span text:style-name="Strong_20_Emphasis">Prakiraan Maju (Tahun 2019)</text:span>  diisi dengan prakiraan maju pada tahun sesudah tahun rencan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ja:program_renja</dc:title>
  </office:meta>
</office:document-meta>
</file>