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pembiayaan_pengeluaran"/><text:bookmark-start text:name="__RefHeading___prosedur_operasional_rencana_kerja_pembiayaan_pengeluaran_1"/><text:bookmark-start text:name="prosedur_operasional_rencana_kerja_pembiayaan_pengeluaran"/>Prosedur Operasional Rencana Kerja Pembiayaan Pengeluaran<text:bookmark-end text:name="__RefHeading___prosedur_operasional_rencana_kerja_pembiayaan_pengeluaran_1"/><text:bookmark-end text:name="prosedur_operasional_rencana_kerja_pembiayaan_pengelu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D 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ngelola Keuangan Daerah (SKPKD)</text:p>
          </table:table-cell>
          <table:table-cell office:value-type="string" table:style-name="tablecell">
            <text:p text:style-name="tablealignleft">Menyiapkan penjelasan visi yang menjelaskan masing-masing pokok visi.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mengisi renja Anggaran Pembiayaan Pengeluaran adalah sebagai berikut:</text:p>
      <text:list text:style-name="List_20_1" text:continue-numbering="false">
        <text:list-item>
          <text:p text:style-name="List_20_1_Content_First"> Rancangan</text:p>
        </text:list-item>
        <text:list-item>
          <text:p text:style-name="List_20_1_Content_Last"> Dokumen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pembiayaan_pengeluaran</dc:title>
  </office:meta>
</office:document-meta>
</file>