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95b38f83c8a72bc253c82a4b06bac4.jpg"/>
  <manifest:file-entry manifest:media-type="image/png" manifest:full-path="Pictures/0a150d64611ce1c35f5b2733b98b3659.png"/>
  <manifest:file-entry manifest:media-type="image/jpeg" manifest:full-path="Pictures/cfee3d3e7c718d09de09b074eb6294d3.jpg"/>
  <manifest:file-entry manifest:media-type="image/jpeg" manifest:full-path="Pictures/6049385816057887d03e9641af157e7f.jpg"/>
  <manifest:file-entry manifest:media-type="image/jpeg" manifest:full-path="Pictures/54ba684f024038ce0ec19fc033ef3a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pembiayaan_penerimaan"/><text:bookmark-start text:name="__RefHeading___prosedur_operasional_rencana_kerja_pembiayaan_penerimaan_1"/><text:bookmark-start text:name="prosedur_operasional_rencana_kerja_pembiayaan_penerimaan"/>Prosedur Operasional Rencana Kerja Pembiayaan Penerimaan<text:bookmark-end text:name="__RefHeading___prosedur_operasional_rencana_kerja_pembiayaan_penerimaan_1"/><text:bookmark-end text:name="prosedur_operasional_rencana_kerja_pembiayaan_penerima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 </text:p>
      <text:h text:style-name="Heading_20_2" text:outline-level="2"><text:bookmark-start text:name="__RefHeading___prosedur_operasional_rencana_kerja_pembiayaan_penerimaan_3"/><text:bookmark-start text:name="prosedur_operasional_rencana_kerja_pembiayaan_penerimaan1"/>Prosedur Operasional Rencana Kerja Pembiayaan Penerimaan<text:bookmark-end text:name="__RefHeading___prosedur_operasional_rencana_kerja_pembiayaan_penerimaan_3"/><text:bookmark-end text:name="prosedur_operasional_rencana_kerja_pembiayaan_penerimaan1"/></text:h>
      <text:h text:style-name="Heading_20_3" text:outline-level="3"><text:bookmark-start text:name="__RefHeading___fungsi_4"/><text:bookmark-start text:name="fungsi1"/>Fungsi<text:bookmark-end text:name="__RefHeading___fungsi_4"/><text:bookmark-end text:name="fungsi1"/></text:h>
      <text:p text:style-name="Text_20_body">D igunakan   untuk melihat dokumen renja meliputi rincian anggaran pembiayaan penerimaan Satuan Kerja Pengelola Keuangan Daerah (SKPKD) pada tahun anggaran berkenaan.</text:p>
      <text:h text:style-name="Heading_20_3" text:outline-level="3"><text:bookmark-start text:name="__RefHeading___pelaku_operasional_5"/><text:bookmark-start text:name="pelaku_operasional"/>Pelaku Operasional<text:bookmark-end text:name="__RefHeading___pelaku_operasional_5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KD)</text:p>
          </table:table-cell>
          <table:table-cell office:value-type="string" table:style-name="tablecell">
            <text:p text:style-name="tablealignleft">Menyiapkan rincian anggaran penerimaan Satuan Kerja Pengelola Keuangan Daerah (SKPKD) pada tahun anggaran berkenaan.</text:p>
          </table:table-cell>
        </table:table-row>
      </table:table>
      <text:h text:style-name="Heading_20_3" text:outline-level="3"><text:bookmark-start text:name="__RefHeading___prasyarat_kondisional_6"/><text:bookmark-start text:name="prasyarat_kondisional"/>Prasyarat Kondisional<text:bookmark-end text:name="__RefHeading___prasyarat_kondisional_6"/><text:bookmark-end text:name="prasyarat_kondisional"/></text:h>
      <text:p text:style-name="Text_20_body">Beberapa prasyarat kondisional dalam mengisi renja Anggaran Pembiayaan Penerimaan adalah sebagai berikut:</text:p>
      <text:list text:style-name="List_20_1" text:continue-numbering="false">
        <text:list-item>
          <text:p text:style-name="List_20_1_Content_First"> Rancangan</text:p>
        </text:list-item>
        <text:list-item>
          <text:p text:style-name="List_20_1_Content_Last"> Dokumen</text:p>
        </text:list-item>
      </text:list>
      <text:p text:style-name="Text_20_body"><text:line-break/></text:p>
      <text:h text:style-name="Heading_20_3" text:outline-level="3"><text:bookmark-start text:name="__RefHeading___prasyarat_kondisional_7"/><text:bookmark-start text:name="prasyarat_kondisional1"/>Prasyarat Kondisional<text:bookmark-end text:name="__RefHeading___prasyarat_kondisional_7"/><text:bookmark-end text:name="prasyarat_kondisional1"/></text:h>
      <text:p text:style-name="Text_20_body">Beberapa prasyarat kondisional dalam mengisi renja Anggaran Pembiayaan Penerimaan adalah sebagai berikut:</text:p>
      <text:list text:style-name="List_20_1" text:continue-numbering="false">
        <text:list-item>
          <text:p text:style-name="List_20_1_Content_First"> Rancangan</text:p>
        </text:list-item>
        <text:list-item>
          <text:p text:style-name="List_20_1_Content_Last"> Dokumen</text:p>
        </text:list-item>
      </text:list>
      <text:h text:style-name="Heading_20_3" text:outline-level="3"><text:bookmark-start text:name="__RefHeading___proses_operasional_8"/><text:bookmark-start text:name="proses_operasional"/>Proses Operasional<text:bookmark-end text:name="__RefHeading___proses_operasional_8"/><text:bookmark-end text:name="proses_operasional"/></text:h>
      <text:p text:style-name="Text_20_body">Berikut adalah prosedur operasional penggunaan aplikasi dalam proses pengisian Renja Pembiayaan Penerimaan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Anggaran &gt; Penerimaan</text:span>, maka akan tampil List Renja Pembiayaan Penerimaan. Tampilan Aplikasi sebagai berikut:</text:p>
        </text:list-item>
      </text:list>
      <text:p text:style-name="Text_20_body"><draw:frame draw:style-name="media" draw:name="list_renja_permbiayaan_penerimaan1.jpg Legend" text:anchor-type="as-char" draw:z-index="0" svg:width="43.815cm" style:rel-width="100%"><draw:text-box><text:p text:style-name="legendcenter"><draw:frame draw:style-name="media" draw:name="list_renja_permbiayaan_penerimaan1.jpg" text:anchor-type="as-char" draw:z-index="0" svg:width="43.815cm" style:rel-width="100%" svg:height="11.959166666667cm" style:rel-height="scale"><draw:image xlink:href="Pictures/dd95b38f83c8a72bc253c82a4b06bac4.jpg" xlink:type="simple" xlink:show="embed" xlink:actuate="onLoad"/></draw:frame>list_renja_permbiayaan_penerimaan1.jpg</text:p></draw:text-box></draw:frame></text:p>
      <text:list text:style-name="List_20_1" text:continue-numbering="false">
        <text:list-item>
          <text:p text:style-name="LastListParagraph_List_20_1_Content_First"> Untuk menambahkan data List Renja Pembiayaan Penerima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pengisian Renja Anggaran Pembiayaan Penerimaan sebagai berikut:​​</text:p>
        </text:list-item>
      </text:list>
      <text:p text:style-name="Text_20_body"><draw:frame draw:style-name="media" draw:name="input_renja_pembiayaan_penerimaan.jpg Legend" text:anchor-type="as-char" draw:z-index="0" svg:width="43.232916666667cm" style:rel-width="100%"><draw:text-box><text:p text:style-name="legendcenter"><draw:frame draw:style-name="media" draw:name="input_renja_pembiayaan_penerimaan.jpg" text:anchor-type="as-char" draw:z-index="2" svg:width="43.232916666667cm" style:rel-width="100%" svg:height="21.166666666667cm" style:rel-height="scale"><draw:image xlink:href="Pictures/cfee3d3e7c718d09de09b074eb6294d3.jpg" xlink:type="simple" xlink:show="embed" xlink:actuate="onLoad"/></draw:frame>input_renja_pembiayaan_penerimaan.jpg</text:p></draw:text-box></draw:frame></text:p>
      <text:p text:style-name="Text_20_body">Penjelasan dan langkah-langkah pengisian formulir Renja Anggaran Pembiayaan Penerimaan:</text:p>
      <text:list text:style-name="Numbering_20_1" text:continue-numbering="false">
        <text:list-item>
          <text:p text:style-name="Numbering_20_1_Content_Firs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terkait yaitu Satuan Kerja Pengelola Keuangan Daerah (SKPKD)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Pilihan <text:span text:style-name="Strong_20_Emphasis">Rek Jenis</text:span>  dipilih dengan kode rekening jenis untuk memfilter pilihan kode rekening obyek di bawahnya.</text:p>
        </text:list-item>
        <text:list-item>
          <text:p text:style-name="Numbering_20_1_Content"> Pilihan <text:span text:style-name="Strong_20_Emphasis">Rek Obyek</text:span>  dipilih dengan kode rekening obyek untuk memfilter pilihan kode rekening rincian obyek di bawahnya yang akan muncul pada tabel.</text:p>
        </text:list-item>
        <text:list-item>
          <text:p text:style-name="Numbering_20_1_Content"> <text:span text:style-name="Strong_20_Emphasis">Volume</text:span>  diisi dengan volume/jumlah dari rencana anggaran.</text:p>
        </text:list-item>
        <text:list-item>
          <text:p text:style-name="Numbering_20_1_Content"> <text:span text:style-name="Strong_20_Emphasis">Satuan</text:span>  diisi dengan satuan dari rencana anggaran.</text:p>
        </text:list-item>
        <text:list-item>
          <text:p text:style-name="Numbering_20_1_Content"> <text:span text:style-name="Strong_20_Emphasis">Harga</text:span>  diisi dengan harga satuan dari rencana anggaran.</text:p>
        </text:list-item>
        <text:list-item>
          <text:p text:style-name="Numbering_20_1_Content_Last"> <text:span text:style-name="Strong_20_Emphasis">Jumlah</text:span>  diisi dengan jumlah rencana anggaran (volume * harga).</text:p>
        </text:list-item>
      </text:list>
      <text:p text:style-name="Text_20_body">Dibawah adalah gambar Formulir Pengisian Rincian Sub Mata Anggaran Renja Anggaran Pembiayaan Penerimaan:</text:p>
      <text:p text:style-name="Text_20_body"><draw:frame draw:style-name="media" draw:name="input_rnja_pembiayaan_penerimaan_sub_mata_anggaran.jpg Legend" text:anchor-type="as-char" draw:z-index="0" svg:width="43.232916666667cm" style:rel-width="100%"><draw:text-box><text:p text:style-name="legendcenter"><draw:frame draw:style-name="media" draw:name="input_rnja_pembiayaan_penerimaan_sub_mata_anggaran.jpg" text:anchor-type="as-char" draw:z-index="3" svg:width="43.232916666667cm" style:rel-width="100%" svg:height="20.16125cm" style:rel-height="scale"><draw:image xlink:href="Pictures/6049385816057887d03e9641af157e7f.jpg" xlink:type="simple" xlink:show="embed" xlink:actuate="onLoad"/></draw:frame>input_rnja_pembiayaan_penerimaan_sub_mata_anggaran.jpg</text:p></draw:text-box></draw:frame></text:p>
      <text:p text:style-name="Text_20_body">Penjelasan dan langkah-langkah pengisian formulir Rincian Sub Mata Anggaran Renja Anggaran Pembiayaan Penerimaan:</text:p>
      <text:list text:style-name="Numbering_20_1" text:continue-numbering="false">
        <text:list-item/>
      </text:list>
      <text:p text:style-name="Text_20_body">Pilihan <text:span text:style-name="Strong_20_Emphasis">Renja</text:span> dipilih dengan tahun anggaran berkenaan, dan jenis tahapan renja.</text:p>
      <text:list text:style-name="Numbering_20_1" text:continue-numbering="false">
        <text:list-item/>
      </text:list>
      <text:p text:style-name="Text_20_body">Pilihan <text:span text:style-name="Strong_20_Emphasis">Satuan Kerja</text:span> dipilih dengan satuan kerja (SKPD) terkait.</text:p>
      <text:list text:style-name="Numbering_20_1" text:continue-numbering="false">
        <text:list-item/>
      </text:list>
      <text:p text:style-name="Text_20_body">Pilihan <text:span text:style-name="Strong_20_Emphasis">Sub Unit</text:span> dipilih dengan sub unit dari satuan kerja jika ada.</text:p>
      <text:list text:style-name="Numbering_20_1" text:continue-numbering="false">
        <text:list-item/>
      </text:list>
      <text:p text:style-name="Text_20_body">Pilihan <text:span text:style-name="Strong_20_Emphasis">Bidang Urusan</text:span> dipilih dengan bidang urusan dari satker.</text:p>
      <text:list text:style-name="Numbering_20_1" text:continue-numbering="false">
        <text:list-item/>
      </text:list>
      <text:p text:style-name="Text_20_body">Pilihan <text:span text:style-name="Strong_20_Emphasis">Rek Jenis</text:span> dipilih dengan kode rekening jenis untuk memfilter pilihan kode rekening obyek di bawahnya.</text:p>
      <text:list text:style-name="Numbering_20_1" text:continue-numbering="false">
        <text:list-item/>
      </text:list>
      <text:p text:style-name="Text_20_body">Pilihan <text:span text:style-name="Strong_20_Emphasis">Rek Obyek</text:span> dipilih dengan kode rekening obyek untuk memfilter pilihan kode rekening rincian obyek di bawahnya yang akan muncul pada tabel.</text:p>
      <text:list text:style-name="Numbering_20_1" text:continue-numbering="false">
        <text:list-item/>
      </text:list>
      <text:p text:style-name="Text_20_body">Klik <text:span text:style-name="Strong_20_Emphasis">Rek Rincian Obyek</text:span> pada tabel uraian Rekening Mata Anggaran Kegiatan.</text:p>
      <text:list text:style-name="Numbering_20_1" text:continue-numbering="false">
        <text:list-item/>
      </text:list>
      <text:p text:style-name="Text_20_body">Pilihan <text:span text:style-name="Strong_20_Emphasis">Sumber Anggaran</text:span> dipilih dengan sumber anggaran kegiatan terkait.</text:p>
      <text:list text:style-name="Numbering_20_1" text:continue-numbering="false">
        <text:list-item/>
      </text:list>
      <text:p text:style-name="Text_20_body">Pilihan <text:span text:style-name="Strong_20_Emphasis">Jns Item</text:span> dipilih dengan jenis item sub mata anggaran:</text:p>
      <text:p text:style-name="Text_20_body"><text:span text:style-name="Strong_20_Emphasis">Header :</text:span></text:p>
      <text:list text:style-name="List_20_1" text:continue-numbering="false">
        <text:list-item/>
      </text:list>
      <text:p text:style-name="Text_20_body"><text:span text:style-name="Strong_20_Emphasis">Header</text:span> diisi dengan nomor judul MAK.</text:p>
      <text:list text:style-name="List_20_1" text:continue-numbering="false">
        <text:list-item/>
      </text:list>
      <text:p text:style-name="Text_20_body"><text:span text:style-name="Strong_20_Emphasis">Uraian</text:span> diisi dengan uraian dari header MAK.
<text:span text:style-name="Strong_20_Emphasis">S</text:span><text:span text:style-name="Strong_20_Emphasis">ub Header :</text:span></text:p>
      <text:list text:style-name="List_20_1" text:continue-numbering="false">
        <text:list-item/>
      </text:list>
      <text:p text:style-name="Text_20_body"><text:span text:style-name="Strong_20_Emphasis">Header</text:span> diisi dengan nomor judul MAK.</text:p>
      <text:list text:style-name="List_20_1" text:continue-numbering="false">
        <text:list-item/>
      </text:list>
      <text:p text:style-name="Text_20_body"><text:span text:style-name="Strong_20_Emphasis">Sub Header</text:span> diisi dengan nomor sub judul MAK.</text:p>
      <text:list text:style-name="List_20_1" text:continue-numbering="false">
        <text:list-item/>
      </text:list>
      <text:p text:style-name="Text_20_body"><text:span text:style-name="Strong_20_Emphasis">Uraian</text:span> diisi dengan uraian dari sub header MAK.
<text:span text:style-name="Strong_20_Emphasis">Item MAK :</text:span></text:p>
      <text:list text:style-name="List_20_1" text:continue-numbering="false">
        <text:list-item/>
      </text:list>
      <text:p text:style-name="Text_20_body"><text:span text:style-name="Strong_20_Emphasis">Header</text:span> diisi dengan nomor judul MAK.</text:p>
      <text:list text:style-name="List_20_1" text:continue-numbering="false">
        <text:list-item/>
      </text:list>
      <text:p text:style-name="Text_20_body"><text:span text:style-name="Strong_20_Emphasis">Sub Header</text:span> diisi dengan nomor sub judul MAK.</text:p>
      <text:list text:style-name="List_20_1" text:continue-numbering="false">
        <text:list-item/>
      </text:list>
      <text:p text:style-name="Text_20_body"><text:span text:style-name="Strong_20_Emphasis">Item</text:span> diisi dengan jumlah item MAK.</text:p>
      <text:list text:style-name="List_20_1" text:continue-numbering="false">
        <text:list-item/>
      </text:list>
      <text:p text:style-name="Text_20_body"><text:span text:style-name="Strong_20_Emphasis">Uraian</text:span> diisi dengan uraian dari item MAK.</text:p>
      <text:list text:style-name="List_20_1" text:continue-numbering="false">
        <text:list-item/>
      </text:list>
      <text:p text:style-name="Text_20_body"><text:span text:style-name="Strong_20_Emphasis">Volume</text:span> diisi dengan volume/jumlah item MAK.</text:p>
      <text:list text:style-name="List_20_1" text:continue-numbering="false">
        <text:list-item/>
      </text:list>
      <text:p text:style-name="Text_20_body"><text:span text:style-name="Strong_20_Emphasis">Satuan</text:span> diisi dengan satuan item MAK.</text:p>
      <text:list text:style-name="List_20_1" text:continue-numbering="false">
        <text:list-item/>
      </text:list>
      <text:p text:style-name="Text_20_body"><text:span text:style-name="Strong_20_Emphasis">Harga</text:span> diisi dengan harga satuan dari item MAK.</text:p>
      <text:list text:style-name="List_20_1" text:continue-numbering="false">
        <text:list-item/>
      </text:list>
      <text:p text:style-name="Text_20_body"><text:span text:style-name="Strong_20_Emphasis">Jumlah</text:span> diisi dengan jumlah rencana anggaran item MAK (volume * harga). Jumlah terisi otomatis oleh sistem.</text:p>
      <text:list text:style-name="List_20_1" text:continue-numbering="false">
        <text:list-item/>
      </text:list>
      <text:p text:style-name="Text_20_body">Klik tombol <draw:frame draw:style-name="media" draw:name="save.jpg Legend" text:anchor-type="as-char" draw:z-index="0" svg:width="1.0054166666667cm"><draw:text-box><text:p text:style-name="legendcenter"><draw:frame draw:style-name="media" draw:name="save.jpg" text:anchor-type="as-char" draw:z-index="4" svg:width="1.0054166666667cm" svg:height="0.873125cm"><draw:image xlink:href="Pictures/54ba684f024038ce0ec19fc033ef3ac6.jpg" xlink:type="simple" xlink:show="embed" xlink:actuate="onLoad"/></draw:frame>save.jpg</text:p></draw:text-box></draw:frame>untuk menyimpan data rincian sub mata angga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pembiayaan_penerimaan</dc:title>
  </office:meta>
</office:document-meta>
</file>