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c6f92b74c79369617131061104eb9d8.jpg"/>
  <manifest:file-entry manifest:media-type="image/jpeg" manifest:full-path="Pictures/e6d6048444972c58a1cc328e5e6ca29a.jpg"/>
  <manifest:file-entry manifest:media-type="image/jpeg" manifest:full-path="Pictures/eeda200ef07495411b95f19a2b7cc333.jpg"/>
  <manifest:file-entry manifest:media-type="image/jpeg" manifest:full-path="Pictures/b6f3dd5c3448c68c61037863a1e0cbd4.jpg"/>
  <manifest:file-entry manifest:media-type="image/jpeg" manifest:full-path="Pictures/5291785e670c88af94d50757fda0b9ad.jpg"/>
  <manifest:file-entry manifest:media-type="image/jpeg" manifest:full-path="Pictures/3f869d34ac9532155e1d6582e017917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ja:laporan_renja_permendagri54"/><text:bookmark-start text:name="__RefHeading___laporan_renja_peraturan_menteri_dalam_negeri_no.54_tahun_2010_1"/><text:bookmark-start text:name="laporan_renja_peraturan_menteri_dalam_negeri_no.54_tahun_2010"/>Laporan Renja Peraturan Menteri Dalam Negeri No.54 Tahun 2010<text:bookmark-end text:name="__RefHeading___laporan_renja_peraturan_menteri_dalam_negeri_no.54_tahun_2010_1"/><text:bookmark-end text:name="laporan_renja_peraturan_menteri_dalam_negeri_no.54_tahun_2010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ncana kerja (renja) SKPD tertentu pada pemerintah daerah berdasarkan Peraturan Menteri Dalam Negeri No.54 Tahun 2010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SKPD/Pengguna Aplikasi</text:p>
          </table:table-cell>
          <table:table-cell office:value-type="string" table:style-name="tablecell">
            <text:p text:style-name="tablealignleft">Melihat dan mencetak Laporan Renja SKPD Permendagri No.54 Tahun 2010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eja SKPD mulai dari setup renja hingga tindak lanjut hasil evaluasi renja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enja SKPD Permendagri No.54 Tahun 2010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enja &gt; Menu Laporan &gt; Permendagri 54</text:span>, maka akan tampil sebagai berikut:<draw:frame draw:style-name="media" draw:name="laporan_renja_permendagri54.jpg Legend" text:anchor-type="as-char" draw:z-index="0" svg:width="50.561875cm" style:rel-width="100%"><draw:text-box><text:p text:style-name="legendcenter"><draw:frame draw:style-name="media" draw:name="laporan_renja_permendagri54.jpg" text:anchor-type="as-char" draw:z-index="0" svg:width="50.561875cm" style:rel-width="100%" svg:height="17.356666666667cm" style:rel-height="scale"><draw:image xlink:href="Pictures/cc6f92b74c79369617131061104eb9d8.jpg" xlink:type="simple" xlink:show="embed" xlink:actuate="onLoad"/></draw:frame>laporan_renja_permendagri54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Lampiran Rumusan Rencana Program dan Kegiatan SKPD</text:p>
            </text:list-item>
            <text:list-item>
              <text:p text:style-name="List_20_1_Content"> Lampiran VI.C-6 Rekapitulasi Hasil Evaluasi Pelaksanaan Renja SKPD s/d. Tahun Berjalan</text:p>
            </text:list-item>
            <text:list-item>
              <text:p text:style-name="List_20_1_Content"> Lampiran VII.H-4 Pengendalian dan Evaluasi Terhadap Pelaksanaan Renja SKPD</text:p>
            </text:list-item>
            <text:list-item>
              <text:p text:style-name="List_20_1_Content"> Lampiran VII.I-5 Evaluasi Terhadap Hasil Renja SKPD Lingkup Kab./Kota</text:p>
            </text:list-item>
          </text:list>
        </text:list-item>
        <text:list-item>
          <text:p text:style-name="List_20_1_Content"> Untuk menampilkan Laporan Rekapitulasi Renja, pilih Periode Renstra, Jenis Laporan, Jenis Renja (Renja Awal, Renja Final, atau Renja Perubahan), Satuan Kerja, dan Sub Unit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Renja SKPD Permendagri No.54 Tahun 2010​​​​​​​ sebagai berikut:</text:p>
          <text:list text:style-name="Numbering_20_1">
            <text:list-item>
              <text:p text:style-name="Numbering_20_1_Content"> <text:span text:style-name="Strong_20_Emphasis">Lampiran Rumusan Rencana Program dan Kegiatan SKPD</text:span> <text:span text:style-name="Strong_20_Emphasis"><draw:frame draw:style-name="media" draw:name="laporan_renja_permendagri54_1.jpg Legend" text:anchor-type="as-char" draw:z-index="0" svg:width="32.728958333333cm" style:rel-width="100%"><draw:text-box><text:p text:style-name="legendcenter"><draw:frame draw:style-name="media" draw:name="laporan_renja_permendagri54_1.jpg" text:anchor-type="as-char" draw:z-index="2" svg:width="32.728958333333cm" style:rel-width="100%" svg:height="22.489583333333cm" style:rel-height="scale"><draw:image xlink:href="Pictures/eeda200ef07495411b95f19a2b7cc333.jpg" xlink:type="simple" xlink:show="embed" xlink:actuate="onLoad"/></draw:frame>laporan_renja_permendagri54_1.jpg</text:p></draw:text-box></draw:frame></text:span></text:p>
            </text:list-item>
            <text:list-item>
              <text:p text:style-name="Numbering_20_1_Content"> <text:span text:style-name="Strong_20_Emphasis">Lampiran VI.C-6 Rekapitulasi Hasil Evaluasi Pelaksanaan Renja SKPD s/d. Tahun Berjalan</text:span> <text:span text:style-name="Strong_20_Emphasis"><draw:frame draw:style-name="media" draw:name="laporan_renja_permendagri54_2.jpg Legend" text:anchor-type="as-char" draw:z-index="0" svg:width="32.676041666667cm" style:rel-width="100%"><draw:text-box><text:p text:style-name="legendcenter"><draw:frame draw:style-name="media" draw:name="laporan_renja_permendagri54_2.jpg" text:anchor-type="as-char" draw:z-index="3" svg:width="32.676041666667cm" style:rel-width="100%" svg:height="22.516041666667cm" style:rel-height="scale"><draw:image xlink:href="Pictures/b6f3dd5c3448c68c61037863a1e0cbd4.jpg" xlink:type="simple" xlink:show="embed" xlink:actuate="onLoad"/></draw:frame>laporan_renja_permendagri54_2.jpg</text:p></draw:text-box></draw:frame></text:span></text:p>
            </text:list-item>
            <text:list-item>
              <text:p text:style-name="Numbering_20_1_Content"> <text:span text:style-name="Strong_20_Emphasis">Lampiran VII.H-4 Pengendalian dan Evaluasi Terhadap Pelaksanaan Renja SKPD</text:span> <text:span text:style-name="Strong_20_Emphasis"><draw:frame draw:style-name="media" draw:name="laporan_renja_permendagri54_3.jpg Legend" text:anchor-type="as-char" draw:z-index="0" svg:width="32.411458333333cm" style:rel-width="100%"><draw:text-box><text:p text:style-name="legendcenter"><draw:frame draw:style-name="media" draw:name="laporan_renja_permendagri54_3.jpg" text:anchor-type="as-char" draw:z-index="4" svg:width="32.411458333333cm" style:rel-width="100%" svg:height="22.5425cm" style:rel-height="scale"><draw:image xlink:href="Pictures/5291785e670c88af94d50757fda0b9ad.jpg" xlink:type="simple" xlink:show="embed" xlink:actuate="onLoad"/></draw:frame>laporan_renja_permendagri54_3.jpg</text:p></draw:text-box></draw:frame></text:span></text:p>
            </text:list-item>
            <text:list-item>
              <text:p text:style-name="Numbering_20_1_Content_Last"> <text:span text:style-name="Strong_20_Emphasis">Lampiran VII.I-5 Evaluasi Terhadap Hasil Renja SKPD Lingkup Kab./Kota</text:span>  ​​​​​​​<text:span text:style-name="Strong_20_Emphasis"><draw:frame draw:style-name="media" draw:name="laporan_renja_permendagri54_4.jpg Legend" text:anchor-type="as-char" draw:z-index="0" svg:width="32.755416666667cm" style:rel-width="100%"><draw:text-box><text:p text:style-name="legendcenter"><draw:frame draw:style-name="media" draw:name="laporan_renja_permendagri54_4.jpg" text:anchor-type="as-char" draw:z-index="5" svg:width="32.755416666667cm" style:rel-width="100%" svg:height="22.489583333333cm" style:rel-height="scale"><draw:image xlink:href="Pictures/3f869d34ac9532155e1d6582e0179174.jpg" xlink:type="simple" xlink:show="embed" xlink:actuate="onLoad"/></draw:frame>laporan_renja_permendagri54_4.jpg</text:p></draw:text-box></draw:frame></text:span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ja:laporan_renja_permendagri54</dc:title>
  </office:meta>
</office:document-meta>
</file>