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67e1049ccbff9b8c7f660b4bd42fbc42.jpg"/>
  <manifest:file-entry manifest:media-type="image/jpeg" manifest:full-path="Pictures/e6d6048444972c58a1cc328e5e6ca29a.jpg"/>
  <manifest:file-entry manifest:media-type="image/jpeg" manifest:full-path="Pictures/3a8943e2873616755d65ded04899f173.jpg"/>
  <manifest:file-entry manifest:media-type="image/jpeg" manifest:full-path="Pictures/03fe1f540c1ea0894b0482018b6dfa61.jpg"/>
  <manifest:file-entry manifest:media-type="image/jpeg" manifest:full-path="Pictures/07c1cba8f04c14d4c43e5d470520d903.jpg"/>
  <manifest:file-entry manifest:media-type="image/jpeg" manifest:full-path="Pictures/e1ff9c8010e7ac09320b9e7fe5c6b62e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perencanaan:renja:laporan_rekapitulasi_renja"/><text:bookmark-start text:name="__RefHeading___laporan_rekapitulasi_renja_skpd_1"/><text:bookmark-start text:name="laporan_rekapitulasi_renja_skpd"/>Laporan Rekapitulasi Renja SKPD<text:bookmark-end text:name="__RefHeading___laporan_rekapitulasi_renja_skpd_1"/><text:bookmark-end text:name="laporan_rekapitulasi_renja_skpd"/></text:h>
      <text:h text:style-name="Heading_20_3" text:outline-level="3"><text:bookmark-start text:name="__RefHeading___fungsi_2"/><text:bookmark-start text:name="fungsi"/>Fungsi<text:bookmark-end text:name="__RefHeading___fungsi_2"/><text:bookmark-end text:name="fungsi"/></text:h>
      <text:p text:style-name="Text_20_body">Memberikan informasi mengenai laporan rekapitulasi rencana kerja (renja) SKPD tertentu pada pemerintah daerah.</text:p>
      <text:h text:style-name="Heading_20_3" text:outline-level="3"><text:bookmark-start text:name="__RefHeading___pelaku_operasional_3"/><text:bookmark-start text:name="pelaku_operasional"/>Pelaku Operasional<text:bookmark-end text:name="__RefHeading___pelaku_operasional_3"/><text:bookmark-end text:name="pelaku_operasional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No</text:p>
          </table:table-cell>
          <table:table-cell office:value-type="string" table:style-name="tableheader">
            <text:p text:style-name="Table_20_Heading">Pelaku</text:p>
          </table:table-cell>
          <table:table-cell office:value-type="string" table:style-name="tableheader">
            <text:p text:style-name="Table_20_Heading">Fungsi</text:p>
          </table:table-cell>
        </table:table-row>
        <table:table-row>
          <table:table-cell office:value-type="string" table:style-name="tablecell">
            <text:p text:style-name="tablealignleft">1.</text:p>
          </table:table-cell>
          <table:table-cell office:value-type="string" table:style-name="tablecell">
            <text:p text:style-name="tablealignleft">Admin SKPD/Pengguna Aplikasi</text:p>
          </table:table-cell>
          <table:table-cell office:value-type="string" table:style-name="tablecell">
            <text:p text:style-name="tablealignleft">Melihat dan mencetak Laporan Rekapitulasi Renja SKPD.</text:p>
          </table:table-cell>
        </table:table-row>
      </table:table>
      <text:h text:style-name="Heading_20_3" text:outline-level="3"><text:bookmark-start text:name="__RefHeading___prasyarat_kondisional_4"/><text:bookmark-start text:name="prasyarat_kondisional"/>Prasyarat Kondisional<text:bookmark-end text:name="__RefHeading___prasyarat_kondisional_4"/><text:bookmark-end text:name="prasyarat_kondisional"/></text:h>
      <text:p text:style-name="Text_20_body">Beberapa prasyarat kondisional sebagai berikut:</text:p>
      <text:list text:style-name="List_20_1" text:continue-numbering="false">
        <text:list-item>
          <text:p text:style-name="LastListParagraph_List_20_1_Content_First"> Semua menu di Reja SKPD mulai dari setup renja hingga tindak lanjut hasil evaluasi renja telah terisi.</text:p>
        </text:list-item>
      </text:list>
      <text:h text:style-name="Heading_20_3" text:outline-level="3"><text:bookmark-start text:name="__RefHeading___proses_operasional_5"/><text:bookmark-start text:name="proses_operasional"/>Proses Operasional<text:bookmark-end text:name="__RefHeading___proses_operasional_5"/><text:bookmark-end text:name="proses_operasional"/></text:h>
      <text:p text:style-name="Text_20_body">Berikut adalah prosedur operasional penggunaan aplikasi untuk laporan Rekapitulasi Renja SKPD:</text:p>
      <text:list text:style-name="List_20_1" text:continue-numbering="false">
        <text:list-item>
          <text:p text:style-name="List_20_1_Content_First"> Masuk ke dalam aplikasi;</text:p>
        </text:list-item>
        <text:list-item>
          <text:p text:style-name="List_20_1_Content"> Pilih <text:span text:style-name="Strong_20_Emphasis">Modul Renja &gt; Menu Laporan &gt; Rekapitulasi</text:span>, maka akan tampil sebagai berikut:<draw:frame draw:style-name="media" draw:name="laporan_rekapitulasi_renja.jpg Legend" text:anchor-type="as-char" draw:z-index="0" svg:width="50.614791666667cm" style:rel-width="100%"><draw:text-box><text:p text:style-name="legendcenter"><draw:frame draw:style-name="media" draw:name="laporan_rekapitulasi_renja.jpg" text:anchor-type="as-char" draw:z-index="0" svg:width="50.614791666667cm" style:rel-width="100%" svg:height="18.626666666667cm" style:rel-height="scale"><draw:image xlink:href="Pictures/67e1049ccbff9b8c7f660b4bd42fbc42.jpg" xlink:type="simple" xlink:show="embed" xlink:actuate="onLoad"/></draw:frame>laporan_rekapitulasi_renja.jpg</text:p></draw:text-box></draw:frame></text:p>
        </text:list-item>
        <text:list-item>
          <text:p text:style-name="List_20_1_Content"> Pada halaman laporan rekapitulasi renja ini, terdapat beberapa jenis laporan, meliputi:</text:p>
          <text:list text:style-name="List_20_1">
            <text:list-item>
              <text:p text:style-name="List_20_1_Content"> Rekapitulasi renja proyeksi anggaran</text:p>
            </text:list-item>
            <text:list-item>
              <text:p text:style-name="List_20_1_Content"> Rekapitulasi renja per urusan dan program</text:p>
            </text:list-item>
            <text:list-item>
              <text:p text:style-name="List_20_1_Content"> Rekapitulasi renja per urusan pemerintahan, program, dan kegiatan</text:p>
            </text:list-item>
            <text:list-item>
              <text:p text:style-name="List_20_1_Content"> Desk penajaman rancangan renja</text:p>
            </text:list-item>
            <text:list-item>
              <text:p text:style-name="List_20_1_Content"> Rekapitulasi renja per urusan pemerintahan</text:p>
            </text:list-item>
            <text:list-item>
              <text:p text:style-name="List_20_1_Content"> Rekapitulasi selisih pagu indikatif program di RKPD dan Renja</text:p>
            </text:list-item>
          </text:list>
        </text:list-item>
        <text:list-item>
          <text:p text:style-name="List_20_1_Content"> Untuk menampilkan Laporan Rekapitulasi Renja, pilih Periode Renstra, Jenis Laporan, Jenis Renja (Renja Awal, Renja Final, atau Renja Perubahan), Satuan Kerja, Sub Unit, dan Jenis Rekening MAK.</text:p>
        </text:list-item>
        <text:list-item>
          <text:p text:style-name="List_20_1_Content"> Laporan dapat ditampilkan dalam format PDF dan Spreadsheet.</text:p>
        </text:list-item>
        <text:list-item>
          <text:p text:style-name="List_20_1_Content"> Klik tombol <draw:frame draw:style-name="media" draw:name="toolbar-tampilkan.jpg Legend" text:anchor-type="as-char" draw:z-index="0" svg:width="2.9633333333333cm"><draw:text-box><text:p text:style-name="legendcenter"><draw:frame draw:style-name="media" draw:name="toolbar-tampilkan.jpg" text:anchor-type="as-char" draw:z-index="1" svg:width="2.9633333333333cm" svg:height="0.82020833333333cm"><draw:image xlink:href="Pictures/e6d6048444972c58a1cc328e5e6ca29a.jpg" xlink:type="simple" xlink:show="embed" xlink:actuate="onLoad"/></draw:frame>toolbar-tampilkan.jpg</text:p></draw:text-box></draw:frame>maka akan ditampilkan jenis-jenis Laporan Rekapitulasi Renja sebagai berikut:</text:p>
          <text:list text:style-name="Numbering_20_1">
            <text:list-item>
              <text:p text:style-name="Numbering_20_1_Content"> <text:span text:style-name="Strong_20_Emphasis">Rekapitulasi renja </text:span><text:span text:style-name="Strong_20_Emphasis">proyeksi anggaran </text:span><draw:frame draw:style-name="media" draw:name="2" text:anchor-type="as-char" draw:z-index="2" svg:width="23.97125cm" style:rel-width="100%" svg:height="21.695833333333cm" style:rel-height="scale"><draw:image xlink:href="Pictures/3a8943e2873616755d65ded04899f173.jpg" xlink:type="simple" xlink:show="embed" xlink:actuate="onLoad"/></draw:frame></text:p>
            </text:list-item>
            <text:list-item/>
            <text:list-item>
              <text:p text:style-name="Numbering_20_1_Content"> <text:span text:style-name="Strong_20_Emphasis">Keterkaitan sasaran, strategi, dan arah kebijakan</text:span> <text:span text:style-name="Strong_20_Emphasis"><draw:frame draw:style-name="media" draw:name="laporan_renstra_2.jpg Legend" text:anchor-type="as-char" draw:z-index="0" svg:width="31.961666666667cm" style:rel-width="100%"><draw:text-box><text:p text:style-name="legendcenter"><draw:frame draw:style-name="media" draw:name="laporan_renstra_2.jpg" text:anchor-type="as-char" draw:z-index="3" svg:width="31.961666666667cm" style:rel-width="100%" svg:height="18.309166666667cm" style:rel-height="scale"><draw:image xlink:href="Pictures/03fe1f540c1ea0894b0482018b6dfa61.jpg" xlink:type="simple" xlink:show="embed" xlink:actuate="onLoad"/></draw:frame>laporan_renstra_2.jpg</text:p></draw:text-box></draw:frame></text:span></text:p>
            </text:list-item>
            <text:list-item>
              <text:p text:style-name="Numbering_20_1_Content"> <text:span text:style-name="Strong_20_Emphasis">Kebijakan umum program pembangunan</text:span> <text:span text:style-name="Strong_20_Emphasis"><draw:frame draw:style-name="media" draw:name="laporan_renstra_3.jpg Legend" text:anchor-type="as-char" draw:z-index="0" svg:width="32.014583333333cm" style:rel-width="100%"><draw:text-box><text:p text:style-name="legendcenter"><draw:frame draw:style-name="media" draw:name="laporan_renstra_3.jpg" text:anchor-type="as-char" draw:z-index="4" svg:width="32.014583333333cm" style:rel-width="100%" svg:height="19.341041666667cm" style:rel-height="scale"><draw:image xlink:href="Pictures/07c1cba8f04c14d4c43e5d470520d903.jpg" xlink:type="simple" xlink:show="embed" xlink:actuate="onLoad"/></draw:frame>laporan_renstra_3.jpg</text:p></draw:text-box></draw:frame></text:span></text:p>
            </text:list-item>
            <text:list-item>
              <text:p text:style-name="Numbering_20_1_Content"> <text:span text:style-name="Strong_20_Emphasis">Indikasi rencana program prioritas</text:span> <text:span text:style-name="Strong_20_Emphasis"><text:a xlink:type="simple" xlink:href="https://repo.kuarta.co.id/simralwiki/doku.php?id=perencanaan:renstra:laporan_renstra_4.jpg" text:style-name="Internet_20_link" text:visited-style-name="Visited_20_Internet_20_Link">laporan_renstra_4.jpg}}</text:a></text:span></text:p>
            </text:list-item>
            <text:list-item>
              <text:p text:style-name="Numbering_20_1_Content_Last"> <text:span text:style-name="Strong_20_Emphasis">Indikasi rencana program dan kegiatan prioritas</text:span> <text:span text:style-name="Strong_20_Emphasis"><draw:frame draw:style-name="media" draw:name="laporan_renstra_5.jpg Legend" text:anchor-type="as-char" draw:z-index="0" svg:width="47.968958333333cm" style:rel-width="100%"><draw:text-box><text:p text:style-name="legendcenter"><draw:frame draw:style-name="media" draw:name="laporan_renstra_5.jpg" text:anchor-type="as-char" draw:z-index="5" svg:width="47.968958333333cm" style:rel-width="100%" svg:height="8.7577083333333cm" style:rel-height="scale"><draw:image xlink:href="Pictures/e1ff9c8010e7ac09320b9e7fe5c6b62e.jpg" xlink:type="simple" xlink:show="embed" xlink:actuate="onLoad"/></draw:frame>laporan_renstra_5.jpg</text:p></draw:text-box></draw:frame></text:span></text:p>
            </text:list-item>
          </text:list>
        </text:list-item>
      </text:list>
      <text:p text:style-name="Text_20_body"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7::00:00</meta:creation-date>
    <dc:creator>Generated</dc:creator>
    <dc:date>1970-01-01T07::00:00</dc:date>
    <dc:language>en-US</dc:language>
    <meta:editing-cycles>1</meta:editing-cycles>
    <meta:editing-duration>PT0S</meta:editing-duration>
    <dc:title>perencanaan:renja:laporan_rekapitulasi_renja</dc:title>
  </office:meta>
</office:document-meta>
</file>