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2e2b20ec6e2041ba82ccdd513b2fe82.jpg"/>
  <manifest:file-entry manifest:media-type="image/jpeg" manifest:full-path="Pictures/5d08c4f0d6926a5c747f806c45c9f75c.jpg"/>
  <manifest:file-entry manifest:media-type="image/png" manifest:full-path="Pictures/0a150d64611ce1c35f5b2733b98b3659.png"/>
  <manifest:file-entry manifest:media-type="image/jpeg" manifest:full-path="Pictures/3cf2be7bc0140762a383cf6782eba23b.jpg"/>
  <manifest:file-entry manifest:media-type="image/jpeg" manifest:full-path="Pictures/0a6d0285d9f57987949df5b86febced9.jpg"/>
  <manifest:file-entry manifest:media-type="image/jpeg" manifest:full-path="Pictures/9795b1c772982f2d231fe5ef295ec45c.jpg"/>
  <manifest:file-entry manifest:media-type="image/jpeg" manifest:full-path="Pictures/54ba684f024038ce0ec19fc033ef3ac6.jpg"/>
  <manifest:file-entry manifest:media-type="image/jpeg" manifest:full-path="Pictures/b97527d7d972ac762d6e77347287bf31.jpg"/>
  <manifest:file-entry manifest:media-type="image/jpeg" manifest:full-path="Pictures/be608a20e0c30c0f20eafe0c349a482e.jpg"/>
  <manifest:file-entry manifest:media-type="image/jpeg" manifest:full-path="Pictures/e1a6bd1134d8eece6d03502cff985461.jpg"/>
  <manifest:file-entry manifest:media-type="image/jpeg" manifest:full-path="Pictures/ae9bc7eb2cdad300b263f7d92fc1736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rencanaan:renja:kegiatan"/><text:bookmark-start text:name="__RefHeading___prosedur_operasional_rencana_kerja_kegiatan_1"/><text:bookmark-start text:name="prosedur_operasional_rencana_kerja_kegiatan"/>Prosedur Operasional Rencana Kerja Kegiatan<text:bookmark-end text:name="__RefHeading___prosedur_operasional_rencana_kerja_kegiatan_1"/><text:bookmark-end text:name="prosedur_operasional_rencana_kerja_kegiatan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mor</text:p>
          </table:table-cell>
          <table:table-cell office:value-type="string" table:style-name="tableheader">
            <text:p text:style-name="Table_20_Heading">Pelaku</text:p>
          </table:table-cell>
          <table:table-cell office:value-type="string" table:style-name="tableheader">
            <text:p text:style-name="Table_20_Heading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Satuan kerja Perangkat Daerah (SKPD)</text:p>
          </table:table-cell>
          <table:table-cell office:value-type="string" table:style-name="tablecell">
            <text:p text:style-name="tablealignleft">Menyiapkan dan mengisikan protram kegiatan yang sedang berjalan maupun kegiatan baru</text:p>
          </table:table-cell>
        </table:table-row>
      </table:table>
      <text:p text:style-name="Text_20_body"><text:line-break/></text:p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p text:style-name="Text_20_body">Beberapa prasyarat kondisional dalam mengisi renja Kegiatan adalah sebagai berikut:</text:p>
      <text:list text:style-name="List_20_1" text:continue-numbering="false">
        <text:list-item>
          <text:p text:style-name="List_20_1_Content_First"> Kegiatan-kegiatan berasal dari Forum SKPD tertentu sudah final.</text:p>
        </text:list-item>
        <text:list-item>
          <text:p text:style-name="List_20_1_Content_Last"> Usulan renja Kegiatan baru dapat diusulkan.</text:p>
        </text:list-item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dalam proses pengisian Renja Kegiatan SKPD:</text:p>
      <text:list text:style-name="List_20_1" text:continue-numbering="false">
        <text:list-item>
          <text:p text:style-name="List_20_1_Content_First"> Masuk ke Aplikasi Simral. Login sebagai Admin Renja;</text:p>
        </text:list-item>
        <text:list-item>
          <text:p text:style-name="List_20_1_Content_Last"> Pilih <text:span text:style-name="Strong_20_Emphasis">Renja SKPD &gt; Menu Renja Belanja Langsung &gt; Kegiatan</text:span>, maka akan tampil List Program Kegiatan. Tampilan Aplikasi sebagai berikut:</text:p>
        </text:list-item>
      </text:list>
      <text:p text:style-name="Text_20_body"><draw:frame draw:style-name="media" draw:name="tampilan_awal_renja_kegiatan.jpg Legend" text:anchor-type="as-char" draw:z-index="0" svg:width="43.815cm" style:rel-width="100%"><draw:text-box><text:p text:style-name="legendcenter"><draw:frame draw:style-name="media" draw:name="tampilan_awal_renja_kegiatan.jpg" text:anchor-type="as-char" draw:z-index="0" svg:width="43.815cm" style:rel-width="100%" svg:height="14.075833333333cm" style:rel-height="scale"><draw:image xlink:href="Pictures/c2e2b20ec6e2041ba82ccdd513b2fe82.jpg" xlink:type="simple" xlink:show="embed" xlink:actuate="onLoad"/></draw:frame>tampilan_awal_renja_kegiatan.jpg</text:p></draw:text-box></draw:frame></text:p>
      <text:list text:style-name="List_20_1" text:continue-numbering="false">
        <text:list-item>
          <text:p text:style-name="List_20_1_Content_First"> Kolom <draw:frame draw:style-name="media" draw:name="cari1.jpg Legend" text:anchor-type="as-char" draw:z-index="0" svg:width="5.953125cm"><draw:text-box><text:p text:style-name="legendcenter"><draw:frame draw:style-name="media" draw:name="cari1.jpg" text:anchor-type="as-char" draw:z-index="1" svg:width="5.953125cm" svg:height="0.60854166666667cm"><draw:image xlink:href="Pictures/5d08c4f0d6926a5c747f806c45c9f75c.jpg" xlink:type="simple" xlink:show="embed" xlink:actuate="onLoad"/></draw:frame>cari1.jpg</text:p></draw:text-box></draw:frame>dapat digunakan untuk mencari data kegiatan, dengan mengetikkan kata kunci berdasarkan Nama Kegiatan.</text:p>
        </text:list-item>
        <text:list-item>
          <text:p text:style-name="List_20_1_Content_Last"> Untuk menambahkan data List Renja Kegiatan, klik tombol <draw:frame draw:style-name="media" draw:name="2" text:anchor-type="as-char" draw:z-index="2" svg:width="0.52916666666667cm" svg:height="0.44979166666667cm"><draw:image xlink:href="Pictures/0a150d64611ce1c35f5b2733b98b3659.png" xlink:type="simple" xlink:show="embed" xlink:actuate="onLoad"/></draw:frame>pada toolbar di atas, maka akan ditampilkan form pengisian Renja Kegiatan sebagai berikut:</text:p>
        </text:list-item>
      </text:list>
      <text:p text:style-name="Text_20_body"><draw:frame draw:style-name="media" draw:name="formulir_import_kegiatan_forum_skpd.jpg Legend" text:anchor-type="as-char" draw:z-index="0" svg:width="43.815cm" style:rel-width="100%"><draw:text-box><text:p text:style-name="legendcenter"><draw:frame draw:style-name="media" draw:name="formulir_import_kegiatan_forum_skpd.jpg" text:anchor-type="as-char" draw:z-index="3" svg:width="43.815cm" style:rel-width="100%" svg:height="19.976041666667cm" style:rel-height="scale"><draw:image xlink:href="Pictures/3cf2be7bc0140762a383cf6782eba23b.jpg" xlink:type="simple" xlink:show="embed" xlink:actuate="onLoad"/></draw:frame>formulir_import_kegiatan_forum_skpd.jpg</text:p></draw:text-box></draw:frame></text:p>
      <text:p text:style-name="Text_20_body">Penjelasan dan langkah-langkah Import Kegiatan Forum SKPD:</text:p>
      <text:list text:style-name="Numbering_20_1" text:continue-numbering="false">
        <text:list-item>
          <text:p text:style-name="Numbering_20_1_Content_First"> Import Kegiatan Forum SKPD adalah import data kegiatan hasil forum SKPD.</text:p>
        </text:list-item>
        <text:list-item>
          <text:p text:style-name="Numbering_20_1_Content"> Pilihan <text:span text:style-name="Strong_20_Emphasis">Renja</text:span>  dipilih dengan tahun anggaran berkenaan, dan jenis tahapan renja.</text:p>
        </text:list-item>
        <text:list-item>
          <text:p text:style-name="Numbering_20_1_Content"> Pilihan <text:span text:style-name="Strong_20_Emphasis">Satuan Kerja</text:span>  dipilih dengan satuan kerja (SKPD) terkait.</text:p>
        </text:list-item>
        <text:list-item>
          <text:p text:style-name="Numbering_20_1_Content"> Pilihan <text:span text:style-name="Strong_20_Emphasis">Sub Unit</text:span>  dipilih dengan sub unit dari satuan kerja jika ada.</text:p>
        </text:list-item>
        <text:list-item>
          <text:p text:style-name="Numbering_20_1_Content"> Pilihan <text:span text:style-name="Strong_20_Emphasis">Bidang Urusan</text:span>  dipilih dengan bidang urusan dari satker.</text:p>
        </text:list-item>
        <text:list-item>
          <text:p text:style-name="Numbering_20_1_Content"> Pilihan <text:span text:style-name="Strong_20_Emphasis">Renja Program</text:span>  dipilih dengan renja program yang sesuai.</text:p>
        </text:list-item>
        <text:list-item>
          <text:p text:style-name="Numbering_20_1_Content"> Klik tombol <draw:frame draw:style-name="media" draw:name="plus.jpg Legend" text:anchor-type="as-char" draw:z-index="0" svg:width="1.031875cm"><draw:text-box><text:p text:style-name="legendcenter"><draw:frame draw:style-name="media" draw:name="plus.jpg" text:anchor-type="as-char" draw:z-index="4" svg:width="1.031875cm" svg:height="0.89958333333333cm"><draw:image xlink:href="Pictures/0a6d0285d9f57987949df5b86febced9.jpg" xlink:type="simple" xlink:show="embed" xlink:actuate="onLoad"/></draw:frame>plus.jpg</text:p></draw:text-box></draw:frame>yang ada di bagian atas Halaman list Renja Kegiatan.</text:p>
        </text:list-item>
        <text:list-item>
          <text:p text:style-name="Numbering_20_1_Content"> Memberi tanda centang ( <draw:frame draw:style-name="media" draw:name="centang.jpg Legend" text:anchor-type="as-char" draw:z-index="0" svg:width="0.58208333333333cm"><draw:text-box><text:p text:style-name="legendcenter"><draw:frame draw:style-name="media" draw:name="centang.jpg" text:anchor-type="as-char" draw:z-index="5" svg:width="0.58208333333333cm" svg:height="0.47625cm"><draw:image xlink:href="Pictures/9795b1c772982f2d231fe5ef295ec45c.jpg" xlink:type="simple" xlink:show="embed" xlink:actuate="onLoad"/></draw:frame>centang.jpg</text:p></draw:text-box></draw:frame>) pada Kegiatan yang akan ditambahkan pada Renja Kegiatan.</text:p>
        </text:list-item>
        <text:list-item>
          <text:p text:style-name="Numbering_20_1_Content"> <text:span text:style-name="Strong_20_Emphasis">Target Anggaran Renstra</text:span>  diisi dengan jumlah target anggaran renstra SKPD tertentu.</text:p>
        </text:list-item>
        <text:list-item>
          <text:p text:style-name="Numbering_20_1_Content"> <text:span text:style-name="Strong_20_Emphasis">Realisasi Anggaran s/d Tahun Lalu</text:span>  diisi dengan realisasi anggaran sampai dengan tahun sebelumnya.</text:p>
        </text:list-item>
        <text:list-item>
          <text:p text:style-name="Numbering_20_1_Content_Last"> Klik tombol <draw:frame draw:style-name="media" draw:name="save.jpg Legend" text:anchor-type="as-char" draw:z-index="0" svg:width="1.0054166666667cm"><draw:text-box><text:p text:style-name="legendcenter"><draw:frame draw:style-name="media" draw:name="save.jpg" text:anchor-type="as-char" draw:z-index="6" svg:width="1.0054166666667cm" svg:height="0.873125cm"><draw:image xlink:href="Pictures/54ba684f024038ce0ec19fc033ef3ac6.jpg" xlink:type="simple" xlink:show="embed" xlink:actuate="onLoad"/></draw:frame>save.jpg</text:p></draw:text-box></draw:frame>untuk menyimpan data kegiatan.</text:p>
        </text:list-item>
      </text:list>
      <text:p text:style-name="Text_20_body">Dibawah adalah gambar Formulir Pengisian Renja Kegiatan</text:p>
      <text:p text:style-name="Text_20_body"><draw:frame draw:style-name="media" draw:name="gambar_formulir_pengisian_renja_kegiatan.jpg Legend" text:anchor-type="as-char" draw:z-index="0" svg:width="23.098125cm" style:rel-width="100%"><draw:text-box><text:p text:style-name="legendcenter"><draw:frame draw:style-name="media" draw:name="gambar_formulir_pengisian_renja_kegiatan.jpg" text:anchor-type="as-char" draw:z-index="7" svg:width="23.098125cm" style:rel-width="100%" svg:height="16.66875cm" style:rel-height="scale"><draw:image xlink:href="Pictures/b97527d7d972ac762d6e77347287bf31.jpg" xlink:type="simple" xlink:show="embed" xlink:actuate="onLoad"/></draw:frame>gambar_formulir_pengisian_renja_kegiatan.jpg</text:p></draw:text-box></draw:frame></text:p>
      <text:p text:style-name="Text_20_body">Penjelasan dan langkah-langkah pengisian formulir Renja Kegiatan:</text:p>
      <text:list text:style-name="Numbering_20_1" text:continue-numbering="false">
        <text:list-item>
          <text:p text:style-name="Numbering_20_1_Content_First"> Pengisian formulir Renja Kegiatan adalah pengisian program yang sedang berjalan pada SKPD tertentu, satu tahun sebelum tahun yang direncanakan yang tercantum dalam renstra SKPD.</text:p>
        </text:list-item>
        <text:list-item>
          <text:p text:style-name="Numbering_20_1_Content"> Pilihan <text:span text:style-name="Strong_20_Emphasis">Renja</text:span>  dipilih dengan tahun anggaran berkenaan, dan jenis tahapan renja.</text:p>
        </text:list-item>
        <text:list-item>
          <text:p text:style-name="Numbering_20_1_Content"> Pilihan <text:span text:style-name="Strong_20_Emphasis">Satuan Kerja</text:span>  dipilih dengan satuan kerja (SKPD) terkait.</text:p>
        </text:list-item>
        <text:list-item>
          <text:p text:style-name="Numbering_20_1_Content"> Pilihan <text:span text:style-name="Strong_20_Emphasis">Sub Unit</text:span>  dipilih dengan sub unit dari satuan kerja jika ada.</text:p>
        </text:list-item>
        <text:list-item>
          <text:p text:style-name="Numbering_20_1_Content"> Pilihan <text:span text:style-name="Strong_20_Emphasis">Bidang Urusan</text:span>  dipilih dengan bidang urusan dari satker.</text:p>
        </text:list-item>
        <text:list-item>
          <text:p text:style-name="Numbering_20_1_Content"> Pilihan <text:span text:style-name="Strong_20_Emphasis">Renja Program</text:span>  dipilih dengan renja program yang sesuai.</text:p>
        </text:list-item>
        <text:list-item>
          <text:p text:style-name="Numbering_20_1_Content"> Pilihan <text:span text:style-name="Strong_20_Emphasis">Kegiatan</text:span>  dipilih dengan kegiatan yang sesuai.</text:p>
        </text:list-item>
        <text:list-item>
          <text:p text:style-name="Numbering_20_1_Content"> Pilihan <text:span text:style-name="Strong_20_Emphasis">Sifat Kegiatan</text:span>  dipilih dengan sifat kegiatan, apakah bersifat Baru, atau Lama.</text:p>
        </text:list-item>
        <text:list-item>
          <text:p text:style-name="Numbering_20_1_Content"> Pilihan <text:span text:style-name="Strong_20_Emphasis">Prioritas</text:span>  dipilih dengan urutan prioritas kegiatan.</text:p>
        </text:list-item>
        <text:list-item>
          <text:p text:style-name="Numbering_20_1_Content"> Pilihan <text:span text:style-name="Strong_20_Emphasis">Jenis Kegiatan</text:span>  dipilih dengan jenis kegiatan, apakah Kegiatan Sedang Berjalan; Kegiatan Alternatif; atau Kegiatan Baru.</text:p>
        </text:list-item>
        <text:list-item>
          <text:p text:style-name="Numbering_20_1_Content"> Pilihan <text:span text:style-name="Strong_20_Emphasis">Sumber Anggaran</text:span>  dipilih dengan jenis sumber anggaran yang sesuai dengan kegiatan terkait.</text:p>
        </text:list-item>
        <text:list-item>
          <text:p text:style-name="Numbering_20_1_Content"> <text:span text:style-name="Strong_20_Emphasis">Latar Belakang</text:span>  diisi dengan latar belakang kegiatan renja.</text:p>
        </text:list-item>
        <text:list-item>
          <text:p text:style-name="Numbering_20_1_Content"> <text:span text:style-name="Strong_20_Emphasis">Tujuan Kegiatan</text:span>  diisi dengan tujuan kegiatan renja.</text:p>
        </text:list-item>
        <text:list-item>
          <text:p text:style-name="Numbering_20_1_Content"> <text:span text:style-name="Strong_20_Emphasis">Kelompok Sasaran</text:span>  diisi dengan kelompok sasaran kegiatan renja.</text:p>
        </text:list-item>
        <text:list-item>
          <text:p text:style-name="Numbering_20_1_Content"> <text:span text:style-name="Strong_20_Emphasis">Lokasi Kegiatan</text:span>  diisi dengan lokasi kegiatan renja.</text:p>
        </text:list-item>
        <text:list-item>
          <text:p text:style-name="Numbering_20_1_Content"> <text:span text:style-name="Strong_20_Emphasis">Target Anggaran di Renstra</text:span>  diisi dengan jumlah target anggaran renstra SKPD tertentu.</text:p>
        </text:list-item>
        <text:list-item>
          <text:p text:style-name="Numbering_20_1_Content"> <text:span text:style-name="Strong_20_Emphasis">Target Anggaran Tahun ini</text:span>  diisi dengan jumlah target anggaran pada tahun rencana.</text:p>
        </text:list-item>
        <text:list-item>
          <text:p text:style-name="Numbering_20_1_Content"> <text:span text:style-name="Strong_20_Emphasis">Realisasi Anggaran s/d Tahun Lalu</text:span>  diisi dengan realisasi anggaran sampai dengan tahun sebelumnya.</text:p>
        </text:list-item>
        <text:list-item>
          <text:p text:style-name="Numbering_20_1_Content"> <text:span text:style-name="Strong_20_Emphasis">Target Anggaran Tahun Depan</text:span>  diisi dengan jumlah target anggaran pada tahun depan atau tahun sesudah tahun rencana.</text:p>
        </text:list-item>
        <text:list-item>
          <text:p text:style-name="Numbering_20_1_Content_Last"> <text:span text:style-name="Strong_20_Emphasis">Keterangan </text:span>diisi dengan keterangan umum tentang kegiatan renja.</text:p>
        </text:list-item>
      </text:list>
      <text:p text:style-name="Text_20_body">Dibawah adalah gambar Formulir Pengisian Rincian Anggaran Renja Belanja Langsung Kegiatan</text:p>
      <text:p text:style-name="Text_20_body"><draw:frame draw:style-name="media" draw:name="gambar_formulir_pengisian_rincian_anggaran_renja_belanja_langsung_kegiatan1.jpg Legend" text:anchor-type="as-char" draw:z-index="0" svg:width="44.238333333333cm" style:rel-width="100%"><draw:text-box><text:p text:style-name="legendcenter"><draw:frame draw:style-name="media" draw:name="gambar_formulir_pengisian_rincian_anggaran_renja_belanja_langsung_kegiatan1.jpg" text:anchor-type="as-char" draw:z-index="8" svg:width="44.238333333333cm" style:rel-width="100%" svg:height="20.902083333333cm" style:rel-height="scale"><draw:image xlink:href="Pictures/be608a20e0c30c0f20eafe0c349a482e.jpg" xlink:type="simple" xlink:show="embed" xlink:actuate="onLoad"/></draw:frame>gambar_formulir_pengisian_rincian_anggaran_renja_belanja_langsung_kegiatan1.jpg</text:p></draw:text-box></draw:frame></text:p>
      <text:p text:style-name="Text_20_body">Penjelasan dan langkah-langkah pengisian formulir Rincian Anggaran Renja Belanja Langsung Kegiatan:</text:p>
      <text:list text:style-name="Numbering_20_1" text:continue-numbering="false">
        <text:list-item>
          <text:p text:style-name="Numbering_20_1_Content_First"> Pengisian formulir rincian anggaran Renja Belanja Langsung Kegiatan adalah pengisian rincian anggaran kegiatan SKPD tertentu.</text:p>
        </text:list-item>
        <text:list-item>
          <text:p text:style-name="Numbering_20_1_Content"> Pilihan Renja dipilih dengan tahun anggaran berkenaan, dan jenis tahapan renja.</text:p>
        </text:list-item>
        <text:list-item>
          <text:p text:style-name="Numbering_20_1_Content"> Pilihan Satuan Kerja dipilih dengan satuan kerja (SKPD) terkait.</text:p>
        </text:list-item>
        <text:list-item>
          <text:p text:style-name="Numbering_20_1_Content"> Pilihan Sub Unit dipilih dengan sub unit dari satuan kerja jika ada.</text:p>
        </text:list-item>
        <text:list-item>
          <text:p text:style-name="Numbering_20_1_Content"> Pilihan Bidang Urusan dipilih dengan bidang urusan dari satker.</text:p>
        </text:list-item>
        <text:list-item>
          <text:p text:style-name="Numbering_20_1_Content"> Pilihan Renja Program dipilih dengan renja program yang sesuai.</text:p>
        </text:list-item>
        <text:list-item>
          <text:p text:style-name="Numbering_20_1_Content"> Klik Rincian Anggaran pada Kegiatan terpilih di tabel Kegiatan.</text:p>
        </text:list-item>
        <text:list-item>
          <text:p text:style-name="Numbering_20_1_Content"> Klik tombol yang ada di bagian atas Halaman List Renja Belanja Langsung Kegiatan.</text:p>
        </text:list-item>
        <text:list-item>
          <text:p text:style-name="Numbering_20_1_Content"> Pilihan Rek Jenis dipilih dengan kode rekening jenis untuk memfilter pilihan kode rekening obyek di bawahnya.</text:p>
        </text:list-item>
        <text:list-item>
          <text:p text:style-name="Numbering_20_1_Content"> Pilihan Rek Obyek dipilih dengan kode rekening obyek untuk memfilter pilihan kode rekening rincian obyek di bawahnya yang akan muncul pada tabel.</text:p>
        </text:list-item>
        <text:list-item>
          <text:p text:style-name="Numbering_20_1_Content"> Memberi tanda centang ( ) pada Uraian rekening rincian obyek yang akan diisi.</text:p>
        </text:list-item>
        <text:list-item>
          <text:p text:style-name="Numbering_20_1_Content"> Volume diisi dengan volume/jumlah dari rencana anggaran.</text:p>
        </text:list-item>
        <text:list-item>
          <text:p text:style-name="Numbering_20_1_Content"> Satuan diisi dengan satuan dari rencana anggaran.</text:p>
        </text:list-item>
        <text:list-item>
          <text:p text:style-name="Numbering_20_1_Content"> Harga diisi dengan harga satuan dari rencana anggaran.</text:p>
        </text:list-item>
        <text:list-item>
          <text:p text:style-name="Numbering_20_1_Content"> Jumlah diisi dengan jumlah rencana anggaran (volume * harga).</text:p>
        </text:list-item>
        <text:list-item>
          <text:p text:style-name="Numbering_20_1_Content_Last"> Klik tombol untuk menyimpan data rincian anggaran.</text:p>
        </text:list-item>
      </text:list>
      <text:p text:style-name="Text_20_body">Dibawah adalah gambar Formulir Pengisian Rincian Sub Mata Anggaran Renja Belanja Langsung Kegiatan</text:p>
      <text:p text:style-name="Text_20_body"><draw:frame draw:style-name="media" draw:name="gambar_formulir_pengisian_rincian_sub_mata_anggaran_renja_belanja_langsung_kegiatan.jpg Legend" text:anchor-type="as-char" draw:z-index="0" svg:width="44.29125cm" style:rel-width="100%"><draw:text-box><text:p text:style-name="legendcenter"><draw:frame draw:style-name="media" draw:name="gambar_formulir_pengisian_rincian_sub_mata_anggaran_renja_belanja_langsung_kegiatan.jpg" text:anchor-type="as-char" draw:z-index="9" svg:width="44.29125cm" style:rel-width="100%" svg:height="20.6375cm" style:rel-height="scale"><draw:image xlink:href="Pictures/e1a6bd1134d8eece6d03502cff985461.jpg" xlink:type="simple" xlink:show="embed" xlink:actuate="onLoad"/></draw:frame>gambar_formulir_pengisian_rincian_sub_mata_anggaran_renja_belanja_langsung_kegiatan.jpg</text:p></draw:text-box></draw:frame></text:p>
      <text:p text:style-name="Text_20_body">Penjelasan dan langkah-langkah pengisian formulir Rincian Sub Mata Anggaran Renja Belanja Langsung Kegiatan:</text:p>
      <text:list text:style-name="Numbering_20_1" text:continue-numbering="false">
        <text:list-item>
          <text:p text:style-name="Numbering_20_1_Content_First"> Pengisian formulir rincian sub mata anggaran Renja Belanja Langsung Kegiatan adalah pengisian rincian sub mata anggaran kegiatan SKPD tertentu.</text:p>
        </text:list-item>
        <text:list-item>
          <text:p text:style-name="Numbering_20_1_Content"> Pilihan Renja dipilih dengan tahun anggaran berkenaan, dan jenis tahapan renja.</text:p>
        </text:list-item>
        <text:list-item>
          <text:p text:style-name="Numbering_20_1_Content"> Pilihan Satuan Kerja dipilih dengan satuan kerja (SKPD) terkait.</text:p>
        </text:list-item>
        <text:list-item>
          <text:p text:style-name="Numbering_20_1_Content"> Pilihan Sub Unit dipilih dengan sub unit dari satuan kerja jika ada.</text:p>
        </text:list-item>
        <text:list-item>
          <text:p text:style-name="Numbering_20_1_Content"> Pilihan Bidang Urusan dipilih dengan bidang urusan dari satker.</text:p>
        </text:list-item>
        <text:list-item>
          <text:p text:style-name="Numbering_20_1_Content"> Pilihan Renja Program dipilih dengan renja program yang sesuai.</text:p>
        </text:list-item>
        <text:list-item>
          <text:p text:style-name="Numbering_20_1_Content"> Klik Rincian Anggaran pada Kegiatan terpilih di tabel Kegiatan.</text:p>
        </text:list-item>
        <text:list-item>
          <text:p text:style-name="Numbering_20_1_Content"> Klik tombol yang ada di bagian atas Halaman List Renja Belanja Langsung Kegiatan.</text:p>
        </text:list-item>
        <text:list-item>
          <text:p text:style-name="Numbering_20_1_Content"> Pilihan Rek Jenis dipilih dengan kode rekening jenis untuk memfilter pilihan kode rekening obyek di bawahnya.</text:p>
        </text:list-item>
        <text:list-item>
          <text:p text:style-name="Numbering_20_1_Content"> Pilihan Rek Obyek dipilih dengan kode rekening obyek untuk memfilter pilihan kode rekening rincian obyek di bawahnya yang akan muncul pada tabel.</text:p>
        </text:list-item>
        <text:list-item>
          <text:p text:style-name="Numbering_20_1_Content"> Klik Kode Rekening rincian obyek pada tabel uraian Rekening Mata Anggaran Kegiatan.</text:p>
        </text:list-item>
        <text:list-item>
          <text:p text:style-name="Numbering_20_1_Content"> Pilihan Sumber Anggaran dipilih dengan sumber anggaran kegiatan terkait.</text:p>
        </text:list-item>
        <text:list-item>
          <text:p text:style-name="Numbering_20_1_Content_Last"> Pilihan Jns Item dipilih dengan jenis item sub mata anggaran:</text:p>
        </text:list-item>
      </text:list>
      <text:p text:style-name="Text_20_body"><text:span text:style-name="Strong_20_Emphasis">Header :</text:span></text:p>
      <text:list text:style-name="List_20_1" text:continue-numbering="false">
        <text:list-item>
          <text:p text:style-name="List_20_1_Content_First"> <text:span text:style-name="Strong_20_Emphasis">Header</text:span>  diisi dengan nomor judul MAK.</text:p>
        </text:list-item>
        <text:list-item>
          <text:p text:style-name="List_20_1_Content_Last"> <text:span text:style-name="Strong_20_Emphasis">Uraian</text:span>  diisi dengan uraian dari header MAK.</text:p>
        </text:list-item>
      </text:list>
      <text:p text:style-name="Text_20_body"><text:span text:style-name="Strong_20_Emphasis">S</text:span><text:span text:style-name="Strong_20_Emphasis">ub Header :</text:span></text:p>
      <text:list text:style-name="List_20_1" text:continue-numbering="false">
        <text:list-item>
          <text:p text:style-name="List_20_1_Content_First"> <text:span text:style-name="Strong_20_Emphasis">Header</text:span>  diisi dengan nomor judul MAK.</text:p>
        </text:list-item>
        <text:list-item>
          <text:p text:style-name="List_20_1_Content"> <text:span text:style-name="Strong_20_Emphasis">Sub Header</text:span>  diisi dengan nomor sub judul MAK.</text:p>
        </text:list-item>
        <text:list-item>
          <text:p text:style-name="List_20_1_Content_Last"> <text:span text:style-name="Strong_20_Emphasis">Uraian</text:span>  diisi dengan uraian dari sub header MAK.</text:p>
        </text:list-item>
      </text:list>
      <text:p text:style-name="Text_20_body"><text:span text:style-name="Strong_20_Emphasis">Item MAK :</text:span></text:p>
      <text:list text:style-name="List_20_1" text:continue-numbering="false">
        <text:list-item>
          <text:p text:style-name="List_20_1_Content_First"> <text:span text:style-name="Strong_20_Emphasis">Header</text:span>  diisi dengan nomor judul MAK.</text:p>
        </text:list-item>
        <text:list-item>
          <text:p text:style-name="List_20_1_Content"> <text:span text:style-name="Strong_20_Emphasis">Sub Header</text:span>  diisi dengan nomor sub judul MAK.</text:p>
        </text:list-item>
        <text:list-item>
          <text:p text:style-name="List_20_1_Content"> <text:span text:style-name="Strong_20_Emphasis">Item</text:span>  diisi dengan jumlah item MAK.</text:p>
        </text:list-item>
        <text:list-item>
          <text:p text:style-name="List_20_1_Content"> <text:span text:style-name="Strong_20_Emphasis">Uraian</text:span>  diisi dengan uraian dari item MAK.</text:p>
        </text:list-item>
        <text:list-item>
          <text:p text:style-name="List_20_1_Content"> <text:span text:style-name="Strong_20_Emphasis">Volume</text:span>  diisi dengan volume/jumlah item MAK.</text:p>
        </text:list-item>
        <text:list-item>
          <text:p text:style-name="List_20_1_Content"> <text:span text:style-name="Strong_20_Emphasis">Satuan</text:span>  diisi dengan satuan item MAK.</text:p>
        </text:list-item>
        <text:list-item>
          <text:p text:style-name="List_20_1_Content"> <text:span text:style-name="Strong_20_Emphasis">Harga</text:span>  diisi dengan harga satuan dari item MAK.</text:p>
        </text:list-item>
        <text:list-item>
          <text:p text:style-name="List_20_1_Content"> <text:span text:style-name="Strong_20_Emphasis">Jumlah</text:span>  diisi dengan jumlah rencana anggaran item MAK (volume * harga). Jumlah terisi otomatis oleh sistem.</text:p>
        </text:list-item>
        <text:list-item>
          <text:p text:style-name="List_20_1_Content_Last"> Klik tombol <draw:frame draw:style-name="media" draw:name="save.jpg Legend" text:anchor-type="as-char" draw:z-index="0" svg:width="1.0054166666667cm"><draw:text-box><text:p text:style-name="legendcenter"><draw:frame draw:style-name="media" draw:name="save.jpg" text:anchor-type="as-char" draw:z-index="10" svg:width="1.0054166666667cm" svg:height="0.873125cm"><draw:image xlink:href="Pictures/54ba684f024038ce0ec19fc033ef3ac6.jpg" xlink:type="simple" xlink:show="embed" xlink:actuate="onLoad"/></draw:frame>save.jpg</text:p></draw:text-box></draw:frame>untuk menyimpan data rincian sub mata anggaran.</text:p>
        </text:list-item>
      </text:list>
      <text:p text:style-name="Text_20_body">Dibawah adalah gambar Formulir Pengisian Indikator Kinerja Kegiatan</text:p>
      <text:p text:style-name="Text_20_body"><draw:frame draw:style-name="media" draw:name="gambar_formulir_pengisian_indikator_kinerja_kegiatan.jpg Legend" text:anchor-type="as-char" draw:z-index="0" svg:width="44.1325cm" style:rel-width="100%"><draw:text-box><text:p text:style-name="legendcenter"><draw:frame draw:style-name="media" draw:name="gambar_formulir_pengisian_indikator_kinerja_kegiatan.jpg" text:anchor-type="as-char" draw:z-index="11" svg:width="44.1325cm" style:rel-width="100%" svg:height="13.546666666667cm" style:rel-height="scale"><draw:image xlink:href="Pictures/ae9bc7eb2cdad300b263f7d92fc1736a.jpg" xlink:type="simple" xlink:show="embed" xlink:actuate="onLoad"/></draw:frame>gambar_formulir_pengisian_indikator_kinerja_kegiatan.jpg</text:p></draw:text-box></draw:frame>Penjelasan dan langkah-langkah pengisian formulir Indikator Kinerja Kegiatan:</text:p>
      <text:list text:style-name="Numbering_20_1" text:continue-numbering="false">
        <text:list-item>
          <text:p text:style-name="Numbering_20_1_Content_First"> Pengisian formulir Indikator Kinerja Kegiatan adalah pengisian uraian tentang indikator suatu kegiatan renja SKPD tertentu.</text:p>
        </text:list-item>
        <text:list-item>
          <text:p text:style-name="Numbering_20_1_Content"> Pilihan Renja dipilih dengan tahun anggaran berkenaan, dan jenis tahapan renja.</text:p>
        </text:list-item>
        <text:list-item>
          <text:p text:style-name="Numbering_20_1_Content"> Pilihan Satuan Kerja dipilih dengan satuan kerja (SKPD) terkait.</text:p>
        </text:list-item>
        <text:list-item>
          <text:p text:style-name="Numbering_20_1_Content"> Pilihan Sub Unit dipilih dengan sub unit dari satuan kerja jika ada.</text:p>
        </text:list-item>
        <text:list-item>
          <text:p text:style-name="Numbering_20_1_Content"> Pilihan Bidang Urusan dipilih dengan bidang urusan dari satker.</text:p>
        </text:list-item>
        <text:list-item>
          <text:p text:style-name="Numbering_20_1_Content"> Pilihan Renja Program dipilih dengan renja program yang sesuai.</text:p>
        </text:list-item>
        <text:list-item>
          <text:p text:style-name="Numbering_20_1_Content"> Klik Indikator Kinerja pada Kegiatan terpilih di tabel Kegiatan.</text:p>
        </text:list-item>
        <text:list-item>
          <text:p text:style-name="Numbering_20_1_Content"> Klik tombol yang ada di bagian atas Halaman List Indikator Kinerja Kegiatan.</text:p>
        </text:list-item>
        <text:list-item>
          <text:p text:style-name="Numbering_20_1_Content"> Pilihan Kelompok Indikator dipilih dengan jenis indikator kegiatan, apakah berupa Indikator Keluaran Kegiatan atau Indikator Hasil Kegiatan.</text:p>
        </text:list-item>
        <text:list-item>
          <text:p text:style-name="Numbering_20_1_Content"> Kolom No Indikator diisi dengan nomor urut indikator kinerja kegiatan.</text:p>
        </text:list-item>
        <text:list-item>
          <text:p text:style-name="Numbering_20_1_Content"> Kolom Uraian Indikator diisi dengan uraian indikator kinerja kegiatan.</text:p>
        </text:list-item>
        <text:list-item>
          <text:p text:style-name="Numbering_20_1_Content"> Satuan diisi dengan satuan dari indikator kinerja kegiatan.</text:p>
        </text:list-item>
        <text:list-item>
          <text:p text:style-name="Numbering_20_1_Content"> Target Akhir Renstra diisi dengan jumlah target anggaran renstra SKPD tertentu.</text:p>
        </text:list-item>
        <text:list-item>
          <text:p text:style-name="Numbering_20_1_Content"> Realisasi s/d Tahun Lalu diisi dengan realisasi anggaran sampai dengan tahun sebelumnya.</text:p>
        </text:list-item>
        <text:list-item>
          <text:p text:style-name="Numbering_20_1_Content"> Target Tahun ini diisi dengan jumlah target anggaran pada tahun rencana.</text:p>
        </text:list-item>
        <text:list-item>
          <text:p text:style-name="Numbering_20_1_Content"> Target Tahun Depan diisi dengan jumlah target anggaran pada tahun depan atau tahun sesudah tahun rencana.</text:p>
        </text:list-item>
        <text:list-item>
          <text:p text:style-name="Numbering_20_1_Content_Last"> Klik tombol <draw:frame draw:style-name="media" draw:name="save.jpg Legend" text:anchor-type="as-char" draw:z-index="0" svg:width="1.0054166666667cm"><draw:text-box><text:p text:style-name="legendcenter"><draw:frame draw:style-name="media" draw:name="save.jpg" text:anchor-type="as-char" draw:z-index="12" svg:width="1.0054166666667cm" svg:height="0.873125cm"><draw:image xlink:href="Pictures/54ba684f024038ce0ec19fc033ef3ac6.jpg" xlink:type="simple" xlink:show="embed" xlink:actuate="onLoad"/></draw:frame>save.jpg</text:p></draw:text-box></draw:frame>untuk menyimpan data indikator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rencanaan:renja:kegiatan</dc:title>
  </office:meta>
</office:document-meta>
</file>