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indikator_kinerja_kegiatan"/><text:bookmark-start text:name="__RefHeading___prosedur_operasional_indikator_kinerja_kegiatan_1"/><text:bookmark-start text:name="prosedur_operasional_indikator_kinerja_kegiatan"/>Prosedur Operasional Indikator Kinerja Kegiatan<text:bookmark-end text:name="__RefHeading___prosedur_operasional_indikator_kinerja_kegiatan_1"/><text:bookmark-end text:name="prosedur_operasional_indikator_kinerja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dan mengisi realisasi anggaran pada kegiatan renja SKPD dan realisasi capaian kinerja pada triwulan tertentu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Indikator Kinerja Kegiatan adalah sebagai berikut:</text:p>
      <text:list text:style-name="List_20_1" text:continue-numbering="false">
        <text:list-item>
          <text:p text:style-name="List_20_1_Content_First"> Kegiatan tertentu sudah final.</text:p>
        </text:list-item>
        <text:list-item>
          <text:p text:style-name="List_20_1_Content_Last"> Usul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Indikator Kinerja Kegiatan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Evaluasi Renja &gt; Evaluasi Kegiatan</text:span>, maka akan tampil List Indikator Kinerja Kegiatan. Tampilan Aplikasi sebagai berikut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indikator_kinerja_kegiatan</dc:title>
  </office:meta>
</office:document-meta>
</file>