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3c9d0a37e1a7b48ca5e45300a33bbed.jpg"/>
  <manifest:file-entry manifest:media-type="image/jpeg" manifest:full-path="Pictures/5d08c4f0d6926a5c747f806c45c9f75c.jpg"/>
  <manifest:file-entry manifest:media-type="image/jpeg" manifest:full-path="Pictures/f31d4688c56106228e57f520a7e7462b.jpg"/>
  <manifest:file-entry manifest:media-type="image/jpeg" manifest:full-path="Pictures/842320679be2b00fb1115aa00551e08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renja:evaluasi_program"/><text:bookmark-start text:name="__RefHeading___prosedur_operasional_evaluasi_program_rencana_kerja_1"/><text:bookmark-start text:name="prosedur_operasional_evaluasi_program_rencana_kerja"/>Prosedur Operasional Evaluasi Program Rencana Kerja<text:bookmark-end text:name="__RefHeading___prosedur_operasional_evaluasi_program_rencana_kerja_1"/><text:bookmark-end text:name="prosedur_operasional_evaluasi_program_rencana_kerja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Merupakan 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or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Satuan kerja Perangkat Daerah (SKPD)</text:p>
          </table:table-cell>
          <table:table-cell office:value-type="string" table:style-name="tablecell">
            <text:p text:style-name="tablealignleft">Menyiapkan  dan mengisi realisasi angaran  SKPD triwulanan tertentu program renja untuk dievaluasi</text:p>
          </table:table-cell>
        </table:table-row>
      </table:table>
      <text:p text:style-name="Text_20_body"><text:line-break/></text:p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mengisi Evaluasi Program Renja adalah sebagai berikut:</text:p>
      <text:list text:style-name="List_20_1" text:continue-numbering="false">
        <text:list-item>
          <text:p text:style-name="List_20_1_Content_First"> Kegiatantertentu sudah final.</text:p>
        </text:list-item>
        <text:list-item>
          <text:p text:style-name="List_20_1_Content_Last"> Usulan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gisian Renja Kegiatan SKPD:</text:p>
      <text:list text:style-name="List_20_1" text:continue-numbering="false">
        <text:list-item>
          <text:p text:style-name="List_20_1_Content_First"> Masuk ke Aplikasi Simral. Login sebagai Admin Renja;</text:p>
        </text:list-item>
        <text:list-item>
          <text:p text:style-name="List_20_1_Content_Last"> Pilih <text:span text:style-name="Strong_20_Emphasis">Renja SKPD &gt; Evaluasi Renja &gt; Evaluasi Program</text:span>, maka akan tampil List Evaluasi Triwulanan Program Renja. Tampilan Aplikasi sebagai berikut:</text:p>
        </text:list-item>
      </text:list>
      <text:p text:style-name="Text_20_body"><draw:frame draw:style-name="media" draw:name="gambar_tampilan_awal_evaluasi_program_renja.jpg Legend" text:anchor-type="as-char" draw:z-index="0" svg:width="33.760833333333cm" style:rel-width="100%"><draw:text-box><text:p text:style-name="legendcenter"><draw:frame draw:style-name="media" draw:name="gambar_tampilan_awal_evaluasi_program_renja.jpg" text:anchor-type="as-char" draw:z-index="0" svg:width="33.760833333333cm" style:rel-width="100%" svg:height="16.430625cm" style:rel-height="scale"><draw:image xlink:href="Pictures/03c9d0a37e1a7b48ca5e45300a33bbed.jpg" xlink:type="simple" xlink:show="embed" xlink:actuate="onLoad"/></draw:frame>gambar_tampilan_awal_evaluasi_program_renja.jpg</text:p></draw:text-box></draw:frame></text:p>
      <text:list text:style-name="List_20_1" text:continue-numbering="false">
        <text:list-item>
          <text:p text:style-name="List_20_1_Content_First"> Kolom <draw:frame draw:style-name="media" draw:name="cari1.jpg Legend" text:anchor-type="as-char" draw:z-index="0" svg:width="5.953125cm"><draw:text-box><text:p text:style-name="legendcenter"><draw:frame draw:style-name="media" draw:name="cari1.jpg" text:anchor-type="as-char" draw:z-index="1" svg:width="5.953125cm" svg:height="0.60854166666667cm"><draw:image xlink:href="Pictures/5d08c4f0d6926a5c747f806c45c9f75c.jpg" xlink:type="simple" xlink:show="embed" xlink:actuate="onLoad"/></draw:frame>cari1.jpg</text:p></draw:text-box></draw:frame>dapat digunakan untuk mencari data program, dengan mengetikkan kata kunci berdasarkan Nama Program.</text:p>
        </text:list-item>
        <text:list-item>
          <text:p text:style-name="List_20_1_Content_Last"> Klik nama<text:span text:style-name="Strong_20_Emphasis"> Program</text:span>, kemudian klik tombol <draw:frame draw:style-name="media" draw:name="pinsil.jpg Legend" text:anchor-type="as-char" draw:z-index="0" svg:width="0.9525cm"><draw:text-box><text:p text:style-name="legendcenter"><draw:frame draw:style-name="media" draw:name="pinsil.jpg" text:anchor-type="as-char" draw:z-index="2" svg:width="0.9525cm" svg:height="0.9525cm"><draw:image xlink:href="Pictures/f31d4688c56106228e57f520a7e7462b.jpg" xlink:type="simple" xlink:show="embed" xlink:actuate="onLoad"/></draw:frame>pinsil.jpg</text:p></draw:text-box></draw:frame>, maka akan ditampilkan formulir Evaluasi Triwulanan Program Renja sebagai berikut:</text:p>
        </text:list-item>
      </text:list>
      <text:p text:style-name="Text_20_body"><draw:frame draw:style-name="media" draw:name="gambar_formulir_evaluasi_triwulanan_program_renja.jpg Legend" text:anchor-type="as-char" draw:z-index="0" svg:width="27.834166666667cm" style:rel-width="100%"><draw:text-box><text:p text:style-name="legendcenter"><draw:frame draw:style-name="media" draw:name="gambar_formulir_evaluasi_triwulanan_program_renja.jpg" text:anchor-type="as-char" draw:z-index="3" svg:width="27.834166666667cm" style:rel-width="100%" svg:height="15.24cm" style:rel-height="scale"><draw:image xlink:href="Pictures/842320679be2b00fb1115aa00551e084.jpg" xlink:type="simple" xlink:show="embed" xlink:actuate="onLoad"/></draw:frame>gambar_formulir_evaluasi_triwulanan_program_renja.jpg</text:p></draw:text-box></draw:frame></text:p>
      <text:p text:style-name="Text_20_body">Penjelasan dan langkah-langkah pengisian formulir Evaluasi Triwulanan Program Renja:</text:p>
      <text:list text:style-name="Numbering_20_1" text:continue-numbering="false">
        <text:list-item>
          <text:p text:style-name="Numbering_20_1_Content_First"> Pilihan <text:span text:style-name="Strong_20_Emphasis">Renja</text:span>  dipilih dengan tahun anggaran berkenaan, dan jenis tahapan renja.</text:p>
        </text:list-item>
        <text:list-item>
          <text:p text:style-name="Numbering_20_1_Content"> Pilihan <text:span text:style-name="Strong_20_Emphasis">Satuan Kerja</text:span>  dipilih dengan satuan kerja (SKPD) terkait.</text:p>
        </text:list-item>
        <text:list-item>
          <text:p text:style-name="Numbering_20_1_Content"> Pilihan <text:span text:style-name="Strong_20_Emphasis">Sub Unit</text:span>  dipilih dengan sub unit dari satuan kerja jika ada.</text:p>
        </text:list-item>
        <text:list-item>
          <text:p text:style-name="Numbering_20_1_Content"> Pilihan <text:span text:style-name="Strong_20_Emphasis">Triwulan</text:span>  dipilih dengan triwulan tahun anggaran berkenaan.</text:p>
        </text:list-item>
        <text:list-item>
          <text:p text:style-name="Numbering_20_1_Content"> Pilihan <text:span text:style-name="Strong_20_Emphasis">Bidang Urusan</text:span>  dipilih dengan bidang urusan dari satker.</text:p>
        </text:list-item>
        <text:list-item>
          <text:p text:style-name="Numbering_20_1_Content"> Klik link <text:span text:style-name="Strong_20_Emphasis">Program</text:span>  yang ada pada tabel Program di Halaman List Evaluasi Triwulanan Program Renja.</text:p>
        </text:list-item>
        <text:list-item>
          <text:p text:style-name="Numbering_20_1_Content"> Klik tombol yang ada di bagian atas Halaman Detail Evaluasi Triwulanan Program Renja.</text:p>
        </text:list-item>
        <text:list-item>
          <text:p text:style-name="Numbering_20_1_Content_Last"> Kolom Realisasi Anggaran → <text:span text:style-name="Strong_20_Emphasis">Triwulan (1/2/3/4)</text:span>  diisi dengan realisasi anggaran pada triwulan terkait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renja:evaluasi_program</dc:title>
  </office:meta>
</office:document-meta>
</file>