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615df3f39d8877e6bdacfa36d5ecb04.jpg"/>
  <manifest:file-entry manifest:media-type="image/png" manifest:full-path="Pictures/0a150d64611ce1c35f5b2733b98b3659.png"/>
  <manifest:file-entry manifest:media-type="image/jpeg" manifest:full-path="Pictures/937e7d45c30cca9718de74007599e04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enja:dokumen_rencana"/><text:bookmark-start text:name="__RefHeading___prosedur_operasional_dokumen_rencana_skpd_1"/><text:bookmark-start text:name="prosedur_operasional_dokumen_rencana_skpd"/>Prosedur Operasional Dokumen Rencana SKPD<text:bookmark-end text:name="__RefHeading___prosedur_operasional_dokumen_rencana_skpd_1"/><text:bookmark-end text:name="prosedur_operasional_dokumen_rencana_s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Dokumen Rencana SKPD adalah dokumen perencanaan SKPD tertentu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or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atuan Kerja Perangkat Daerah (SKPD)</text:p>
          </table:table-cell>
          <table:table-cell office:value-type="string" table:style-name="tablecell">
            <text:p text:style-name="tablealignleft">Menyiapkan dan mengisi rencana kerja SKPD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mensetup Renja adalah sebagai berikut:</text:p>
      <text:list text:style-name="List_20_1" text:continue-numbering="false">
        <text:list-item>
          <text:p text:style-name="List_20_1_Content_First"> Rancangan awal renja SKPD sudah final.</text:p>
        </text:list-item>
        <text:list-item>
          <text:p text:style-name="List_20_1_Content_Last"> Dokumen final renja SKPD sudah siap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setup Renja SKPD:</text:p>
      <text:list text:style-name="List_20_1" text:continue-numbering="false">
        <text:list-item>
          <text:p text:style-name="List_20_1_Content_First"> Masuk ke Aplikasi Simral. Login sebagai Admin Renja;</text:p>
        </text:list-item>
        <text:list-item>
          <text:p text:style-name="List_20_1_Content_Last"> Pilih <text:span text:style-name="Strong_20_Emphasis">Renja SKPD &gt; Menu Dok. Rencana SKPD</text:span>, maka akan tampil List Dokumen Rencana SKPD. Tampilan Aplikasi sebagai berikut:</text:p>
        </text:list-item>
      </text:list>
      <text:p text:style-name="Text_20_body"><draw:frame draw:style-name="media" draw:name="list_dok_rencana_skpd.jpg Legend" text:anchor-type="as-char" draw:z-index="0" svg:width="33.840208333333cm" style:rel-width="100%"><draw:text-box><text:p text:style-name="legendcenter"><draw:frame draw:style-name="media" draw:name="list_dok_rencana_skpd.jpg" text:anchor-type="as-char" draw:z-index="0" svg:width="33.840208333333cm" style:rel-width="100%" svg:height="11.985625cm" style:rel-height="scale"><draw:image xlink:href="Pictures/f615df3f39d8877e6bdacfa36d5ecb04.jpg" xlink:type="simple" xlink:show="embed" xlink:actuate="onLoad"/></draw:frame>list_dok_rencana_skpd.jpg</text:p></draw:text-box></draw:frame></text:p>
      <text:list text:style-name="List_20_1" text:continue-numbering="false">
        <text:list-item>
          <text:p text:style-name="LastListParagraph_List_20_1_Content_First"> Untuk menambahkan data List Dokumen Rencana SKPD, klik tombol <draw:frame draw:style-name="media" draw:name="1" text:anchor-type="as-char" draw:z-index="1" svg:width="0.52916666666667cm" svg:height="0.44979166666667cm"><draw:image xlink:href="Pictures/0a150d64611ce1c35f5b2733b98b3659.png" xlink:type="simple" xlink:show="embed" xlink:actuate="onLoad"/></draw:frame>pada toolbar di atas, maka akan ditampilkan form isian untuk menambah data List Dokumen Rencana SKPD sebagai berikut:​​</text:p>
        </text:list-item>
      </text:list>
      <text:p text:style-name="Text_20_body"><draw:frame draw:style-name="media" draw:name="input_dokumen_rencanca_skpd.jpg Legend" text:anchor-type="as-char" draw:z-index="0" svg:width="27.357916666667cm" style:rel-width="100%"><draw:text-box><text:p text:style-name="legendcenter"><draw:frame draw:style-name="media" draw:name="input_dokumen_rencanca_skpd.jpg" text:anchor-type="as-char" draw:z-index="2" svg:width="27.357916666667cm" style:rel-width="100%" svg:height="12.276666666667cm" style:rel-height="scale"><draw:image xlink:href="Pictures/937e7d45c30cca9718de74007599e04e.jpg" xlink:type="simple" xlink:show="embed" xlink:actuate="onLoad"/></draw:frame>input_dokumen_rencanca_skpd.jpg</text:p></draw:text-box></draw:frame></text:p>
      <text:p text:style-name="Text_20_body">Penjelasan dan langkah-langkah pengisian formulir Dokumen Rencana SKPD:</text:p>
      <text:list text:style-name="Numbering_20_1" text:continue-numbering="false">
        <text:list-item>
          <text:p text:style-name="Numbering_20_1_Content_First"> Pilihan <text:span text:style-name="Strong_20_Emphasis">Tahun</text:span>  dipilih dengan tahun anggaran berkenaan.</text:p>
        </text:list-item>
        <text:list-item>
          <text:p text:style-name="Numbering_20_1_Content"> Pilihan <text:span text:style-name="Strong_20_Emphasis">Satuan Kerja</text:span>  dipilih dengan satuan kerja (SKPD) terkait.</text:p>
        </text:list-item>
        <text:list-item>
          <text:p text:style-name="Numbering_20_1_Content"> Pilihan <text:span text:style-name="Strong_20_Emphasis">Sub Unit</text:span>  dipilih dengan sub unit dari satuan kerja jika ada.</text:p>
        </text:list-item>
        <text:list-item>
          <text:p text:style-name="Numbering_20_1_Content"> Pilihan<text:span text:style-name="Strong_20_Emphasis"> No Urut</text:span>  dipilih dengan nomor urut dokumen rencana SKPD terkait.</text:p>
        </text:list-item>
        <text:list-item>
          <text:p text:style-name="Numbering_20_1_Content"> Pilihan <text:span text:style-name="Strong_20_Emphasis">Jns Dokumen</text:span>  dipilih dengan jenis dokumen rencana SKPD terkait.</text:p>
        </text:list-item>
        <text:list-item>
          <text:p text:style-name="Numbering_20_1_Content"> Pilihan <text:span text:style-name="Strong_20_Emphasis">Status</text:span>  dipilih dengan status dari dokumen rencana SKPD, apakah sudah atau belum disahkan.</text:p>
        </text:list-item>
        <text:list-item>
          <text:p text:style-name="Numbering_20_1_Content"> Pilihan <text:span text:style-name="Strong_20_Emphasis">Dasar Hukum</text:span>  dipilih dengan dasar hukum dokumen rencana SKPD terkait.</text:p>
        </text:list-item>
        <text:list-item>
          <text:p text:style-name="Numbering_20_1_Content"> <text:span text:style-name="Strong_20_Emphasis">No Dokumen</text:span>  diisi dengan nomor dokumen perencanaan SKPD terkait.</text:p>
        </text:list-item>
        <text:list-item>
          <text:p text:style-name="Numbering_20_1_Content"> <text:span text:style-name="Strong_20_Emphasis">Tgl Pengesahan</text:span>  diisi dengan tanggal disahkannya dokumen rencana SKPD terkait.</text:p>
        </text:list-item>
        <text:list-item>
          <text:p text:style-name="Numbering_20_1_Content_Last"> <text:span text:style-name="Strong_20_Emphasis">Keterangan</text:span>  diisi dengan keterangan umum tentang dokumen perencanaan SKPD tertent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ja:dokumen_rencana</dc:title>
  </office:meta>
</office:document-meta>
</file>