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:belanja_tidak_langsung"/><text:bookmark-start text:name="__RefHeading___prosedur_operasional_rencana_kerja_belanja_tidak_langsung_1"/><text:bookmark-start text:name="prosedur_operasional_rencana_kerja_belanja_tidak_langsung"/>Prosedur Operasional Rencana Kerja Belanja Tidak Langsung<text:bookmark-end text:name="__RefHeading___prosedur_operasional_rencana_kerja_belanja_tidak_langsung_1"/><text:bookmark-end text:name="prosedur_operasional_rencana_kerja_belanja_tidak_langsung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D 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rangkat Daerah (SKPD)</text:p>
          </table:table-cell>
          <table:table-cell office:value-type="string" table:style-name="tablecell">
            <text:p text:style-name="tablealignleft">Menyiapkan rincian renja anggaran belanja tidak langsung  SKPD tertentu pada tahun anggaran berkenaan.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mengisi renja anggaran belanja tidak langsung SKPD adalah sebagai berikut:</text:p>
      <text:list text:style-name="List_20_1" text:continue-numbering="false">
        <text:list-item>
          <text:p text:style-name="List_20_1_Content_First"> Rancangan awal renja SKPD sudah final.</text:p>
        </text:list-item>
        <text:list-item>
          <text:p text:style-name="List_20_1_Content_Last"> Dokumen final renja SKPD sudah siap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renja anggaran belanja tidak langsung SKPD:</text:p>
      <text:list text:style-name="List_20_1" text:continue-numbering="false">
        <text:list-item>
          <text:p text:style-name="List_20_1_Content_First"> Masuk ke Aplikasi Simral. Login sebagai Admin Renja;</text:p>
        </text:list-item>
        <text:list-item>
          <text:p text:style-name="List_20_1_Content_Last"> Pilih <text:span text:style-name="Strong_20_Emphasis">Renja SKPD &gt; Menu Renja Anggaran &gt; Belanja Tdk Langsung</text:span>, maka akan tampil List Renja Belanja Tidak Langsung SKPD. Tampilan Aplikasi sebagai berikut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:belanja_tidak_langsung</dc:title>
  </office:meta>
</office:document-meta>
</file>