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8fc275363bc386e7c387dedd46fd98.jpg"/>
  <manifest:file-entry manifest:media-type="image/png" manifest:full-path="Pictures/0a150d64611ce1c35f5b2733b98b3659.png"/>
  <manifest:file-entry manifest:media-type="image/jpeg" manifest:full-path="Pictures/87240cc1857249273597ee76517dfccc.jpg"/>
  <manifest:file-entry manifest:media-type="image/jpeg" manifest:full-path="Pictures/db2cd9561ac2d08916e70b63fa2432a1.jpg"/>
  <manifest:file-entry manifest:media-type="image/jpeg" manifest:full-path="Pictures/0a6d0285d9f57987949df5b86febced9.jpg"/>
  <manifest:file-entry manifest:media-type="image/jpeg" manifest:full-path="Pictures/54ba684f024038ce0ec19fc033ef3ac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anggaran_pendapatan"/><text:bookmark-start text:name="__RefHeading___prosedur_operasional_rencana_kerja_anggaran_pendapatan_skpd_1"/><text:bookmark-start text:name="prosedur_operasional_rencana_kerja_anggaran_pendapatan_skpd"/>Prosedur Operasional Rencana Kerja Anggaran Pendapatan SKPD<text:bookmark-end text:name="__RefHeading___prosedur_operasional_rencana_kerja_anggaran_pendapatan_skpd_1"/><text:bookmark-end text:name="prosedur_operasional_rencana_kerja_anggaran_pendapatan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SKPD)</text:p>
          </table:table-cell>
          <table:table-cell office:value-type="string" table:style-name="tablecell">
            <text:p text:style-name="tablealignleft">Menyiapkan rincian rencana kerja anggaran pendapatan SKPD tertentu pada tahun anggaran berkenaan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engisi renja anggaran pendapatan SKPD adalah sebagai berikut:</text:p>
      <text:list text:style-name="List_20_1" text:continue-numbering="false">
        <text:list-item>
          <text:p text:style-name="List_20_1_Content_First"> Rancangan awal renja SKPD sudah final.</text:p>
        </text:list-item>
        <text:list-item>
          <text:p text:style-name="List_20_1_Content_Last"> Dokumen final renja SKPD sudah siap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setup Renja SKPD:</text:p>
      <text:list text:style-name="List_20_1" text:continue-numbering="false">
        <text:list-item>
          <text:p text:style-name="List_20_1_Content_First"> Masuk ke Aplikasi Simral. Login sebagai Admin Renja;</text:p>
        </text:list-item>
        <text:list-item>
          <text:p text:style-name="List_20_1_Content_Last"> Pilih <text:span text:style-name="Strong_20_Emphasis">Renja SKPD &gt; Menu Renja Anggaran &gt; Pendapatan</text:span>, maka akan tampil List Renja Anggaran Pendapatan SKPD. Tampilan Aplikasi sebagai berikut:</text:p>
        </text:list-item>
      </text:list>
      <text:p text:style-name="Text_20_body"><draw:frame draw:style-name="media" draw:name="list_renja_anggaran_pendapatan_skpd_final.jpg Legend" text:anchor-type="as-char" draw:z-index="0" svg:width="33.760833333333cm" style:rel-width="100%"><draw:text-box><text:p text:style-name="legendcenter"><draw:frame draw:style-name="media" draw:name="list_renja_anggaran_pendapatan_skpd_final.jpg" text:anchor-type="as-char" draw:z-index="0" svg:width="33.760833333333cm" style:rel-width="100%" svg:height="11.482916666667cm" style:rel-height="scale"><draw:image xlink:href="Pictures/498fc275363bc386e7c387dedd46fd98.jpg" xlink:type="simple" xlink:show="embed" xlink:actuate="onLoad"/></draw:frame>list_renja_anggaran_pendapatan_skpd_final.jpg</text:p></draw:text-box></draw:frame></text:p>
      <text:list text:style-name="List_20_1" text:continue-numbering="false">
        <text:list-item>
          <text:p text:style-name="LastListParagraph_List_20_1_Content_First"> Untuk menambahkan data List Renja Anggaran Pendapatan SKPD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menambah data List Anggaran Pendapatan SKPD sebagai berikut:​​</text:p>
        </text:list-item>
      </text:list>
      <text:p text:style-name="Text_20_body"><draw:frame draw:style-name="media" draw:name="input_renja_anggaran_pendapatan_skpd.jpg Legend" text:anchor-type="as-char" draw:z-index="0" svg:width="27.46375cm" style:rel-width="100%"><draw:text-box><text:p text:style-name="legendcenter"><draw:frame draw:style-name="media" draw:name="input_renja_anggaran_pendapatan_skpd.jpg" text:anchor-type="as-char" draw:z-index="2" svg:width="27.46375cm" style:rel-width="100%" svg:height="15.134166666667cm" style:rel-height="scale"><draw:image xlink:href="Pictures/87240cc1857249273597ee76517dfccc.jpg" xlink:type="simple" xlink:show="embed" xlink:actuate="onLoad"/></draw:frame>input_renja_anggaran_pendapatan_skpd.jpg</text:p></draw:text-box></draw:frame></text:p>
      <text:p text:style-name="Text_20_body">Penjelasan dan langkah-langkah pengisian formulir Renja Anggaran Pendapatan SKPD:</text:p>
      <text:list text:style-name="List_20_1" text:continue-numbering="false">
        <text:list-item>
          <text:p text:style-name="List_20_1_Content_First"> Pilihan Renja dipilih dengan tahun anggaran berkenaan, dan jenis tahapan renja.</text:p>
        </text:list-item>
        <text:list-item>
          <text:p text:style-name="List_20_1_Content"> Pilihan Satuan Kerja dipilih dengan satuan kerja (SKPD) terkait.</text:p>
        </text:list-item>
        <text:list-item>
          <text:p text:style-name="List_20_1_Content"> Pilihan Sub Unit dipilih dengan sub unit dari satuan kerja jika ada.</text:p>
        </text:list-item>
        <text:list-item>
          <text:p text:style-name="List_20_1_Content"> Pilihan Bidang Urusan dipilih dengan bidang urusan dari satker.</text:p>
        </text:list-item>
        <text:list-item>
          <text:p text:style-name="List_20_1_Content"> Pilihan Rek Jenis dipilih dengan kode rekening jenis untuk memfilter pilihan kode rekening obyek di bawahnya.</text:p>
        </text:list-item>
        <text:list-item>
          <text:p text:style-name="List_20_1_Content"> Pilihan Rek Obyek dipilih dengan kode rekening obyek untuk memfilter pilihan kode rekening rincian obyek di bawahnya yang akan muncul pada tabel.</text:p>
        </text:list-item>
        <text:list-item>
          <text:p text:style-name="List_20_1_Content"> Volume diisi dengan volume/jumlah dari rencana anggaran.</text:p>
        </text:list-item>
        <text:list-item>
          <text:p text:style-name="List_20_1_Content"> Satuan diisi dengan satuan dari rencana anggaran.</text:p>
        </text:list-item>
        <text:list-item>
          <text:p text:style-name="List_20_1_Content"> Harga diisi dengan harga satuan dari rencana anggaran.</text:p>
        </text:list-item>
        <text:list-item>
          <text:p text:style-name="List_20_1_Content_Last"> Jumlah diisi dengan jumlah rencana anggaran (volume * harga).</text:p>
        </text:list-item>
      </text:list>
      <text:p text:style-name="Text_20_body">Dibawah adalah gambar Formulir Pengisian Rincian Sub Mata Anggaran Renja Anggaran Pendapatan:</text:p>
      <text:p text:style-name="Text_20_body"><draw:frame draw:style-name="media" draw:name="input_renja_anggaran_pendapatan_skpd_mata_anggaran.jpg Legend" text:anchor-type="as-char" draw:z-index="0" svg:width="27.543125cm" style:rel-width="100%"><draw:text-box><text:p text:style-name="legendcenter"><draw:frame draw:style-name="media" draw:name="input_renja_anggaran_pendapatan_skpd_mata_anggaran.jpg" text:anchor-type="as-char" draw:z-index="3" svg:width="27.543125cm" style:rel-width="100%" svg:height="18.758958333333cm" style:rel-height="scale"><draw:image xlink:href="Pictures/db2cd9561ac2d08916e70b63fa2432a1.jpg" xlink:type="simple" xlink:show="embed" xlink:actuate="onLoad"/></draw:frame>input_renja_anggaran_pendapatan_skpd_mata_anggaran.jpg</text:p></draw:text-box></draw:frame></text:p>
      <text:p text:style-name="Text_20_body">Penjelasan dan langkah-langkah pengisian formulir Rincian Sub Mata Anggaran Renja Pendapatan:</text:p>
      <text:list text:style-name="Numbering_20_1" text:continue-numbering="false">
        <text:list-item>
          <text:p text:style-name="Numbering_20_1_Content_First"> Pengisian formulir rincian sub mata anggaran Renja Anggaran Pendapatan adalah pengisian rincian sub mata anggaran renja pendapatan SKPD tertentu.</text:p>
        </text:list-item>
        <text:list-item>
          <text:p text:style-name="Numbering_20_1_Content"> Pilihan <text:span text:style-name="Strong_20_Emphasis">Renja</text:span>  dipilih dengan tahun anggaran berkenaan, dan jenis tahapan renja.</text:p>
        </text:list-item>
        <text:list-item>
          <text:p text:style-name="Numbering_20_1_Content"> Pilihan <text:span text:style-name="Strong_20_Emphasis">Satuan Kerja</text:span>  dipilih dengan satuan kerja (SKPD) terkait.</text:p>
        </text:list-item>
        <text:list-item>
          <text:p text:style-name="Numbering_20_1_Content"> Pilihan <text:span text:style-name="Strong_20_Emphasis">Sub Unit</text:span>  dipilih dengan sub unit dari satuan kerja jika ada.</text:p>
        </text:list-item>
        <text:list-item>
          <text:p text:style-name="Numbering_20_1_Content"> Pilihan <text:span text:style-name="Strong_20_Emphasis">Bidang Urusan</text:span>  dipilih dengan bidang urusan dari satker.</text:p>
        </text:list-item>
        <text:list-item>
          <text:p text:style-name="Numbering_20_1_Content"> Klik tombol <draw:frame draw:style-name="media" draw:name="4" text:anchor-type="as-char" draw:z-index="4" svg:width="1.031875cm" svg:height="0.89958333333333cm"><draw:image xlink:href="Pictures/0a6d0285d9f57987949df5b86febced9.jpg" xlink:type="simple" xlink:show="embed" xlink:actuate="onLoad"/></draw:frame>yang ada di bagian atas Halaman List Renja Anggaran Pendapatan SKPD.</text:p>
        </text:list-item>
        <text:list-item>
          <text:p text:style-name="Numbering_20_1_Content"> Pilihan <text:span text:style-name="Strong_20_Emphasis">Rek Jenis</text:span>  dipilih dengan kode rekening jenis untuk memfilter pilihan kode rekening obyek di bawahnya.</text:p>
        </text:list-item>
        <text:list-item>
          <text:p text:style-name="Numbering_20_1_Content"> Pilihan <text:span text:style-name="Strong_20_Emphasis">Rek Obyek</text:span>  dipilih dengan kode rekening obyek untuk memfilter pilihan kode rekening rincian obyek di bawahnya yang akan muncul pada tabel.</text:p>
        </text:list-item>
        <text:list-item>
          <text:p text:style-name="Numbering_20_1_Content"> Klik <text:span text:style-name="Strong_20_Emphasis">Kode Rekening</text:span>  rincian obyek pada tabel uraian Rekening Mata Anggaran Kegiatan.</text:p>
        </text:list-item>
        <text:list-item>
          <text:p text:style-name="Numbering_20_1_Content"> Pilihan <text:span text:style-name="Strong_20_Emphasis">Sumber Anggaran</text:span>  dipilih dengan sumber anggaran kegiatan terkait.</text:p>
        </text:list-item>
        <text:list-item>
          <text:p text:style-name="Numbering_20_1_Content_Last"> Pilihan <text:span text:style-name="Strong_20_Emphasis">Jns Item</text:span>  dipilih dengan jenis item sub mata anggaran:</text:p>
        </text:list-item>
      </text:list>
      <text:p text:style-name="Text_20_body"><text:span text:style-name="Strong_20_Emphasis">Header :</text:span></text:p>
      <text:list text:style-name="List_20_1" text:continue-numbering="false">
        <text:list-item>
          <text:p text:style-name="List_20_1_Content_First"> <text:span text:style-name="Strong_20_Emphasis">Header</text:span>  diisi dengan nomor judul MAK.</text:p>
        </text:list-item>
        <text:list-item>
          <text:p text:style-name="List_20_1_Content_Last"> <text:span text:style-name="Strong_20_Emphasis">Uraian</text:span>  diisi dengan uraian dari header MAK.</text:p>
        </text:list-item>
      </text:list>
      <text:p text:style-name="Text_20_body"><text:span text:style-name="Strong_20_Emphasis">Sub Header :</text:span></text:p>
      <text:list text:style-name="List_20_1" text:continue-numbering="false">
        <text:list-item>
          <text:p text:style-name="List_20_1_Content_First"> <text:span text:style-name="Strong_20_Emphasis">Header</text:span>  diisi dengan nomor judul MAK.</text:p>
        </text:list-item>
        <text:list-item>
          <text:p text:style-name="List_20_1_Content"> <text:span text:style-name="Strong_20_Emphasis">Sub Header</text:span>  diisi dengan nomor sub judul MAK.</text:p>
        </text:list-item>
        <text:list-item>
          <text:p text:style-name="List_20_1_Content_Last"> <text:span text:style-name="Strong_20_Emphasis">Uraian</text:span>  diisi dengan uraian dari sub header MAK.</text:p>
        </text:list-item>
      </text:list>
      <text:p text:style-name="Text_20_body"><text:span text:style-name="Strong_20_Emphasis">Item MAK :</text:span></text:p>
      <text:list text:style-name="List_20_1" text:continue-numbering="false">
        <text:list-item>
          <text:p text:style-name="List_20_1_Content_First"> <text:span text:style-name="Strong_20_Emphasis">Header</text:span>  diisi dengan nomor judul MAK.</text:p>
        </text:list-item>
        <text:list-item>
          <text:p text:style-name="List_20_1_Content"> <text:span text:style-name="Strong_20_Emphasis">Sub Header</text:span>  diisi dengan nomor sub judul MAK.</text:p>
        </text:list-item>
        <text:list-item>
          <text:p text:style-name="List_20_1_Content"> <text:span text:style-name="Strong_20_Emphasis">Item</text:span>  diisi dengan jumlah item MAK.</text:p>
        </text:list-item>
        <text:list-item>
          <text:p text:style-name="List_20_1_Content"> <text:span text:style-name="Strong_20_Emphasis">Uraian</text:span>  diisi dengan uraian dari item MAK.</text:p>
        </text:list-item>
        <text:list-item>
          <text:p text:style-name="List_20_1_Content"> <text:span text:style-name="Strong_20_Emphasis">Volume</text:span>  diisi dengan volume/jumlah item MAK.</text:p>
        </text:list-item>
        <text:list-item>
          <text:p text:style-name="List_20_1_Content"> <text:span text:style-name="Strong_20_Emphasis">Satuan</text:span>  diisi dengan satuan item MAK.</text:p>
        </text:list-item>
        <text:list-item>
          <text:p text:style-name="List_20_1_Content"> <text:span text:style-name="Strong_20_Emphasis">Harga</text:span>  diisi dengan harga satuan dari item MAK.</text:p>
        </text:list-item>
        <text:list-item>
          <text:p text:style-name="List_20_1_Content"> <text:span text:style-name="Strong_20_Emphasis">Jumlah</text:span>  diisi dengan jumlah rencana anggaran item MAK (volume * harga). Jumlah terisi otomatis oleh sistem.</text:p>
        </text:list-item>
        <text:list-item>
          <text:p text:style-name="List_20_1_Content_Last"> Klik tombol <draw:frame draw:style-name="media" draw:name="save.jpg Legend" text:anchor-type="as-char" draw:z-index="0" svg:width="1.0054166666667cm"><draw:text-box><text:p text:style-name="legendcenter"><draw:frame draw:style-name="media" draw:name="save.jpg" text:anchor-type="as-char" draw:z-index="5" svg:width="1.0054166666667cm" svg:height="0.873125cm"><draw:image xlink:href="Pictures/54ba684f024038ce0ec19fc033ef3ac6.jpg" xlink:type="simple" xlink:show="embed" xlink:actuate="onLoad"/></draw:frame>save.jpg</text:p></draw:text-box></draw:frame>untuk menyimpan data rincian sub mata anggar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anggaran_pendapatan</dc:title>
  </office:meta>
</office:document-meta>
</file>