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937d8537772d2d3bea7f058160e5d.png"/>
  <manifest:file-entry manifest:media-type="image/jpeg" manifest:full-path="Pictures/a2c5db8d13404454abbf7721f3de5ac8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verifikasi_reses_dewan"/><text:bookmark-start text:name="__RefHeading___prosedur_operasional_verifikasi_usulan_kegiatan_reses_dewan_1"/><text:bookmark-start text:name="prosedur_operasional_verifikasi_usulan_kegiatan_reses_dewan"/>Prosedur Operasional Verifikasi Usulan Kegiatan Reses Dewan<text:bookmark-end text:name="__RefHeading___prosedur_operasional_verifikasi_usulan_kegiatan_reses_dewan_1"/><text:bookmark-end text:name="prosedur_operasional_verifikasi_usulan_kegiatan_reses_dew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Verifikasi Usulan Kegiatan Reses Dewan pada Aplikasi SIMRAL berfungsi untuk memverifikasi usulan-usulan kegiatan hasil pokok-pokok pikiran dewan (reses dewan) dengan status Disetujui agar dapat dibawa ke Forum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Verifikator Forum SKPD</text:p>
          </table:table-cell>
          <table:table-cell office:value-type="string" table:style-name="tablecell">
            <text:p text:style-name="tablealignleft">Memverifikasi atau mengubah status usulan-usulan kegiatan hasil reses dewan pada Aplikasi SIMRAL. Status verifikasi berupa Disetujui atau Ditolak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Verifikasi Usulan Kegiatan Reses Dewan adalah sebagai berikut:</text:p>
      <text:list text:style-name="List_20_1" text:continue-numbering="false">
        <text:list-item>
          <text:p text:style-name="LastListParagraph_List_20_1_Content_First"> <text:a xlink:type="simple" xlink:href="https://repo.kuarta.co.id/simralwiki/doku.php?id=perencanaan:musrenbang:reses_dewan" text:style-name="Internet_20_link" text:visited-style-name="Visited_20_Internet_20_Link">Form Usulan Kegiatan Reses Dewan</text:a> telah terisi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verifikasi usulan kegiatan reses dewa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_Last"> Pilih <text:span text:style-name="Strong_20_Emphasis">Modul Musrenbang &gt; Menu Verifikasi &gt; Reses Dewan</text:span>, maka akan tampil list Verifikasi Usulan Kegiatan Reses Dewan. Tampilan aplikasi sebagai berikut:</text:p>
        </text:list-item>
      </text:list>
      <text:list text:style-name="List_20_1" text:continue-numbering="false">
        <text:list-item>
          <text:p text:style-name="List_20_1_Content_First"> Untuk mengubah status verifikasi, klik <text:span text:style-name="Strong_20_Emphasis">Nama Kegiatan</text:span>  pada list usulan kegiatan dan akan tampil halaman detail Usulan Kegiatan Musrenbang Kecamatan. Pilih tombol <draw:frame draw:style-name="media" draw:name="0" text:anchor-type="as-char" draw:z-index="0" svg:width="0.66145833333333cm" svg:height="0.58208333333333cm"><draw:image xlink:href="Pictures/77c937d8537772d2d3bea7f058160e5d.png" xlink:type="simple" xlink:show="embed" xlink:actuate="onLoad"/></draw:frame>, maka akan muncul halaman berikut:<draw:frame draw:style-name="media" draw:name="edit_verifikasi_musren_kecamatan.jpg Legend" text:anchor-type="as-char" draw:z-index="0" svg:width="44.000208333333cm" style:rel-width="100%"><draw:text-box><text:p text:style-name="legendcenter"><draw:frame draw:style-name="media" draw:name="edit_verifikasi_musren_kecamatan.jpg" text:anchor-type="as-char" draw:z-index="1" svg:width="44.000208333333cm" style:rel-width="100%" svg:height="21.007916666667cm" style:rel-height="scale"><draw:image xlink:href="Pictures/a2c5db8d13404454abbf7721f3de5ac8.jpg" xlink:type="simple" xlink:show="embed" xlink:actuate="onLoad"/></draw:frame>edit_verifikasi_musren_kecamatan.jpg</text:p></draw:text-box></draw:frame></text:p>
        </text:list-item>
        <text:list-item>
          <text:p text:style-name="List_20_1_Content"> Pilihan <text:span text:style-name="Strong_20_Emphasis">Status Verifikasi</text:span>  dipilih dengan status verifikasi usulan kegiatan, apakah Draft, Disetujui, atau Ditolak.</text:p>
        </text:list-item>
        <text:list-item>
          <text:p text:style-name="List_20_1_Content"> <text:span text:style-name="Strong_20_Emphasis">Keterangan</text:span>  diisi dengan keterangan umum tentang verifikasi usulan kegiatan pada musrenbang kecamatan.</text:p>
        </text:list-item>
        <text:list-item>
          <text:p text:style-name="List_20_1_Content_Last"> Tekan tombol <draw:frame draw:style-name="media" draw:name="2" text:anchor-type="as-char" draw:z-index="2" svg:width="0.66145833333333cm" svg:height="0.555625cm"><draw:image xlink:href="Pictures/bdc69509e8ea0962eff4361c6eb0f5f1.png" xlink:type="simple" xlink:show="embed" xlink:actuate="onLoad"/></draw:frame>untuk menyimpan data verifikasi musrenbang kecamat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verifikasi_reses_dewan</dc:title>
  </office:meta>
</office:document-meta>
</file>