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4166ad843fea3c5ec7ec31735b054a.jpg"/>
  <manifest:file-entry manifest:media-type="image/png" manifest:full-path="Pictures/77c937d8537772d2d3bea7f058160e5d.png"/>
  <manifest:file-entry manifest:media-type="image/jpeg" manifest:full-path="Pictures/a2b1744330d0bc462c265437e148b1a2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verifikasi_musrenbang_desa"/><text:bookmark-start text:name="__RefHeading___prosedur_operasional_verifikasi_musrenbang_kegiatan_desa_kelurahan_1"/><text:bookmark-start text:name="prosedur_operasional_verifikasi_musrenbang_kegiatan_desa_kelurahan"/>Prosedur Operasional Verifikasi Musrenbang Kegiatan Desa/Kelurahan<text:bookmark-end text:name="__RefHeading___prosedur_operasional_verifikasi_musrenbang_kegiatan_desa_kelurahan_1"/><text:bookmark-end text:name="prosedur_operasional_verifikasi_musrenbang_kegiatan_desa_kelurah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Verifikasi Musrenbang Kegiatan Desa/Kelurahan pada Aplikasi SIMRAL berfungsi untuk memverifikasi usulan-usulan kegiatan hasil musrenbang desa/kelurahan dengan status Disetujui agar dapat dibawa ke musrenbang kecamat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ejabat Desa/Kelurahan</text:p>
          </table:table-cell>
          <table:table-cell office:value-type="string" table:style-name="tablecell">
            <text:p text:style-name="tablealignleft">Memverifikasi usulan-usulan kegiatan hasil musrenbang desa/kelurahan.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Operator Musrenbang</text:p>
          </table:table-cell>
          <table:table-cell office:value-type="string" table:style-name="tablecell">
            <text:p text:style-name="tablealignleft">Mengubah status usulan-usulan kegiatan hasil musrenbang desa/kelurahan yang telah diperiksa oleh pihak pejabat di Desa/Kelurahan pada Aplikasi SIMRAL. Status verifikasi berupa Disetujui atau Ditolak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Verifikasi Musrenbang Desa/Kelurahan adalah sebagai berikut:</text:p>
      <text:list text:style-name="List_20_1" text:continue-numbering="false">
        <text:list-item>
          <text:p text:style-name="LastListParagraph_List_20_1_Content_First"> <text:a xlink:type="simple" xlink:href="https://repo.kuarta.co.id/simralwiki/doku.php?id=perencanaan:musrenbang:desa_kelurahan" text:style-name="Internet_20_link" text:visited-style-name="Visited_20_Internet_20_Link">Form Musrenbang Kegiatan Desa/Kelurahan</text:a> telah terisi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verifikasi Musrenbang Kegiatan Desa/Keluraha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odul Musrenbang &gt; Menu Verifikasi &gt; Desa/Kel.</text:span>, maka akan tampil list Verifikasi Musrenbang Kegiatan Desa/Kelurahan. Tampilan aplikasi sebagai berikut:<draw:frame draw:style-name="media" draw:name="list_verifikasi_musren_desa_1.jpg Legend" text:anchor-type="as-char" draw:z-index="0" svg:width="49.926875cm" style:rel-width="100%"><draw:text-box><text:p text:style-name="legendcenter"><draw:frame draw:style-name="media" draw:name="list_verifikasi_musren_desa_1.jpg" text:anchor-type="as-char" draw:z-index="0" svg:width="49.926875cm" style:rel-width="100%" svg:height="15.795625cm" style:rel-height="scale"><draw:image xlink:href="Pictures/914166ad843fea3c5ec7ec31735b054a.jpg" xlink:type="simple" xlink:show="embed" xlink:actuate="onLoad"/></draw:frame>list_verifikasi_musren_desa_1.jpg</text:p></draw:text-box></draw:frame></text:p>
        </text:list-item>
        <text:list-item>
          <text:p text:style-name="List_20_1_Content"> Untuk mengubah status verifikasi, klik <text:span text:style-name="Strong_20_Emphasis">Nama Kegiatan</text:span>  pada list usulan kegiatan dan akan tampil halaman detail Usulan Kegiatan Musrenbang Desa/Kelurahan. Pilih tombol <draw:frame draw:style-name="media" draw:name="1" text:anchor-type="as-char" draw:z-index="1" svg:width="0.66145833333333cm" svg:height="0.58208333333333cm"><draw:image xlink:href="Pictures/77c937d8537772d2d3bea7f058160e5d.png" xlink:type="simple" xlink:show="embed" xlink:actuate="onLoad"/></draw:frame>, maka akan muncul halaman berikut:<draw:frame draw:style-name="media" draw:name="edit_verifikasi_musren_desa.jpg Legend" text:anchor-type="as-char" draw:z-index="0" svg:width="44.370625cm" style:rel-width="100%"><draw:text-box><text:p text:style-name="legendcenter"><draw:frame draw:style-name="media" draw:name="edit_verifikasi_musren_desa.jpg" text:anchor-type="as-char" draw:z-index="2" svg:width="44.370625cm" style:rel-width="100%" svg:height="17.62125cm" style:rel-height="scale"><draw:image xlink:href="Pictures/a2b1744330d0bc462c265437e148b1a2.jpg" xlink:type="simple" xlink:show="embed" xlink:actuate="onLoad"/></draw:frame>edit_verifikasi_musren_desa.jpg</text:p></draw:text-box></draw:frame></text:p>
        </text:list-item>
        <text:list-item>
          <text:p text:style-name="List_20_1_Content"> Pilihan <text:span text:style-name="Strong_20_Emphasis">Status Verifikasi</text:span>  dipilih dengan status verifikasi usulan kegiatan, apakah Draft, Disetujui, atau Ditolak.</text:p>
        </text:list-item>
        <text:list-item>
          <text:p text:style-name="List_20_1_Content"> <text:span text:style-name="Strong_20_Emphasis">Keterangan</text:span>  diisi dengan keterangan umum tentang verifikasi usulan kegiatan pada musrenbang desa/kelurahan.</text:p>
        </text:list-item>
        <text:list-item>
          <text:p text:style-name="List_20_1_Content_Last"> Tekan tombol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untuk menyimpan data verifikasi musrenbang desa/kelurah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verifikasi_musrenbang_desa</dc:title>
  </office:meta>
</office:document-meta>
</file>