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d0dbb0dd60f00e8a7de92cacf1b5de9.jpg"/>
  <manifest:file-entry manifest:media-type="image/png" manifest:full-path="Pictures/77c937d8537772d2d3bea7f058160e5d.png"/>
  <manifest:file-entry manifest:media-type="image/png" manifest:full-path="Pictures/bdc69509e8ea0962eff4361c6eb0f5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musrenbang:verifikasi_forum_skpd"/><text:bookmark-start text:name="__RefHeading___prosedur_operasional_verifikasi_musrenbang_usulan_kegiatan_skpd_forum_skpd_1"/><text:bookmark-start text:name="prosedur_operasional_verifikasi_musrenbang_usulan_kegiatan_skpd_forum_skpd"/>Prosedur Operasional Verifikasi Musrenbang Usulan Kegiatan SKPD (Forum SKPD)<text:bookmark-end text:name="__RefHeading___prosedur_operasional_verifikasi_musrenbang_usulan_kegiatan_skpd_forum_skpd_1"/><text:bookmark-end text:name="prosedur_operasional_verifikasi_musrenbang_usulan_kegiatan_skpd_forum_skp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Verifikasi Musrenbang Usulan Kegiatan SKPD (Forum SKPD) pada Aplikasi SIMRAL berfungsi untuk memverifikasi usulan-usulan kegiatan hasil musrenbang kecamatan, reses dewan, dan SKPD/Satker dengan status Disetujui agar dapat dibawa ke Musrenbang Kabupaten/Kota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.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.</text:p>
          </table:table-cell>
          <table:table-cell office:value-type="string" table:style-name="tablecell">
            <text:p text:style-name="tablealignleft">Pejabat Kabupaten/Kota</text:p>
          </table:table-cell>
          <table:table-cell office:value-type="string" table:style-name="tablecell">
            <text:p text:style-name="tablealignleft">Memverifikasi hasil usulan-usulan kegiatan hasil musrenbang kecamatan, reses dewan, dan SKPD/Satker.</text:p>
          </table:table-cell>
        </table:table-row>
        <table:table-row>
          <table:table-cell office:value-type="string" table:style-name="tablecell">
            <text:p text:style-name="tablealignleft">2.</text:p>
          </table:table-cell>
          <table:table-cell office:value-type="string" table:style-name="tablecell">
            <text:p text:style-name="tablealignleft">Operator Musrenbang</text:p>
          </table:table-cell>
          <table:table-cell office:value-type="string" table:style-name="tablecell">
            <text:p text:style-name="tablealignleft">Mengubah status usulan-usulan kegiatan hasil musrenbang kecamatan, reses dewan, dan SKPD/Satker yang telah diperiksa oleh pihak pejabat di Kabupaten/Kota pada Aplikasi SIMRAL. Status verifikasi berupa Disetujui atau Ditolak.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Verifikasi Musrenbang Forum SKPD adalah sebagai berikut:</text:p>
      <text:list text:style-name="List_20_1" text:continue-numbering="false">
        <text:list-item>
          <text:p text:style-name="LastListParagraph_List_20_1_Content_First"> <text:a xlink:type="simple" xlink:href="https://repo.kuarta.co.id/simralwiki/doku.php?id=perencanaan:musrenbang:forum_skpd" text:style-name="Internet_20_link" text:visited-style-name="Visited_20_Internet_20_Link">Form Musrenbang Usulan Kegiatan SKPD (Forum SKPD)</text:a> telah terisi;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verifikasi Musrenbang Forum SKPD:</text:p>
      <text:list text:style-name="List_20_1" text:continue-numbering="false">
        <text:list-item>
          <text:p text:style-name="List_20_1_Content_First"> Masuk ke Aplikasi;</text:p>
        </text:list-item>
        <text:list-item>
          <text:p text:style-name="List_20_1_Content"> Pilih <text:span text:style-name="Strong_20_Emphasis">Modul Musrenbang &gt; Menu Verifikasi &gt; Forum SKPD</text:span>, maka akan tampil list Verifikasi Musrenbang Forum SKPD. Tampilan aplikasi sebagai berikut:​​​​​​​<draw:frame draw:style-name="media" draw:name="0" text:anchor-type="as-char" draw:z-index="0" svg:width="49.953333333333cm" style:rel-width="100%" svg:height="24.103541666667cm" style:rel-height="scale"><draw:image xlink:href="Pictures/1d0dbb0dd60f00e8a7de92cacf1b5de9.jpg" xlink:type="simple" xlink:show="embed" xlink:actuate="onLoad"/></draw:frame></text:p>
        </text:list-item>
        <text:list-item>
          <text:p text:style-name="List_20_1_Content"> Untuk mengubah status verifikasi, klik <text:span text:style-name="Strong_20_Emphasis">Nama Kegiatan</text:span>  pada list usulan kegiatan dan akan tampil halaman detail Verifikasi Musrenbang Usulan Kegiatan​​​​​​​ SKPD (Forum SKPD). Pilih tombol <draw:frame draw:style-name="media" draw:name="1" text:anchor-type="as-char" draw:z-index="1" svg:width="0.66145833333333cm" svg:height="0.58208333333333cm"><draw:image xlink:href="Pictures/77c937d8537772d2d3bea7f058160e5d.png" xlink:type="simple" xlink:show="embed" xlink:actuate="onLoad"/></draw:frame>, maka akan muncul halaman berikut:</text:p>
        </text:list-item>
        <text:list-item>
          <text:p text:style-name="List_20_1_Content"> ​​​​​​​</text:p>
        </text:list-item>
        <text:list-item>
          <text:p text:style-name="List_20_1_Content"> Pilihan <text:span text:style-name="Strong_20_Emphasis">Status Verifikasi</text:span>  dipilih dengan status verifikasi usulan kegiatan, apakah Draft, Disetujui, atau Ditolak.</text:p>
        </text:list-item>
        <text:list-item>
          <text:p text:style-name="List_20_1_Content"> <text:span text:style-name="Strong_20_Emphasis">Keterangan</text:span>  diisi dengan keterangan umum tentang verifikasi usulan kegiatan pada musrenbang kecamatan.</text:p>
        </text:list-item>
        <text:list-item>
          <text:p text:style-name="List_20_1_Content_Last"> Tekan tombol <draw:frame draw:style-name="media" draw:name="2" text:anchor-type="as-char" draw:z-index="2" svg:width="0.66145833333333cm" svg:height="0.555625cm"><draw:image xlink:href="Pictures/bdc69509e8ea0962eff4361c6eb0f5f1.png" xlink:type="simple" xlink:show="embed" xlink:actuate="onLoad"/></draw:frame>untuk menyimpan data verifikasi musrenbang kecamata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musrenbang:verifikasi_forum_skpd</dc:title>
  </office:meta>
</office:document-meta>
</file>