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b33eeca21b97ff3125985dbaafb33d.jpg"/>
  <manifest:file-entry manifest:media-type="image/png" manifest:full-path="Pictures/77c937d8537772d2d3bea7f058160e5d.png"/>
  <manifest:file-entry manifest:media-type="image/png" manifest:full-path="Pictures/bdc69509e8ea0962eff4361c6eb0f5f1.png"/>
  <manifest:file-entry manifest:media-type="image/jpeg" manifest:full-path="Pictures/b570f84f7a7a2e7783009a5054abf1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setup_sumber_anggaran"/><text:bookmark-start text:name="__RefHeading___prosedur_operasional_musrenbang_setup_sumber_anggaran_1"/><text:bookmark-start text:name="prosedur_operasional_musrenbang_setup_sumber_anggaran"/>Prosedur Operasional Musrenbang Setup Sumber Anggaran<text:bookmark-end text:name="__RefHeading___prosedur_operasional_musrenbang_setup_sumber_anggaran_1"/><text:bookmark-end text:name="prosedur_operasional_musrenbang_setup_sumber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isian formulir Musrenbang Setup Sumber Anggaran adalah dengan memasukkan data Kode dan Nama Sumber Anggaran terkait dengan usulan Musrenbang pada tiap tingkatan (desa, kecamatan, dan seterusnya)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Bappeda</text:p>
          </table:table-cell>
          <table:table-cell office:value-type="string" table:style-name="tablecell">
            <text:p text:style-name="tablealignleft">Melakukan input data Kode dan Nama Sumber Anggaran usulan kegiatan Musrenbang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Tersedianya data kode dan nama Sumber Anggar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Set-Up Sumber Anggaran pada Musrenbang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Setup &gt; Sumber Anggaran</text:span>, maka akan tampil halaman berikut ini.<draw:frame draw:style-name="media" draw:name="list_sumber_anggaran.jpg Legend" text:anchor-type="as-char" draw:z-index="0" svg:width="50.217916666667cm" style:rel-width="100%"><draw:text-box><text:p text:style-name="legendcenter"><draw:frame draw:style-name="media" draw:name="list_sumber_anggaran.jpg" text:anchor-type="as-char" draw:z-index="0" svg:width="50.217916666667cm" style:rel-width="100%" svg:height="16.906875cm" style:rel-height="scale"><draw:image xlink:href="Pictures/c5b33eeca21b97ff3125985dbaafb33d.jpg" xlink:type="simple" xlink:show="embed" xlink:actuate="onLoad"/></draw:frame>list_sumber_anggaran.jpg</text:p></draw:text-box></draw:frame></text:p>
        </text:list-item>
        <text:list-item>
          <text:p text:style-name="List_20_1_Content"> Untuk mengubah nama atau singkatan Sumber Anggaran, dapat dilakukan dengan mengklik kode pada <text:span text:style-name="Strong_20_Emphasis">kode Sumber Anggaran</text:span>  yang datanya akan diubah, kemudian tekan tombol <draw:frame draw:style-name="media" draw:name="1" text:anchor-type="as-char" draw:z-index="1" svg:width="0.66145833333333cm" svg:height="0.58208333333333cm"><draw:image xlink:href="Pictures/77c937d8537772d2d3bea7f058160e5d.png" xlink:type="simple" xlink:show="embed" xlink:actuate="onLoad"/></draw:frame>untuk masuk ke dalam moda edit dan ubah data yang diinginkan.</text:p>
        </text:list-item>
        <text:list-item>
          <text:p text:style-name="List_20_1_Content"> Tekan tombol <draw:frame draw:style-name="media" draw:name="2" text:anchor-type="as-char" draw:z-index="2" svg:width="0.66145833333333cm" svg:height="0.555625cm"><draw:image xlink:href="Pictures/bdc69509e8ea0962eff4361c6eb0f5f1.png" xlink:type="simple" xlink:show="embed" xlink:actuate="onLoad"/></draw:frame>untuk menyimpan perubahan data.</text:p>
        </text:list-item>
        <text:list-item>
          <text:p text:style-name="List_20_1_Content"> <text:span text:style-name="Strong_20_Emphasis">Setup SIKD </text:span><text:span text:style-name="Strong_20_Emphasis"/><text:span text:style-name="Strong_20_Emphasis"> Sumber Anggaran</text:span><draw:frame draw:style-name="media" draw:name="input_sumber_anggaran.jpg Legend" text:anchor-type="as-char" draw:z-index="0" svg:width="43.682708333333cm" style:rel-width="100%"><draw:text-box><text:p text:style-name="legendcenter"><draw:frame draw:style-name="media" draw:name="input_sumber_anggaran.jpg" text:anchor-type="as-char" draw:z-index="3" svg:width="43.682708333333cm" style:rel-width="100%" svg:height="10.927291666667cm" style:rel-height="scale"><draw:image xlink:href="Pictures/b570f84f7a7a2e7783009a5054abf135.jpg" xlink:type="simple" xlink:show="embed" xlink:actuate="onLoad"/></draw:frame>input_sumber_anggaran.jpg</text:p></draw:text-box></draw:frame></text:p>
        </text:list-item>
        <text:list-item>
          <text:p text:style-name="List_20_1_Content"> Pilihan <text:span text:style-name="Strong_20_Emphasis">Tipe Anggaran</text:span>  dipilih dengan Musrenbang Desa.</text:p>
        </text:list-item>
        <text:list-item>
          <text:p text:style-name="List_20_1_Content"> <text:span text:style-name="Strong_20_Emphasis">Kode Sumber Anggaran</text:span>  diisi dengan kode sumber anggaran musrenbang desa.</text:p>
        </text:list-item>
        <text:list-item>
          <text:p text:style-name="List_20_1_Content"> <text:span text:style-name="Strong_20_Emphasis">Nama Sumber Anggaran</text:span>  diisi dengan nama sumber anggaran musrenbang desa.</text:p>
        </text:list-item>
        <text:list-item>
          <text:p text:style-name="List_20_1_Content"> <text:span text:style-name="Strong_20_Emphasis">Singkatan</text:span>  diisi dengan singkatan dari sumber anggaran.</text:p>
        </text:list-item>
        <text:list-item>
          <text:p text:style-name="List_20_1_Content_Last"> Tekan tombol <draw:frame draw:style-name="media" draw:name="4" text:anchor-type="as-char" draw:z-index="4" svg:width="0.66145833333333cm" svg:height="0.555625cm"><draw:image xlink:href="Pictures/bdc69509e8ea0962eff4361c6eb0f5f1.png" xlink:type="simple" xlink:show="embed" xlink:actuate="onLoad"/></draw:frame>untuk menyimpan data sumber anggar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setup_sumber_anggaran</dc:title>
  </office:meta>
</office:document-meta>
</file>