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a257b80ab99c903753fbdd11ccd753.jpg"/>
  <manifest:file-entry manifest:media-type="image/png" manifest:full-path="Pictures/0a150d64611ce1c35f5b2733b98b3659.png"/>
  <manifest:file-entry manifest:media-type="image/jpeg" manifest:full-path="Pictures/368d8becf76f42e4ddc786cf9f26d22b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setup_jenis_kegiatan"/><text:bookmark-start text:name="__RefHeading___prosedur_operasional_musrenbang_setup_jenis_kegiatan_1"/><text:bookmark-start text:name="prosedur_operasional_musrenbang_setup_jenis_kegiatan"/>Prosedur Operasional Musrenbang Setup Jenis Kegiatan<text:bookmark-end text:name="__RefHeading___prosedur_operasional_musrenbang_setup_jenis_kegiatan_1"/><text:bookmark-end text:name="prosedur_operasional_musrenbang_setup_jenis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gisian formulir Musrenbang Setup Jenis Kegiatan adalah dengan memasukkan data Jenis Kegiatan yang terkait dengan Pendanaan (Sumber Anggaran)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Bappeda</text:p>
          </table:table-cell>
          <table:table-cell office:value-type="string" table:style-name="tablecell">
            <text:p text:style-name="tablealignleft">Melakukan input data Jenis Kegiatan yang terkait dengan Pendanaan (Sumber Anggaran)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Tersedianya data nama-nama pendanaan/kegiatan dan sumber anggarannya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Set-Up Jenis Kegiatan pada Musrenbang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usrenbang &gt; Setup &gt; Jenis Kegiatan</text:span>, maka akan tampil halaman berikut ini.<draw:frame draw:style-name="media" draw:name="0" text:anchor-type="as-char" draw:z-index="0" svg:width="50.588333333333cm" style:rel-width="100%" svg:height="16.959791666667cm" style:rel-height="scale"><draw:image xlink:href="Pictures/0ea257b80ab99c903753fbdd11ccd753.jpg" xlink:type="simple" xlink:show="embed" xlink:actuate="onLoad"/></draw:frame></text:p>
        </text:list-item>
        <text:list-item>
          <text:p text:style-name="List_20_1_Content"> Untuk menambahkan data Jenis Kegiatan, tekan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dan akan tampil halaman berikut ini.​​​​​​​<draw:frame draw:style-name="media" draw:name="musrenbang_jenis_kegiatan2.jpg Legend" text:anchor-type="as-char" draw:z-index="0" svg:width="24.553333333333cm" style:rel-width="100%"><draw:text-box><text:p text:style-name="legendcenter"><draw:frame draw:style-name="media" draw:name="musrenbang_jenis_kegiatan2.jpg" text:anchor-type="as-char" draw:z-index="2" svg:width="24.553333333333cm" style:rel-width="100%" svg:height="7.0114583333333cm" style:rel-height="scale"><draw:image xlink:href="Pictures/368d8becf76f42e4ddc786cf9f26d22b.jpg" xlink:type="simple" xlink:show="embed" xlink:actuate="onLoad"/></draw:frame>musrenbang_jenis_kegiatan2.jpg</text:p></draw:text-box></draw:frame></text:p>
        </text:list-item>
        <text:list-item>
          <text:p text:style-name="List_20_1_Content_Last"> Isikan Kode dan Nama Pendanaan/Kegiatan serta sumber Anggaran terkait, kemudian tekan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tombol agar perubahan data tersimp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setup_jenis_kegiatan</dc:title>
  </office:meta>
</office:document-meta>
</file>