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6d0285d9f57987949df5b86febce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setup_daerah_pemilihan"/><text:bookmark-start text:name="__RefHeading___prosedur_operasional_musrenbang_setup_daerah_pemilihan_1"/><text:bookmark-start text:name="prosedur_operasional_musrenbang_setup_daerah_pemilihan"/>Prosedur Operasional Musrenbang Setup Daerah Pemilihan<text:bookmark-end text:name="__RefHeading___prosedur_operasional_musrenbang_setup_daerah_pemilihan_1"/><text:bookmark-end text:name="prosedur_operasional_musrenbang_setup_daerah_pemilih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.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/>
        <text:list-item>
          <text:p text:style-name="List_20_1_Content">     <text:span text:style-name="Strong_20_Emphasis">     </text:span></text:p>
        </text:list-item>
        <text:list-item/>
        <text:list-item>
          <text:p text:style-name="List_20_1_Content">      <draw:frame draw:style-name="media" draw:name="0" text:anchor-type="as-char" draw:z-index="0" svg:width="0.66145833333333cm" svg:height="0.58208333333333cm"><draw:image xlink:href="Pictures/0a6d0285d9f57987949df5b86febced9.jpg" xlink:type="simple" xlink:show="embed" xlink:actuate="onLoad"/></draw:frame><text:span text:style-name="Emphasis"> </text:span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setup_daerah_pemilihan</dc:title>
  </office:meta>
</office:document-meta>
</file>