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3a7f2523fca5164b02bc7aff241f80.jpg"/>
  <manifest:file-entry manifest:media-type="image/png" manifest:full-path="Pictures/0a150d64611ce1c35f5b2733b98b3659.png"/>
  <manifest:file-entry manifest:media-type="image/jpeg" manifest:full-path="Pictures/fe427f5d745a5912f2325d2e51a9f9a5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setup_batas_pengusulan"/><text:bookmark-start text:name="__RefHeading___prosedur_operasional_musrenbang_setup_batas_pengusulan_pengisian_kegiatan_musrenbang_1"/><text:bookmark-start text:name="prosedur_operasional_musrenbang_setup_batas_pengusulan_pengisian_kegiatan_musrenbang"/>Prosedur Operasional Musrenbang Setup Batas Pengusulan Pengisian Kegiatan Musrenbang<text:bookmark-end text:name="__RefHeading___prosedur_operasional_musrenbang_setup_batas_pengusulan_pengisian_kegiatan_musrenbang_1"/><text:bookmark-end text:name="prosedur_operasional_musrenbang_setup_batas_pengusulan_pengisian_kegiatan_musrenba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usrenbang Setup Batas Pengusulan pada Aplikasi SIMRAL merupakan menu yang difasilitasi untuk mengatur batas tanggal pengisian data musrenbang, mulai dari musrenbang desa/kelurahan, musrenbang kecamatan, forum SKPD, hingga musrenbang kabupaten/kot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Bappeda</text:p>
          </table:table-cell>
          <table:table-cell office:value-type="string" table:style-name="tablecell">
            <text:p text:style-name="tablealignleft">Melakukan input data Set-Up Batas Pengusulan Pengisian Kegiatan Musrenbang sesuai dengan jadwal Musrenbang yang ditetapkan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usrenbang Setup Batas Pengusulan Pengisian Kegiatan adalah sebagai berikut:</text:p>
      <text:list text:style-name="List_20_1" text:continue-numbering="false">
        <text:list-item>
          <text:p text:style-name="LastListParagraph_List_20_1_Content_First"> Tersedianya Surat Keputusan dan jadwal Musrenbang. Jika dikosongkan berarti tidak ada batas waktu untuk input data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Set-Up Batas Pengusulan Input data Musrenbang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usrenbang &gt; Setup &gt; Batas Pengusulan</text:span>  maka akan tampil halaman berikut ini <draw:frame draw:style-name="media" draw:name="list_batas_pengisian.jpg Legend" text:anchor-type="as-char" draw:z-index="0" svg:width="50.429583333333cm" style:rel-width="100%"><draw:text-box><text:p text:style-name="legendcenter"><draw:frame draw:style-name="media" draw:name="list_batas_pengisian.jpg" text:anchor-type="as-char" draw:z-index="0" svg:width="50.429583333333cm" style:rel-width="100%" svg:height="18.335625cm" style:rel-height="scale"><draw:image xlink:href="Pictures/9c3a7f2523fca5164b02bc7aff241f80.jpg" xlink:type="simple" xlink:show="embed" xlink:actuate="onLoad"/></draw:frame>list_batas_pengisian.jpg</text:p></draw:text-box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 untuk memasukkan data Batas Pengusulan dan akan ditampilkan Halaman Input Batas Pengisian Data Musrenbang sebagai berikut:<draw:frame draw:style-name="media" draw:name="input_batas_pengisian.jpg Legend" text:anchor-type="as-char" draw:z-index="0" svg:width="43.841458333333cm" style:rel-width="100%"><draw:text-box><text:p text:style-name="legendcenter"><draw:frame draw:style-name="media" draw:name="input_batas_pengisian.jpg" text:anchor-type="as-char" draw:z-index="2" svg:width="43.841458333333cm" style:rel-width="100%" svg:height="17.171458333333cm" style:rel-height="scale"><draw:image xlink:href="Pictures/fe427f5d745a5912f2325d2e51a9f9a5.jpg" xlink:type="simple" xlink:show="embed" xlink:actuate="onLoad"/></draw:frame>input_batas_pengisian.jpg</text:p></draw:text-box></draw:frame></text:p>
        </text:list-item>
        <text:list-item/>
        <text:list-item>
          <text:p text:style-name="List_20_1_Content_Last"> 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.</text:p>
        </text:list-item>
      </text:list>
      <text:h text:style-name="Heading_20_3" text:outline-level="3"><text:bookmark-start text:name="__RefHeading___NoTitle_6"/><text:bookmark-start text:name="section"/><text:bookmark-end text:name="__RefHeading___NoTitle_6"/><text:bookmark-end text:name="section"/></text:h>
      <text:h text:style-name="Heading_20_3" text:outline-level="3"><text:bookmark-start text:name="__RefHeading___NoTitle_7"/><text:bookmark-start text:name="section1"/><text:bookmark-end text:name="__RefHeading___NoTitle_7"/><text:bookmark-end text:name="section1"/></text:h>
      <text:h text:style-name="Heading_20_3" text:outline-level="3"><text:bookmark-start text:name="__RefHeading___NoTitle_8"/><text:bookmark-start text:name="section2"/><text:bookmark-end text:name="__RefHeading___NoTitle_8"/><text:bookmark-end text:name="section2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setup_batas_pengusulan</dc:title>
  </office:meta>
</office:document-meta>
</file>