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dfdfd96a3568a785cea0506f8137dd.jpg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reses_dewan"/><text:bookmark-start text:name="__RefHeading___laporan_hasil_reses_dewan_1"/><text:bookmark-start text:name="laporan_hasil_reses_dewan"/>Laporan Hasil Reses Dewan<text:bookmark-end text:name="__RefHeading___laporan_hasil_reses_dewan_1"/><text:bookmark-end text:name="laporan_hasil_reses_dew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pelaksanaan reses dewan baik usulan kegiatan berupa draft maupun usulan kegiatan yang telah diverifikasi dan disetuju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/Pengguna Aplikasi</text:p>
          </table:table-cell>
          <table:table-cell office:value-type="string" table:style-name="tablecell">
            <text:p text:style-name="tablealignleft">Melihat dan mencetak Laporan Hasil Reses Dewan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Reses Dewan di Aplikasi telah terisi, serta telah terverifikasi dan disetujui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reses dewan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Reses Dewan</text:span>, maka akan tampil sebagai berikut:<draw:frame draw:style-name="media" draw:name="0" text:anchor-type="as-char" draw:z-index="0" svg:width="50.64125cm" style:rel-width="100%" svg:height="18.626666666667cm" style:rel-height="scale"><draw:image xlink:href="Pictures/19dfdfd96a3568a785cea0506f8137dd.jpg" xlink:type="simple" xlink:show="embed" xlink:actuate="onLoad"/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Daftar usulan kegiatan ke forum SKPD</text:p>
            </text:list-item>
            <text:list-item>
              <text:p text:style-name="List_20_1_Content"> Rekapitulasi reses dewan</text:p>
            </text:list-item>
            <text:list-item>
              <text:p text:style-name="List_20_1_Content"> Daftar progres usulan reses dewan</text:p>
            </text:list-item>
          </text:list>
        </text:list-item>
        <text:list-item>
          <text:p text:style-name="List_20_1_Content"> Untuk menampilkan Laporan Hasil Reses Dewan, pilih Tahun Anggaran, Nama Fraksi, Jenis Laporan, Bidang/Urusan, dan Prioritas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reses dewan sebagai berikut:</text:p>
          <text:list text:style-name="Numbering_20_1">
            <text:list-item>
              <text:p text:style-name="Numbering_20_1_Content"> <text:span text:style-name="Strong_20_Emphasis">Daftar usulan kegiatan ke forum SKPD</text:span></text:p>
            </text:list-item>
            <text:list-item>
              <text:p text:style-name="Numbering_20_1_Content"> <text:span text:style-name="Strong_20_Emphasis">Rekapitulasi reses dewan</text:span></text:p>
            </text:list-item>
            <text:list-item>
              <text:p text:style-name="Numbering_20_1_Content_Last"> <text:span text:style-name="Strong_20_Emphasis">Daftar progres usulan reses dewan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reses_dewan</dc:title>
  </office:meta>
</office:document-meta>
</file>