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5b5d2a8d27a6fc072e77f277988d586.jpg"/>
  <manifest:file-entry manifest:media-type="image/jpeg" manifest:full-path="Pictures/e6d6048444972c58a1cc328e5e6ca29a.jpg"/>
  <manifest:file-entry manifest:media-type="image/jpeg" manifest:full-path="Pictures/4f20b87b6a195459c560b83486e11e78.jpg"/>
  <manifest:file-entry manifest:media-type="image/jpeg" manifest:full-path="Pictures/18ef90bb06e03827bc5a66b17ca5e35c.jpg"/>
  <manifest:file-entry manifest:media-type="image/jpeg" manifest:full-path="Pictures/0f856ef21d5a563de67018471cad012c.jpg"/>
  <manifest:file-entry manifest:media-type="image/jpeg" manifest:full-path="Pictures/809834c7af23a2dd3e72d52db2b79737.jpg"/>
  <manifest:file-entry manifest:media-type="image/jpeg" manifest:full-path="Pictures/49385b1420632af5de6cfa2e0478e9fa.jpg"/>
  <manifest:file-entry manifest:media-type="image/jpeg" manifest:full-path="Pictures/f2238330108d5a7cad837692e4a2004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laporan_musren_kecamatan"/><text:bookmark-start text:name="__RefHeading___laporan_hasil_musrenbang_kecamatan_1"/><text:bookmark-start text:name="laporan_hasil_musrenbang_kecamatan"/>Laporan Hasil Musrenbang Kecamatan<text:bookmark-end text:name="__RefHeading___laporan_hasil_musrenbang_kecamatan_1"/><text:bookmark-end text:name="laporan_hasil_musrenbang_kecam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hasil pelaksanaan musrenbang kecamatan baik usulan kegiatan berupa draft maupun usulan kegiatan yang telah diverifikasi dan disetujui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Operator Musrenbang/Pengguna Aplikasi</text:p>
          </table:table-cell>
          <table:table-cell office:value-type="string" table:style-name="tablecell">
            <text:p text:style-name="tablealignleft">Melihat dan mencetak Laporan Hasil Musrenbang Kecamatan.</text:p>
          </table:table-cell>
        </table:table-row>
      </table:table>
      <text:h text:style-name="Heading_20_3" text:outline-level="3"><text:bookmark-start text:name="__RefHeading___prasyarat_kondisional_3"/><text:bookmark-start text:name="prasyarat_kondisional"/>Prasyarat Kondisional<text:bookmark-end text:name="__RefHeading___prasyarat_kondisional_3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astListParagraph_List_20_1_Content_First"> Semua usulan anggaran dan kegiatan pada menu form Musrenbang Kecamatan di Aplikasi telah terisi, serta telah terverifikasi dan disetujui oleh pihak pejabat di Kecamatan.</text:p>
        </text:list-item>
      </text:list>
      <text:h text:style-name="Heading_20_3" text:outline-level="3"><text:bookmark-start text:name="__RefHeading___proses_operasional_4"/><text:bookmark-start text:name="proses_operasional"/>Proses Operasional<text:bookmark-end text:name="__RefHeading___proses_operasional_4"/><text:bookmark-end text:name="proses_operasional"/></text:h>
      <text:p text:style-name="Text_20_body">Berikut adalah prosedur operasional penggunaan aplikasi untuk laporan hasil musrenbang kecamatan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Musrenbang &gt; Menu Laporan &gt; Kecamatan</text:span>, maka akan tampil sebagai berikut:<draw:frame draw:style-name="media" draw:name="laporan_musren_kecamatan.jpg Legend" text:anchor-type="as-char" draw:z-index="0" svg:width="50.64125cm" style:rel-width="100%"><draw:text-box><text:p text:style-name="legendcenter"><draw:frame draw:style-name="media" draw:name="laporan_musren_kecamatan.jpg" text:anchor-type="as-char" draw:z-index="0" svg:width="50.64125cm" style:rel-width="100%" svg:height="18.653125cm" style:rel-height="scale"><draw:image xlink:href="Pictures/c5b5d2a8d27a6fc072e77f277988d586.jpg" xlink:type="simple" xlink:show="embed" xlink:actuate="onLoad"/></draw:frame>laporan_musren_kecamatan.jpg</text:p></draw:text-box></draw:frame></text:p>
        </text:list-item>
        <text:list-item>
          <text:p text:style-name="List_20_1_Content"> Pada halaman laporan ini, terdapat beberapa jenis laporan, meliputi:</text:p>
          <text:list text:style-name="List_20_1">
            <text:list-item>
              <text:p text:style-name="List_20_1_Content"> Daftar usulan hasil musrenbang desa/kelurahan</text:p>
            </text:list-item>
            <text:list-item>
              <text:p text:style-name="List_20_1_Content"> Daftar usulan kegiatan ke forum SKPD</text:p>
            </text:list-item>
            <text:list-item>
              <text:p text:style-name="List_20_1_Content"> Rekapitulasi hasil musrenbang menurut lokasi</text:p>
            </text:list-item>
            <text:list-item>
              <text:p text:style-name="List_20_1_Content"> Rekapitulasi hasil musrenbang menurut urusan</text:p>
            </text:list-item>
            <text:list-item>
              <text:p text:style-name="List_20_1_Content"> Daftar progres usulan kegiatan musrenbang kecamatan</text:p>
            </text:list-item>
            <text:list-item>
              <text:p text:style-name="List_20_1_Content"> Rekapitulasi usulan desa/kelurahan yang disetujui</text:p>
            </text:list-item>
            <text:list-item>
              <text:p text:style-name="List_20_1_Content"> Daftar usulan kegiatan yang disetujui SKPD Pelaksana</text:p>
            </text:list-item>
            <text:list-item>
              <text:p text:style-name="List_20_1_Content"> Daftar usulan kegiatan yang disetujui Musrenbang Kota</text:p>
            </text:list-item>
            <text:list-item>
              <text:p text:style-name="List_20_1_Content"> Daftar delegasi musrenbang kecamatan</text:p>
            </text:list-item>
          </text:list>
        </text:list-item>
        <text:list-item>
          <text:p text:style-name="List_20_1_Content"> Untuk menampilkan Laporan Hasil Musrenbang Desa/Kelurahan, pilih Periode Anggaran, Kecamatan, Jenis Laporan, Status Verifikasi (Semua Usulan, Belum Diverifikasi/draft, Sudah Diverifikasi/Disetujui), Bidang/Urusan, Prioritas, dan Pendanaan Kegiatan (Prioritas Desa, Prioritas Kecamatan, atau Prioritas Bupati).</text:p>
        </text:list-item>
        <text:list-item>
          <text:p text:style-name="List_20_1_Content"> Laporan dapat ditampilkan dalam format PDF dan Spreadsheet.</text:p>
        </text:list-item>
        <text:list-item>
          <text:p text:style-name="List_20_1_Content"> Klik tombol <draw:frame draw:style-name="media" draw:name="toolbar-tampilkan.jpg Legend" text:anchor-type="as-char" draw:z-index="0" svg:width="2.9633333333333cm"><draw:text-box><text:p text:style-name="legendcenter"><draw:frame draw:style-name="media" draw:name="toolbar-tampilkan.jpg" text:anchor-type="as-char" draw:z-index="1" svg:width="2.9633333333333cm" svg:height="0.82020833333333cm"><draw:image xlink:href="Pictures/e6d6048444972c58a1cc328e5e6ca29a.jpg" xlink:type="simple" xlink:show="embed" xlink:actuate="onLoad"/></draw:frame>toolbar-tampilkan.jpg</text:p></draw:text-box></draw:frame>maka akan ditampilkan jenis-jenis Laporan hasil musrenbang kecamatan sebagai berikut:</text:p>
          <text:list text:style-name="Numbering_20_1">
            <text:list-item>
              <text:p text:style-name="Numbering_20_1_Content"> <text:span text:style-name="Strong_20_Emphasis">Daftar usulan hasil musrenbang desa/kelurahan</text:span> <text:span text:style-name="Strong_20_Emphasis"><draw:frame draw:style-name="media" draw:name="laporan_musren_kecamatan_1.jpg Legend" text:anchor-type="as-char" draw:z-index="0" svg:width="31.90875cm" style:rel-width="100%"><draw:text-box><text:p text:style-name="legendcenter"><draw:frame draw:style-name="media" draw:name="laporan_musren_kecamatan_1.jpg" text:anchor-type="as-char" draw:z-index="2" svg:width="31.90875cm" style:rel-width="100%" svg:height="20.743333333333cm" style:rel-height="scale"><draw:image xlink:href="Pictures/4f20b87b6a195459c560b83486e11e78.jpg" xlink:type="simple" xlink:show="embed" xlink:actuate="onLoad"/></draw:frame>laporan_musren_kecamatan_1.jpg</text:p></draw:text-box></draw:frame></text:span></text:p>
            </text:list-item>
            <text:list-item>
              <text:p text:style-name="Numbering_20_1_Content"> <text:span text:style-name="Strong_20_Emphasis">Daftar usulan kegiatan ke forum SKPD</text:span> <text:span text:style-name="Strong_20_Emphasis"><draw:frame draw:style-name="media" draw:name="laporan_musren_kecamatan_2.jpg Legend" text:anchor-type="as-char" draw:z-index="0" svg:width="32.332083333333cm" style:rel-width="100%"><draw:text-box><text:p text:style-name="legendcenter"><draw:frame draw:style-name="media" draw:name="laporan_musren_kecamatan_2.jpg" text:anchor-type="as-char" draw:z-index="3" svg:width="32.332083333333cm" style:rel-width="100%" svg:height="21.087291666667cm" style:rel-height="scale"><draw:image xlink:href="Pictures/18ef90bb06e03827bc5a66b17ca5e35c.jpg" xlink:type="simple" xlink:show="embed" xlink:actuate="onLoad"/></draw:frame>laporan_musren_kecamatan_2.jpg</text:p></draw:text-box></draw:frame></text:span></text:p>
            </text:list-item>
            <text:list-item>
              <text:p text:style-name="Numbering_20_1_Content"> <text:span text:style-name="Strong_20_Emphasis">Rekapitulasi hasil musrenbang menurut lokasi</text:span> <text:span text:style-name="Strong_20_Emphasis"><draw:frame draw:style-name="media" draw:name="laporan_musren_kecamatan_3.jpg Legend" text:anchor-type="as-char" draw:z-index="0" svg:width="31.485416666667cm" style:rel-width="100%"><draw:text-box><text:p text:style-name="legendcenter"><draw:frame draw:style-name="media" draw:name="laporan_musren_kecamatan_3.jpg" text:anchor-type="as-char" draw:z-index="4" svg:width="31.485416666667cm" style:rel-width="100%" svg:height="10.742083333333cm" style:rel-height="scale"><draw:image xlink:href="Pictures/0f856ef21d5a563de67018471cad012c.jpg" xlink:type="simple" xlink:show="embed" xlink:actuate="onLoad"/></draw:frame>laporan_musren_kecamatan_3.jpg</text:p></draw:text-box></draw:frame></text:span></text:p>
            </text:list-item>
            <text:list-item>
              <text:p text:style-name="Numbering_20_1_Content"> <text:span text:style-name="Strong_20_Emphasis">Rekapitulasi hasil musrenbang menurut urusan</text:span> <text:span text:style-name="Strong_20_Emphasis"><draw:frame draw:style-name="media" draw:name="laporan_musren_kecamatan_4.jpg Legend" text:anchor-type="as-char" draw:z-index="0" svg:width="31.300208333333cm" style:rel-width="100%"><draw:text-box><text:p text:style-name="legendcenter"><draw:frame draw:style-name="media" draw:name="laporan_musren_kecamatan_4.jpg" text:anchor-type="as-char" draw:z-index="5" svg:width="31.300208333333cm" style:rel-width="100%" svg:height="21.007916666667cm" style:rel-height="scale"><draw:image xlink:href="Pictures/809834c7af23a2dd3e72d52db2b79737.jpg" xlink:type="simple" xlink:show="embed" xlink:actuate="onLoad"/></draw:frame>laporan_musren_kecamatan_4.jpg</text:p></draw:text-box></draw:frame></text:span></text:p>
            </text:list-item>
            <text:list-item>
              <text:p text:style-name="Numbering_20_1_Content"> <text:span text:style-name="Strong_20_Emphasis">Daftar progres usulan kegiatan musrenbang kecamatan</text:span> <text:span text:style-name="Strong_20_Emphasis"><draw:frame draw:style-name="media" draw:name="laporan_musren_kecamatan_5.jpg Legend" text:anchor-type="as-char" draw:z-index="0" svg:width="31.697083333333cm" style:rel-width="100%"><draw:text-box><text:p text:style-name="legendcenter"><draw:frame draw:style-name="media" draw:name="laporan_musren_kecamatan_5.jpg" text:anchor-type="as-char" draw:z-index="6" svg:width="31.697083333333cm" style:rel-width="100%" svg:height="21.563541666667cm" style:rel-height="scale"><draw:image xlink:href="Pictures/49385b1420632af5de6cfa2e0478e9fa.jpg" xlink:type="simple" xlink:show="embed" xlink:actuate="onLoad"/></draw:frame>laporan_musren_kecamatan_5.jpg</text:p></draw:text-box></draw:frame></text:span></text:p>
            </text:list-item>
            <text:list-item>
              <text:p text:style-name="Numbering_20_1_Content_Last"> <text:span text:style-name="Strong_20_Emphasis">Rekapitulasi usulan desa/kelurahan yang disetujui</text:span> <text:span text:style-name="Strong_20_Emphasis"><draw:frame draw:style-name="media" draw:name="laporan_musren_kecamatan_6.jpg Legend" text:anchor-type="as-char" draw:z-index="0" svg:width="29.501041666667cm" style:rel-width="100%"><draw:text-box><text:p text:style-name="legendcenter"><draw:frame draw:style-name="media" draw:name="laporan_musren_kecamatan_6.jpg" text:anchor-type="as-char" draw:z-index="7" svg:width="29.501041666667cm" style:rel-width="100%" svg:height="21.722291666667cm" style:rel-height="scale"><draw:image xlink:href="Pictures/f2238330108d5a7cad837692e4a20043.jpg" xlink:type="simple" xlink:show="embed" xlink:actuate="onLoad"/></draw:frame>laporan_musren_kecamatan_6.jpg</text:p></draw:text-box></draw:frame></text:span>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laporan_musren_kecamatan</dc:title>
  </office:meta>
</office:document-meta>
</file>