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a6a3ed7a31df077f30add45c041d7a.jpg"/>
  <manifest:file-entry manifest:media-type="image/jpeg" manifest:full-path="Pictures/e6d6048444972c58a1cc328e5e6ca2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laporan_musren_kabupaten_kota"/><text:bookmark-start text:name="__RefHeading___laporan_hasil_musrenbang_kabupaten_kota_1"/><text:bookmark-start text:name="laporan_hasil_musrenbang_kabupaten_kota"/>Laporan Hasil Musrenbang Kabupaten/Kota<text:bookmark-end text:name="__RefHeading___laporan_hasil_musrenbang_kabupaten_kota_1"/><text:bookmark-end text:name="laporan_hasil_musrenbang_kabupaten_kot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hasil pelaksanaan musrenbang kabupaten/kota baik usulan kegiatan berupa draft maupun usulan kegiatan yang telah diverifikasi dan disetujui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Operator Musrenbang/Pengguna Aplikasi</text:p>
          </table:table-cell>
          <table:table-cell office:value-type="string" table:style-name="tablecell">
            <text:p text:style-name="tablealignleft">Melihat dan mencetak Laporan Hasil Musrenbang Kabupaten/Kota.</text:p>
          </table:table-cell>
        </table:table-row>
      </table:table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usulan anggaran dan kegiatan pada menu form Musrenbang Kabupaten/Kota di Aplikasi telah terisi, serta telah terverifikasi dan disetujui oleh pihak pejabat di Kabupaten/Kota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untuk laporan hasil musrenbang kabupaten/kota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Musrenbang &gt; Menu Laporan &gt; Kab./Kota</text:span>, maka akan tampil sebagai berikut:<draw:frame draw:style-name="media" draw:name="0" text:anchor-type="as-char" draw:z-index="0" svg:width="50.561875cm" style:rel-width="100%" svg:height="18.679583333333cm" style:rel-height="scale"><draw:image xlink:href="Pictures/1da6a3ed7a31df077f30add45c041d7a.jpg" xlink:type="simple" xlink:show="embed" xlink:actuate="onLoad"/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Musrenbang Desa/Kelurahan - Rekapitulasi Per Urusan - Wilayah</text:p>
            </text:list-item>
            <text:list-item>
              <text:p text:style-name="List_20_1_Content"> Musrenbang Desa/Kelurahan - Rekapitulasi Per Wilayah - Urusan</text:p>
            </text:list-item>
            <text:list-item>
              <text:p text:style-name="List_20_1_Content"> Musrenbang Desa/Kelurahan - Rekapitulasi Per Fungsi - Wilayah</text:p>
            </text:list-item>
            <text:list-item>
              <text:p text:style-name="List_20_1_Content"> Musrenbang Kecamatan - Rekapitulasi Per Urusan - Wilayah</text:p>
            </text:list-item>
            <text:list-item>
              <text:p text:style-name="List_20_1_Content"> Musrenbang Kecamatan - Rekapitulasi Per Wilayah - Urusan</text:p>
            </text:list-item>
            <text:list-item>
              <text:p text:style-name="List_20_1_Content"> Musrenbang Kecamatan - Rekapitulasi Per Fungsi - Wilayah</text:p>
            </text:list-item>
            <text:list-item>
              <text:p text:style-name="List_20_1_Content"> Musrenbang Kecamatan - Rekapitulasi Per SKPD</text:p>
            </text:list-item>
            <text:list-item>
              <text:p text:style-name="List_20_1_Content"> Musrenbang Kecamatan - Rekapitulasi Per Urusan</text:p>
            </text:list-item>
            <text:list-item>
              <text:p text:style-name="List_20_1_Content"> Musrenbang Kecamatan - Rekapitulasi Per Fungsi</text:p>
            </text:list-item>
            <text:list-item>
              <text:p text:style-name="List_20_1_Content"> Musrenbang Kecamatan - Rekapitulasi Per Kecamatan</text:p>
            </text:list-item>
            <text:list-item>
              <text:p text:style-name="List_20_1_Content"> Musrenbang Kecamatan - Rekapitulasi Per Bidang Musren</text:p>
            </text:list-item>
            <text:list-item>
              <text:p text:style-name="List_20_1_Content"> Forum SKPD - Rekapitulasi Per SKPD</text:p>
            </text:list-item>
            <text:list-item>
              <text:p text:style-name="List_20_1_Content"> Forum SKPD - Rekapitulasi Per SKPD Per Pengusul</text:p>
            </text:list-item>
            <text:list-item>
              <text:p text:style-name="List_20_1_Content"> Forum SKPD - Rincian Kegiatan</text:p>
            </text:list-item>
            <text:list-item>
              <text:p text:style-name="List_20_1_Content"> Forum SKPD - Ringkasan Kegiatan</text:p>
            </text:list-item>
            <text:list-item>
              <text:p text:style-name="List_20_1_Content"> Forum SKPD - Rekapitulasi Per Urusan/Program</text:p>
            </text:list-item>
            <text:list-item>
              <text:p text:style-name="List_20_1_Content"> Forum SKPD - Progres Usulan Kegiatan</text:p>
            </text:list-item>
            <text:list-item>
              <text:p text:style-name="List_20_1_Content"> Musrenbang Kabupaten/Kota - Rekapitulasi Per SKPD</text:p>
            </text:list-item>
            <text:list-item>
              <text:p text:style-name="List_20_1_Content"> Musrenbang Kabupaten/Kota - Rekapitulasi Per SKPD Per Pengusul</text:p>
            </text:list-item>
            <text:list-item>
              <text:p text:style-name="List_20_1_Content"> Musrenbang Kabupaten/Kota - Rincian Kegiatan</text:p>
            </text:list-item>
            <text:list-item>
              <text:p text:style-name="List_20_1_Content"> Musrenbang Kabupaten/Kota - Ringkasan Kegiatan</text:p>
            </text:list-item>
            <text:list-item>
              <text:p text:style-name="List_20_1_Content"> Musrenbang Kabupaten/Kota - Rekapitulasi Per Urusan/Program</text:p>
            </text:list-item>
            <text:list-item>
              <text:p text:style-name="List_20_1_Content"> Musrenbang Kabupaten/Kota - Progres Usulan Kegiatan</text:p>
            </text:list-item>
          </text:list>
        </text:list-item>
        <text:list-item>
          <text:p text:style-name="List_20_1_Content"> Untuk menampilkan Laporan Hasil Musrenbang Desa/Kelurahan, pilih Tahun Anggaran, Jenis Laporan, Kecamatan, Urusan, dan Prioritas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hasil musrenbang kabupaten/kota sebagai berikut:</text:p>
          <text:list text:style-name="Numbering_20_1">
            <text:list-item>
              <text:p text:style-name="Numbering_20_1_Content"> Musrenbang Desa/Kelurahan - Rekapitulasi Per Urusan - Wilayah​​​​​​​</text:p>
            </text:list-item>
            <text:list-item/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laporan_musren_kabupaten_kota</dc:title>
  </office:meta>
</office:document-meta>
</file>