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fa83e652adbc39fad31532b141f82f.jpg"/>
  <manifest:file-entry manifest:media-type="image/jpeg" manifest:full-path="Pictures/e6d6048444972c58a1cc328e5e6ca29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laporan_monitoring_musrenbang"/><text:bookmark-start text:name="__RefHeading___laporan_hasil_monitoring_musrenbang_1"/><text:bookmark-start text:name="laporan_hasil_monitoring_musrenbang"/>Laporan Hasil Monitoring Musrenbang<text:bookmark-end text:name="__RefHeading___laporan_hasil_monitoring_musrenbang_1"/><text:bookmark-end text:name="laporan_hasil_monitoring_musrenba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hasil monitoring atau pengawasan pelaksanaan musrenbang berdasar tahun anggara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Eksekutif</text:p>
          </table:table-cell>
          <table:table-cell office:value-type="string" table:style-name="tablecell">
            <text:p text:style-name="tablealignleft">Memonitoring Laporan Hasil Musrenbang.</text:p>
          </table:table-cell>
        </table:table-row>
      </table:table>
      <text:h text:style-name="Heading_20_3" text:outline-level="3"><text:bookmark-start text:name="__RefHeading___prasyarat_kondisional_3"/><text:bookmark-start text:name="prasyarat_kondisional"/>Prasyarat Kondisional<text:bookmark-end text:name="__RefHeading___prasyarat_kondisional_3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usulan anggaran dan kegiatan pada menu form Musrenbang di Aplikasi telah terisi, serta telah terverifikasi dan disetujui.</text:p>
        </text:list-item>
      </text:list>
      <text:h text:style-name="Heading_20_3" text:outline-level="3"><text:bookmark-start text:name="__RefHeading___proses_operasional_4"/><text:bookmark-start text:name="proses_operasional"/>Proses Operasional<text:bookmark-end text:name="__RefHeading___proses_operasional_4"/><text:bookmark-end text:name="proses_operasional"/></text:h>
      <text:p text:style-name="Text_20_body">Berikut adalah prosedur operasional penggunaan aplikasi untuk laporan hasil monitoring musrenbang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Musrenbang &gt; Menu Laporan &gt; Pengawasan</text:span>, dan pilih Tahun, Jenis laporan yang akan ditampilkan dan Prioritas. Tampilan aplikasi sebagai berikut:​​​​​​​<draw:frame draw:style-name="media" draw:name="0" text:anchor-type="as-char" draw:z-index="0" svg:width="50.588333333333cm" style:rel-width="100%" svg:height="18.57375cm" style:rel-height="scale"><draw:image xlink:href="Pictures/97fa83e652adbc39fad31532b141f82f.jpg" xlink:type="simple" xlink:show="embed" xlink:actuate="onLoad"/></draw:frame></text:p>
        </text:list-item>
        <text:list-item>
          <text:p text:style-name="List_20_1_Content"> Pada halaman laporan ini, terdapat beberapa jenis laporan yang akan dimonitor, meliputi:</text:p>
          <text:list text:style-name="List_20_1">
            <text:list-item>
              <text:p text:style-name="List_20_1_Content"> Desa/Kelurahan yang belum mengajukan usulan kegiatan​​​​​​​</text:p>
            </text:list-item>
            <text:list-item>
              <text:p text:style-name="List_20_1_Content"> Kecamatan yang belum mengajukan usulan kegiatan​​​​​​​</text:p>
            </text:list-item>
            <text:list-item>
              <text:p text:style-name="List_20_1_Content"> SKPD yang belum mengajukan usulan kegiatan​​​​​​​</text:p>
            </text:list-item>
            <text:list-item>
              <text:p text:style-name="List_20_1_Content"> Hasil Musrebang Desa/Kelurahan yang belum di proses Kecamatan (Ditolak)</text:p>
            </text:list-item>
            <text:list-item>
              <text:p text:style-name="List_20_1_Content"> Hasil Musrebang Kecamatan yang belum di proses SKPD (Ditolak)</text:p>
            </text:list-item>
            <text:list-item>
              <text:p text:style-name="List_20_1_Content"> Hasil Forum SKPD yang belum di proses PEMDA (Ditolak)</text:p>
            </text:list-item>
          </text:list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hasil monitoring musrenbang sebagai berikut:</text:p>
          <text:list text:style-name="Numbering_20_1">
            <text:list-item>
              <text:p text:style-name="Numbering_20_1_Content_Last"> Desa/Kelurahan yang belum mengajukan usulan kegiatan​​​​​​​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laporan_monitoring_musrenbang</dc:title>
  </office:meta>
</office:document-meta>
</file>