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0ded10efb573efc0a4c4bd85613668.jpg"/>
  <manifest:file-entry manifest:media-type="image/jpeg" manifest:full-path="Pictures/54ba684f024038ce0ec19fc033ef3ac6.jpg"/>
  <manifest:file-entry manifest:media-type="image/jpeg" manifest:full-path="Pictures/0a6d0285d9f57987949df5b86febced9.jpg"/>
  <manifest:file-entry manifest:media-type="image/jpeg" manifest:full-path="Pictures/376c6850e5c7bd5f9517de3d2e06b2f2.jpg"/>
  <manifest:file-entry manifest:media-type="image/jpeg" manifest:full-path="Pictures/b65ec5a950e27c4154286b76c4d9f98a.jpg"/>
  <manifest:file-entry manifest:media-type="image/jpeg" manifest:full-path="Pictures/8e335635803da1f7e0c8db152f0c44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kecamatan"/><text:bookmark-start text:name="__RefHeading___prosedur_operasional_input_usulan_musrenbang_kecamatan_1"/><text:bookmark-start text:name="prosedur_operasional_input_usulan_musrenbang_kecamatan"/>Prosedur Operasional Input Usulan Musrenbang Kecamatan<text:bookmark-end text:name="__RefHeading___prosedur_operasional_input_usulan_musrenbang_kecamatan_1"/><text:bookmark-end text:name="prosedur_operasional_input_usulan_musrenbang_kecam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<text:span text:style-name="Strong_20_Emphasis"> </text:span></text:p>
        </text:list-item>
        <text:list-item>
          <text:p text:style-name="List_20_1_Content"> <draw:frame draw:style-name="media" draw:name="musrenbang_kecamatan1.jpg Legend" text:anchor-type="as-char" draw:z-index="0" svg:width="25.638125cm" style:rel-width="100%"><draw:text-box><text:p text:style-name="legendcenter"><draw:frame draw:style-name="media" draw:name="musrenbang_kecamatan1.jpg" text:anchor-type="as-char" draw:z-index="0" svg:width="25.638125cm" style:rel-width="100%" svg:height="8.6783333333333cm" style:rel-height="scale"><draw:image xlink:href="Pictures/870ded10efb573efc0a4c4bd85613668.jpg" xlink:type="simple" xlink:show="embed" xlink:actuate="onLoad"/></draw:frame>musrenbang_kecamatan1.jpg</text:p></draw:text-box></draw:frame></text:p>
        </text:list-item>
        <text:list-item>
          <text:p text:style-name="List_20_1_Content">  <text:span text:style-name="underline"> </text:span></text:p>
        </text:list-item>
        <text:list-item>
          <text:p text:style-name="List_20_1_Content">  <draw:frame draw:style-name="media" draw:name="save.jpg Legend" text:anchor-type="as-char" draw:z-index="0" svg:width="0.66145833333333cm"><draw:text-box><text:p text:style-name="legendcenter"><draw:frame draw:style-name="media" draw:name="save.jpg" text:anchor-type="as-char" draw:z-index="1" svg:width="0.66145833333333cm" svg:height="0.58208333333333cm"><draw:image xlink:href="Pictures/54ba684f024038ce0ec19fc033ef3ac6.jpg" xlink:type="simple" xlink:show="embed" xlink:actuate="onLoad"/></draw:frame>save.jpg</text:p></draw:text-box></draw:frame></text:p>
        </text:list-item>
        <text:list-item>
          <text:p text:style-name="List_20_1_Content">   <draw:frame draw:style-name="media" draw:name="plus.jpg Legend" text:anchor-type="as-char" draw:z-index="0" svg:width="0.66145833333333cm"><draw:text-box><text:p text:style-name="legendcenter"><draw:frame draw:style-name="media" draw:name="plus.jpg" text:anchor-type="as-char" draw:z-index="2" svg:width="0.66145833333333cm" svg:height="0.58208333333333cm"><draw:image xlink:href="Pictures/0a6d0285d9f57987949df5b86febced9.jpg" xlink:type="simple" xlink:show="embed" xlink:actuate="onLoad"/></draw:frame>plus.jpg</text:p></draw:text-box></draw:frame>      </text:p>
        </text:list-item>
        <text:list-item>
          <text:p text:style-name="List_20_1_Content"> <draw:frame draw:style-name="media" draw:name="musrenbang_kecamatan2.jpg Legend" text:anchor-type="as-char" draw:z-index="0" svg:width="24.024166666667cm" style:rel-width="100%"><draw:text-box><text:p text:style-name="legendcenter"><draw:frame draw:style-name="media" draw:name="musrenbang_kecamatan2.jpg" text:anchor-type="as-char" draw:z-index="3" svg:width="24.024166666667cm" style:rel-width="100%" svg:height="10.980208333333cm" style:rel-height="scale"><draw:image xlink:href="Pictures/376c6850e5c7bd5f9517de3d2e06b2f2.jpg" xlink:type="simple" xlink:show="embed" xlink:actuate="onLoad"/></draw:frame>musrenbang_kecamatan2.jpg</text:p></draw:text-box></draw:frame></text:p>
          <text:list text:style-name="List_20_1">
            <text:list-item>
              <text:p text:style-name="List_20_1_Content">  <draw:frame draw:style-name="media" draw:name="save.jpg Legend" text:anchor-type="as-char" draw:z-index="0" svg:width="0.66145833333333cm"><draw:text-box><text:p text:style-name="legendcenter"><draw:frame draw:style-name="media" draw:name="save.jpg" text:anchor-type="as-char" draw:z-index="4" svg:width="0.66145833333333cm" svg:height="0.58208333333333cm"><draw:image xlink:href="Pictures/54ba684f024038ce0ec19fc033ef3ac6.jpg" xlink:type="simple" xlink:show="embed" xlink:actuate="onLoad"/></draw:frame>save.jpg</text:p></draw:text-box></draw:frame></text:p>
            </text:list-item>
            <text:list-item>
              <text:p text:style-name="List_20_1_Content"> <text:span text:style-name="underline"> </text:span><text:span text:style-name="underline"> </text:span></text:p>
            </text:list-item>
            <text:list-item>
              <text:p text:style-name="List_20_1_Content"> <draw:frame draw:style-name="media" draw:name="musrenbang_kecamatan_lokasi.jpg Legend" text:anchor-type="as-char" draw:z-index="0" svg:width="23.759583333333cm" style:rel-width="100%"><draw:text-box><text:p text:style-name="legendcenter"><draw:frame draw:style-name="media" draw:name="musrenbang_kecamatan_lokasi.jpg" text:anchor-type="as-char" draw:z-index="5" svg:width="23.759583333333cm" style:rel-width="100%" svg:height="11.509375cm" style:rel-height="scale"><draw:image xlink:href="Pictures/b65ec5a950e27c4154286b76c4d9f98a.jpg" xlink:type="simple" xlink:show="embed" xlink:actuate="onLoad"/></draw:frame>musrenbang_kecamatan_lokasi.jpg</text:p></draw:text-box></draw:frame></text:p>
              <text:list text:style-name="List_20_1">
                <text:list-item>
                  <text:p text:style-name="List_20_1_Content">  <draw:frame draw:style-name="media" draw:name="save.jpg Legend" text:anchor-type="as-char" draw:z-index="0" svg:width="0.66145833333333cm"><draw:text-box><text:p text:style-name="legendcenter"><draw:frame draw:style-name="media" draw:name="save.jpg" text:anchor-type="as-char" draw:z-index="6" svg:width="0.66145833333333cm" svg:height="0.58208333333333cm"><draw:image xlink:href="Pictures/54ba684f024038ce0ec19fc033ef3ac6.jpg" xlink:type="simple" xlink:show="embed" xlink:actuate="onLoad"/></draw:frame>save.jpg</text:p></draw:text-box></draw:frame>*  <text:span text:style-name="underline"> </text:span></text:p>
                </text:list-item>
                <text:list-item>
                  <text:p text:style-name="List_20_1_Content"> <draw:frame draw:style-name="media" draw:name="musrenbang_kecamatan_penyelenggaraan.jpg Legend" text:anchor-type="as-char" draw:z-index="0" svg:width="23.680208333333cm" style:rel-width="100%"><draw:text-box><text:p text:style-name="legendcenter"><draw:frame draw:style-name="media" draw:name="musrenbang_kecamatan_penyelenggaraan.jpg" text:anchor-type="as-char" draw:z-index="7" svg:width="23.680208333333cm" style:rel-width="100%" svg:height="5.476875cm" style:rel-height="scale"><draw:image xlink:href="Pictures/8e335635803da1f7e0c8db152f0c44b1.jpg" xlink:type="simple" xlink:show="embed" xlink:actuate="onLoad"/></draw:frame>musrenbang_kecamatan_penyelenggaraan.jpg</text:p></draw:text-box></draw:frame></text:p>
                </text:list-item>
                <text:list-item>
                  <text:p text:style-name="List_20_1_Content">         <draw:frame draw:style-name="media" draw:name="save.jpg Legend" text:anchor-type="as-char" draw:z-index="0" svg:width="0.66145833333333cm"><draw:text-box><text:p text:style-name="legendcenter"><draw:frame draw:style-name="media" draw:name="save.jpg" text:anchor-type="as-char" draw:z-index="8" svg:width="0.66145833333333cm" svg:height="0.58208333333333cm"><draw:image xlink:href="Pictures/54ba684f024038ce0ec19fc033ef3ac6.jpg" xlink:type="simple" xlink:show="embed" xlink:actuate="onLoad"/></draw:frame>save.jpg</text:p></draw:text-box></draw:frame></text:p>
                </text:list-item>
                <text:list-item>
                  <text:p text:style-name="List_20_1_Content_Last">     <text:span text:style-name="underline">      </text:span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kecamatan</dc:title>
  </office:meta>
</office:document-meta>
</file>