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94fa419dec7ab1d09f2cdc2a928b2c3.jpg"/>
  <manifest:file-entry manifest:media-type="image/png" manifest:full-path="Pictures/0a150d64611ce1c35f5b2733b98b3659.png"/>
  <manifest:file-entry manifest:media-type="image/jpeg" manifest:full-path="Pictures/be67cf90a474740a2b10810be76d3c14.jpg"/>
  <manifest:file-entry manifest:media-type="image/png" manifest:full-path="Pictures/dab1bffac020cb2f084098ff69911ab1.png"/>
  <manifest:file-entry manifest:media-type="image/png" manifest:full-path="Pictures/bdc69509e8ea0962eff4361c6eb0f5f1.png"/>
  <manifest:file-entry manifest:media-type="image/jpeg" manifest:full-path="Pictures/01b786db0803951c4586955d150c2692.jpg"/>
  <manifest:file-entry manifest:media-type="image/jpeg" manifest:full-path="Pictures/9ff7dd2366174535782b9b0ba8d86dd5.jpg"/>
  <manifest:file-entry manifest:media-type="image/jpeg" manifest:full-path="Pictures/538cca29f147f0d2d603a309af737f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musrenbang:kabupaten_kota"/><text:bookmark-start text:name="__RefHeading___prosedur_operasional_usulan_musrenbang_kegiatan_kabupaten_kota_1"/><text:bookmark-start text:name="prosedur_operasional_usulan_musrenbang_kegiatan_kabupaten_kota"/>Prosedur Operasional Usulan Musrenbang Kegiatan Kabupaten/Kota<text:bookmark-end text:name="__RefHeading___prosedur_operasional_usulan_musrenbang_kegiatan_kabupaten_kota_1"/><text:bookmark-end text:name="prosedur_operasional_usulan_musrenbang_kegiatan_kabupaten_kota"/></text:h>
      <text:h text:style-name="Heading_20_3" text:outline-level="3"><text:bookmark-start text:name="__RefHeading___fungsi_2"/><text:bookmark-start text:name="fungsi"/>Fungsi<text:bookmark-end text:name="__RefHeading___fungsi_2"/><text:bookmark-end text:name="fungsi"/></text:h>
      <text:p text:style-name="Text_20_body">Pengisian formulir Musrenbang Kegiatan Kabupaten/Kota adalah dengan memasukkan data usulan rencana kegiatan baru musrenbang yang dilakukan pada tingkatan Kabupaten/Kota, usulan kegiatan hasil forum SKPD, ataupun rancangan RKPD. Input dapat dilakukan secara on-line pada saat Musrenbang atau dilakukan saat setelah musrenbang disetujui peserta Musrenbang Kabupaten/Kota.</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Operator Musrenbang Kabupaten/Kota</text:p>
          </table:table-cell>
          <table:table-cell office:value-type="string" table:style-name="tablecell">
            <text:p text:style-name="tablealignleft">Melakukan input data Musrenbang Kabupaten/Kota yang sudah disetujui peserta Musrenbang.</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p text:style-name="List_20_1_Content_First"> Tersedianya data Standar Pengkodean seperti Bidang, Prioritas, Sifat Kegiatan, Lokasi, Urusan, dan Sumber Anggaran (sudah di set-up di sistem).</text:p>
        </text:list-item>
        <text:list-item>
          <text:p text:style-name="List_20_1_Content"> Tersedianya data <text:a xlink:type="simple" xlink:href="https://repo.kuarta.co.id/simralwiki/doku.php?id=perencanaan:musrenbang:forum_skpd" text:style-name="Internet_20_link" text:visited-style-name="Visited_20_Internet_20_Link">usulan rencana kegiatan hasil musrenbang forum SKPD</text:a> yang telah disetujui.</text:p>
        </text:list-item>
        <text:list-item>
          <text:p text:style-name="List_20_1_Content_Last"> Tersedianya data usulan rencana kegiatan baru hasil musrenbang kabupaten/kota.</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SIMRAL dalam proses input data Musrenbang Kabupaten/Kota:</text:p>
      <text:list text:style-name="List_20_1" text:continue-numbering="false">
        <text:list-item>
          <text:p text:style-name="List_20_1_Content_First"> Masuk ke aplikasi;</text:p>
        </text:list-item>
        <text:list-item>
          <text:p text:style-name="List_20_1_Content"> Pilih <text:span text:style-name="Strong_20_Emphasis">Musrenbang &gt; Form &gt; Kab./Kota &gt; Kegiatan</text:span>, maka akan tampil semua kegiatan yang diusulkan pada Musrenbang Kabupaten/Kota. Tampilan aplikasi adalah sebagai berikut:<draw:frame draw:style-name="media" draw:name="list_musren_kota.jpg Legend" text:anchor-type="as-char" draw:z-index="0" svg:width="49.8475cm" style:rel-width="100%"><draw:text-box><text:p text:style-name="legendcenter"><draw:frame draw:style-name="media" draw:name="list_musren_kota.jpg" text:anchor-type="as-char" draw:z-index="0" svg:width="49.8475cm" style:rel-width="100%" svg:height="23.071666666667cm" style:rel-height="scale"><draw:image xlink:href="Pictures/b94fa419dec7ab1d09f2cdc2a928b2c3.jpg" xlink:type="simple" xlink:show="embed" xlink:actuate="onLoad"/></draw:frame>list_musren_kota.jpg</text:p></draw:text-box></draw:frame>​​​​​​​​​​​​​​</text:p>
        </text:list-item>
        <text:list-item>
          <text:p text:style-name="List_20_1_Content"> Usulan-usulan kegiatan Musrenbang Kabupaten/Kota dapat berasal dari usulan kegiatan hasil forum SKPD, rancangan RKPD, ataupun usulan kegiatan baru dari hasil musrenbang kabupaten/kota.</text:p>
        </text:list-item>
        <text:list-item>
          <text:p text:style-name="List_20_1_Content"> Untuk menambahkan usulan kegiatan hasil <text:span text:style-name="Strong_20_Emphasis">forum SKPD</text:span>, maka perlu dilakukan proses import data usulan kegiatan forum SKPD.</text:p>
        </text:list-item>
        <text:list-item>
          <text:p text:style-name="List_20_1_Content"> Tekan tombol <draw:frame draw:style-name="media" draw:name="1" text:anchor-type="as-char" draw:z-index="1" svg:width="0.66145833333333cm" svg:height="0.555625cm"><draw:image xlink:href="Pictures/0a150d64611ce1c35f5b2733b98b3659.png" xlink:type="simple" xlink:show="embed" xlink:actuate="onLoad"/></draw:frame>di bagian atas Halaman list Musrenbang Kegiatan Kabupaten/Kota, maka akan tampil Halaman Input Musrenbang Kegiatan Kabupaten/Kota seperti gambar berikut:​​​​​​​<draw:frame draw:style-name="media" draw:name="import_forum_skpd.jpg Legend" text:anchor-type="as-char" draw:z-index="0" svg:width="44.661666666667cm" style:rel-width="100%"><draw:text-box><text:p text:style-name="legendcenter"><draw:frame draw:style-name="media" draw:name="import_forum_skpd.jpg" text:anchor-type="as-char" draw:z-index="2" svg:width="44.661666666667cm" style:rel-width="100%" svg:height="16.1925cm" style:rel-height="scale"><draw:image xlink:href="Pictures/be67cf90a474740a2b10810be76d3c14.jpg" xlink:type="simple" xlink:show="embed" xlink:actuate="onLoad"/></draw:frame>import_forum_skpd.jpg</text:p></draw:text-box></draw:frame></text:p>
        </text:list-item>
        <text:list-item>
          <text:p text:style-name="List_20_1_Content"> Pilihan <text:span text:style-name="Strong_20_Emphasis">SKPD</text:span>  dipilih dengan SKPD pelaksana usulan kegiatan.</text:p>
        </text:list-item>
        <text:list-item>
          <text:p text:style-name="List_20_1_Content"> Pilihan <text:span text:style-name="Strong_20_Emphasis">Sub Unit</text:span>  dipilih dengan sub unit dari satker/SKPD jika ada.</text:p>
        </text:list-item>
        <text:list-item>
          <text:p text:style-name="List_20_1_Content"> Pilihan <text:span text:style-name="Strong_20_Emphasis">Urusan</text:span>  dipilih dengan bidang urusan dari satker.</text:p>
        </text:list-item>
        <text:list-item>
          <text:p text:style-name="List_20_1_Content"> Pilihan <text:span text:style-name="Strong_20_Emphasis">Program</text:span>  dipilih dengan jenis program yang spesifik dengan bidang/urusan.</text:p>
        </text:list-item>
        <text:list-item>
          <text:p text:style-name="List_20_1_Content"> Pilihan <text:span text:style-name="Strong_20_Emphasis">Nama Kegiatan</text:span>  dipilih dengan nama kegiatan yang sesuai dengan kegiatan yang diusulkan.</text:p>
        </text:list-item>
        <text:list-item>
          <text:p text:style-name="List_20_1_Content"> Memberi tanda centang (<draw:frame draw:style-name="media" draw:name="3" text:anchor-type="as-char" draw:z-index="3" svg:width="0.66145833333333cm" svg:height="0.68791666666667cm"><draw:image xlink:href="Pictures/dab1bffac020cb2f084098ff69911ab1.png" xlink:type="simple" xlink:show="embed" xlink:actuate="onLoad"/></draw:frame>) pada Usulan Kegiatan yang telah disetujui pada Hasil Forum SKPD yang akan ditambahkan pada Musrenbang Kabupaten/Kota.</text:p>
        </text:list-item>
        <text:list-item>
          <text:p text:style-name="List_20_1_Content"> Klik tombol <draw:frame draw:style-name="media" draw:name="4" text:anchor-type="as-char" draw:z-index="4" svg:width="0.66145833333333cm" svg:height="0.555625cm"><draw:image xlink:href="Pictures/bdc69509e8ea0962eff4361c6eb0f5f1.png" xlink:type="simple" xlink:show="embed" xlink:actuate="onLoad"/></draw:frame>untuk menyimpan data usulan kegiatan.</text:p>
        </text:list-item>
        <text:list-item>
          <text:p text:style-name="List_20_1_Content"> Untuk data usulan kegiatan yang berasal dari <text:span text:style-name="Strong_20_Emphasis">Rancangan RKPD</text:span>, maka perlu dilakukan proses import data rancangan RKPD dengan cara klik link <text:span text:style-name="Strong_20_Emphasis">Import Rancangan RKPD</text:span>  yang ada pada Halaman Input Musrenbang Kabupaten/Kota, seperti ditampilkan pada gambar berikut:<draw:frame draw:style-name="media" draw:name="import_rancangan_rkpd.jpg Legend" text:anchor-type="as-char" draw:z-index="0" svg:width="44.661666666667cm" style:rel-width="100%"><draw:text-box><text:p text:style-name="legendcenter"><draw:frame draw:style-name="media" draw:name="import_rancangan_rkpd.jpg" text:anchor-type="as-char" draw:z-index="5" svg:width="44.661666666667cm" style:rel-width="100%" svg:height="11.244791666667cm" style:rel-height="scale"><draw:image xlink:href="Pictures/01b786db0803951c4586955d150c2692.jpg" xlink:type="simple" xlink:show="embed" xlink:actuate="onLoad"/></draw:frame>import_rancangan_rkpd.jpg</text:p></draw:text-box></draw:frame></text:p>
        </text:list-item>
        <text:list-item>
          <text:p text:style-name="List_20_1_Content"> Pilihan <text:span text:style-name="Strong_20_Emphasis">SKPD</text:span>  dipilih dengan SKPD pelaksana usulan kegiatan.</text:p>
        </text:list-item>
        <text:list-item>
          <text:p text:style-name="List_20_1_Content"> Pilihan <text:span text:style-name="Strong_20_Emphasis">Sub Unit</text:span>  dipilih dengan sub unit dari satker/SKPD jika ada.</text:p>
        </text:list-item>
        <text:list-item>
          <text:p text:style-name="List_20_1_Content"> Pilihan <text:span text:style-name="Strong_20_Emphasis">Urusan</text:span>  dipilih dengan bidang urusan dari satker yang sesuai dengan usulan kegiatan terkait.</text:p>
        </text:list-item>
        <text:list-item>
          <text:p text:style-name="List_20_1_Content"> Pilihan P<text:span text:style-name="Strong_20_Emphasis">rogram</text:span>  dipilih dengan jenis program yang spesifik dengan bidang/urusan.</text:p>
        </text:list-item>
        <text:list-item>
          <text:p text:style-name="List_20_1_Content"> Memberi tanda centang (<draw:frame draw:style-name="media" draw:name="6" text:anchor-type="as-char" draw:z-index="6" svg:width="0.66145833333333cm" svg:height="0.68791666666667cm"><draw:image xlink:href="Pictures/dab1bffac020cb2f084098ff69911ab1.png" xlink:type="simple" xlink:show="embed" xlink:actuate="onLoad"/></draw:frame>) pada usulan Kegiatan yang akan ditambahkan pada Musrenbang Kabupaten/Kota.</text:p>
        </text:list-item>
        <text:list-item>
          <text:p text:style-name="List_20_1_Content"> Klik tombol <draw:frame draw:style-name="media" draw:name="7" text:anchor-type="as-char" draw:z-index="7" svg:width="0.66145833333333cm" svg:height="0.555625cm"><draw:image xlink:href="Pictures/bdc69509e8ea0962eff4361c6eb0f5f1.png" xlink:type="simple" xlink:show="embed" xlink:actuate="onLoad"/></draw:frame>untuk menyimpan data rancangan RKPD.</text:p>
        </text:list-item>
        <text:list-item>
          <text:p text:style-name="List_20_1_Content"> Sementara, jika data yang akan dimasukkan adalah baru hasil Musrenbang Kabupaten/Kota, maka tekan tombol <draw:frame draw:style-name="media" draw:name="8" text:anchor-type="as-char" draw:z-index="8" svg:width="0.66145833333333cm" svg:height="0.555625cm"><draw:image xlink:href="Pictures/0a150d64611ce1c35f5b2733b98b3659.png" xlink:type="simple" xlink:show="embed" xlink:actuate="onLoad"/></draw:frame>pada Halaman list Musrenbang Kegiatan Kabupaten/Kota. Pada Halaman Input Musrenbang Kabupaten/Kota klik link <text:span text:style-name="Strong_20_Emphasis">Input Kegiatan Baru</text:span>, maka akan tampil halaman input sebagai berikut:<draw:frame draw:style-name="media" draw:name="input_musren_kota.jpg Legend" text:anchor-type="as-char" draw:z-index="0" svg:width="44.502916666667cm" style:rel-width="100%"><draw:text-box><text:p text:style-name="legendcenter"><draw:frame draw:style-name="media" draw:name="input_musren_kota.jpg" text:anchor-type="as-char" draw:z-index="9" svg:width="44.502916666667cm" style:rel-width="100%" svg:height="17.30375cm" style:rel-height="scale"><draw:image xlink:href="Pictures/9ff7dd2366174535782b9b0ba8d86dd5.jpg" xlink:type="simple" xlink:show="embed" xlink:actuate="onLoad"/></draw:frame>input_musren_kota.jpg</text:p></draw:text-box></draw:frame></text:p>
        </text:list-item>
        <text:list-item>
          <text:p text:style-name="List_20_1_Content"> Pilihan <text:span text:style-name="Strong_20_Emphasis">SKPD</text:span>  dipilih dengan SKPD pelaksana usulan kegiatan.</text:p>
        </text:list-item>
        <text:list-item>
          <text:p text:style-name="List_20_1_Content"> Pilihan <text:span text:style-name="Strong_20_Emphasis">Sub Unit</text:span>  dipilih dengan sub unit dari satker/SKPD jika ada.</text:p>
        </text:list-item>
        <text:list-item>
          <text:p text:style-name="List_20_1_Content"> Pilihan <text:span text:style-name="Strong_20_Emphasis">Urusan</text:span>  dipilih dengan bidang urusan dari satker yang sesuai dengan usulan kegiatan terkait.</text:p>
        </text:list-item>
        <text:list-item>
          <text:p text:style-name="List_20_1_Content"> Pilihan <text:span text:style-name="Strong_20_Emphasis">Program</text:span>  dipilih dengan jenis program yang spesifik dengan bidang/urusan.</text:p>
        </text:list-item>
        <text:list-item>
          <text:p text:style-name="List_20_1_Content"> Pilihan <text:span text:style-name="Strong_20_Emphasis">Nama Kegiatan</text:span>  dipilih dengan nama kegiatan yang sesuai dengan kegiatan yang diusulkan.</text:p>
        </text:list-item>
        <text:list-item>
          <text:p text:style-name="List_20_1_Content"> Pilihan <text:span text:style-name="Strong_20_Emphasis">Prioritas</text:span>  dipilih dengan urutan prioritas kegiatan.</text:p>
        </text:list-item>
        <text:list-item>
          <text:p text:style-name="List_20_1_Content"> Pilihan <text:span text:style-name="Strong_20_Emphasis">Sifat Kegiatan</text:span>  dipilih dengan sifat kegiatan, apakah bersifat Baru, Lanjutan, atau Rehabilitasi.</text:p>
        </text:list-item>
        <text:list-item>
          <text:p text:style-name="List_20_1_Content"> <text:span text:style-name="Strong_20_Emphasis">Latar Belakang</text:span>  diisi dengan latar belakang usulan kegiatan.</text:p>
        </text:list-item>
        <text:list-item>
          <text:p text:style-name="List_20_1_Content"> <text:span text:style-name="Strong_20_Emphasis">Sasaran/Target Kegiatan</text:span>  diisi dengan sasaran atau target dari usulan kegiatan.</text:p>
        </text:list-item>
        <text:list-item>
          <text:p text:style-name="List_20_1_Content"> <text:span text:style-name="Strong_20_Emphasis">Output</text:span>  diisi dengan output dari usulan kegiatan.</text:p>
        </text:list-item>
        <text:list-item>
          <text:p text:style-name="List_20_1_Content"> <text:span text:style-name="Strong_20_Emphasis">Outcome</text:span>  diisi dengan outcome dari usulan kegiatan.</text:p>
        </text:list-item>
        <text:list-item>
          <text:p text:style-name="List_20_1_Content"> <text:span text:style-name="Strong_20_Emphasis">Keterangan</text:span>  diisi dengan keterangan umum tentang usulan kegiatan pada musrenbang kabupaten/kota.</text:p>
        </text:list-item>
        <text:list-item>
          <text:p text:style-name="List_20_1_Content"> Tekan tombol <draw:frame draw:style-name="media" draw:name="10" text:anchor-type="as-char" draw:z-index="10" svg:width="0.66145833333333cm" svg:height="0.555625cm"><draw:image xlink:href="Pictures/bdc69509e8ea0962eff4361c6eb0f5f1.png" xlink:type="simple" xlink:show="embed" xlink:actuate="onLoad"/></draw:frame>untuk menyimpan data usulan musrenbang kabupaten/Kota​​​​​​​.​​​​​​​​​​​​​​</text:p>
        </text:list-item>
        <text:list-item>
          <text:p text:style-name="List_20_1_Content"> Pada halaman input usulan baru ini, isian hanya pada bagian awal saja yang memuat data tunggal. Untuk data rinci yang dapat bersifat banyak dapat diisikan setelah menyimpan data awal tersebut di atas.</text:p>
        </text:list-item>
        <text:list-item>
          <text:p text:style-name="List_20_1_Content"> Pilih <text:span text:style-name="Strong_20_Emphasis">Lokasi Kegiatan</text:span>  pada Nama Kegiatan yang telah ditambahkan untuk memasukkan data-data rinci usulan dan akan ditampilkan halaman berikut.​​​​​​​​​​​​​​<draw:frame draw:style-name="media" draw:name="11" text:anchor-type="as-char" draw:z-index="11" svg:width="44.661666666667cm" style:rel-width="100%" svg:height="16.774583333333cm" style:rel-height="scale"><draw:image xlink:href="Pictures/538cca29f147f0d2d603a309af737fbf.jpg" xlink:type="simple" xlink:show="embed" xlink:actuate="onLoad"/></draw:frame></text:p>
        </text:list-item>
        <text:list-item>
          <text:p text:style-name="List_20_1_Content"> Masukkan Lokasi kegiatan dan alamatnya beserta peta lokasi (menggunakan Google Maps). Lokasi peta dapat dipilih dengan menekan peta Google dan lokasi diarahkan sesuai dengan peta dengan menekan dan menggerakkan cursor ke lokasi yang sesuai.</text:p>
        </text:list-item>
        <text:list-item>
          <text:p text:style-name="List_20_1_Content"> <text:span text:style-name="Strong_20_Emphasis">Volume</text:span>  dan <text:span text:style-name="Strong_20_Emphasis">Satuan</text:span>  diisi dengan volume/jumlah dan satuan dari usulan kegiatan.</text:p>
        </text:list-item>
        <text:list-item>
          <text:p text:style-name="List_20_1_Content_Last"> Pilih Sumber Anggaran dan masukkan Jumlah Usulan, kemudian simpan data dengan menekan tombol <draw:frame draw:style-name="media" draw:name="12" text:anchor-type="as-char" draw:z-index="12" svg:width="0.66145833333333cm" svg:height="0.555625cm"><draw:image xlink:href="Pictures/bdc69509e8ea0962eff4361c6eb0f5f1.png" xlink:type="simple" xlink:show="embed" xlink:actuate="onLoad"/></draw:frame>.</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musrenbang:kabupaten_kota</dc:title>
  </office:meta>
</office:document-meta>
</file>