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a16a411254f25ebd43d788dadd365a.jpg"/>
  <manifest:file-entry manifest:media-type="image/png" manifest:full-path="Pictures/0a150d64611ce1c35f5b2733b98b3659.png"/>
  <manifest:file-entry manifest:media-type="image/jpeg" manifest:full-path="Pictures/c28c2645a81f93cb14337c2e6527f8e7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forum_skpd_non_kegiatan"/><text:bookmark-start text:name="__RefHeading___prosedur_operasional_musrenbang_forum_skpd_-_anggaran_non_kegiatan_1"/><text:bookmark-start text:name="prosedur_operasional_musrenbang_forum_skpd_-_anggaran_non_kegiatan"/>Prosedur Operasional Musrenbang Forum SKPD - Anggaran Non Kegiatan<text:bookmark-end text:name="__RefHeading___prosedur_operasional_musrenbang_forum_skpd_-_anggaran_non_kegiatan_1"/><text:bookmark-end text:name="prosedur_operasional_musrenbang_forum_skpd_-_anggaran_non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gisian formulir Musrenbang Forum SKPD - Anggaran Non Kegiatan adalah dengan memasukkan data usulan anggaran non kegiatan atau rekening belanja tidak langsung satker pada musrenbang forum SKP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Operator Musrenbang Forum SKPD</text:p>
          </table:table-cell>
          <table:table-cell office:value-type="string" table:style-name="tablecell">
            <text:p text:style-name="tablealignleft">Melakukan input data usulan anggaran non kegiatan satker pada Musrenbang Forum SKP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Tersedianya data Standar Pengkodean seperti Kode Rekening Belanja Tidak Langsung (sudah di set-up di sistem).</text:p>
        </text:list-item>
        <text:list-item>
          <text:p text:style-name="List_20_1_Content_Last"> Tersedianya data usulan anggaran non kegiatan satker pada Forum SKPD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input data anggaran non kegiatan Musrenbang Forum SKPD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usrenbang &gt; Form &gt; Forum SKPD &gt; Belanja Tdk Langsung</text:span>, maka akan tampil semua uraian rekening belanja tidak langsung beserta anggaran yang diusulkan pada Musrenbang Forum SKPD. Tampilan aplikasi adalah sebagai berikut:<draw:frame draw:style-name="media" draw:name="list_forum_skpd_btl.jpg Legend" text:anchor-type="as-char" draw:z-index="0" svg:width="50.535416666667cm" style:rel-width="100%"><draw:text-box><text:p text:style-name="legendcenter"><draw:frame draw:style-name="media" draw:name="list_forum_skpd_btl.jpg" text:anchor-type="as-char" draw:z-index="0" svg:width="50.535416666667cm" style:rel-width="100%" svg:height="18.864791666667cm" style:rel-height="scale"><draw:image xlink:href="Pictures/2fa16a411254f25ebd43d788dadd365a.jpg" xlink:type="simple" xlink:show="embed" xlink:actuate="onLoad"/></draw:frame>list_forum_skpd_btl.jpg</text:p></draw:text-box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masukkan data anggaran non kegiatan Forum SKPD, maka akan ditampilkan Halaman Input Forum SKPD - Anggaran Non Kegiatan sebagai berikut:<draw:frame draw:style-name="media" draw:name="input_forum_skpd_btl.jpg Legend" text:anchor-type="as-char" draw:z-index="0" svg:width="43.815cm" style:rel-width="100%"><draw:text-box><text:p text:style-name="legendcenter"><draw:frame draw:style-name="media" draw:name="input_forum_skpd_btl.jpg" text:anchor-type="as-char" draw:z-index="2" svg:width="43.815cm" style:rel-width="100%" svg:height="8.651875cm" style:rel-height="scale"><draw:image xlink:href="Pictures/c28c2645a81f93cb14337c2e6527f8e7.jpg" xlink:type="simple" xlink:show="embed" xlink:actuate="onLoad"/></draw:frame>input_forum_skpd_btl.jpg</text:p></draw:text-box></draw:frame></text:p>
        </text:list-item>
        <text:list-item>
          <text:p text:style-name="List_20_1_Content"> Pilihan <text:span text:style-name="Strong_20_Emphasis">Satuan Kerja</text:span>  dipilih dengan satuan kerja (SKPD) terkait.</text:p>
        </text:list-item>
        <text:list-item>
          <text:p text:style-name="List_20_1_Content"> Pilihan <text:span text:style-name="Strong_20_Emphasis">Sub Unit</text:span>  dipilih dengan sub unit dari satuan kerja jika ada.</text:p>
        </text:list-item>
        <text:list-item>
          <text:p text:style-name="List_20_1_Content"> Memberi tanda centang (<draw:frame draw:style-name="media" draw:name="3" text:anchor-type="as-char" draw:z-index="3" svg:width="0.66145833333333cm" svg:height="0.68791666666667cm"><draw:image xlink:href="Pictures/dab1bffac020cb2f084098ff69911ab1.png" xlink:type="simple" xlink:show="embed" xlink:actuate="onLoad"/></draw:frame>) pada Uraian Rekening Belanja Tidak Langsung yang akan diisi.</text:p>
        </text:list-item>
        <text:list-item>
          <text:p text:style-name="List_20_1_Content"> Kolom <text:span text:style-name="Strong_20_Emphasis">Jumlah </text:span>diisi dengan jumlah usulan anggaran Belanja Tidak Langsung.</text:p>
        </text:list-item>
        <text:list-item>
          <text:p text:style-name="List_20_1_Content_Last"> Tekan tombol <draw:frame draw:style-name="media" draw:name="4" text:anchor-type="as-char" draw:z-index="4" svg:width="0.66145833333333cm" svg:height="0.555625cm"><draw:image xlink:href="Pictures/bdc69509e8ea0962eff4361c6eb0f5f1.png" xlink:type="simple" xlink:show="embed" xlink:actuate="onLoad"/></draw:frame>untuk menyimpan data usulan anggaran non kegiat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forum_skpd_non_kegiatan</dc:title>
  </office:meta>
</office:document-meta>
</file>