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c6e78686d062619381757a4bc5c88eb.jpg"/>
  <manifest:file-entry manifest:media-type="image/png" manifest:full-path="Pictures/0a150d64611ce1c35f5b2733b98b3659.png"/>
  <manifest:file-entry manifest:media-type="image/jpeg" manifest:full-path="Pictures/dcee7585d45ef739f937132b6778aafd.jpg"/>
  <manifest:file-entry manifest:media-type="image/png" manifest:full-path="Pictures/dab1bffac020cb2f084098ff69911ab1.png"/>
  <manifest:file-entry manifest:media-type="image/png" manifest:full-path="Pictures/bdc69509e8ea0962eff4361c6eb0f5f1.png"/>
  <manifest:file-entry manifest:media-type="image/jpeg" manifest:full-path="Pictures/dabc2f3d4e8197026f9e087d4a9a3369.jpg"/>
  <manifest:file-entry manifest:media-type="image/jpeg" manifest:full-path="Pictures/dfe052e74fa6875b771058ccbae73fd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rencanaan:musrenbang:forum_skpd_hibah_bansos"/><text:bookmark-start text:name="__RefHeading___prosedur_operasional_musrenbang_forum_skpd_-_hibah_bansos_1"/><text:bookmark-start text:name="prosedur_operasional_musrenbang_forum_skpd_-_hibah_bansos"/>Prosedur Operasional Musrenbang Forum SKPD - Hibah/Bansos<text:bookmark-end text:name="__RefHeading___prosedur_operasional_musrenbang_forum_skpd_-_hibah_bansos_1"/><text:bookmark-end text:name="prosedur_operasional_musrenbang_forum_skpd_-_hibah_bansos"/></text:h>
      <text:h text:style-name="Heading_20_3" text:outline-level="3"><text:bookmark-start text:name="__RefHeading___fungsi_2"/><text:bookmark-start text:name="fungsi"/>Fungsi<text:bookmark-end text:name="__RefHeading___fungsi_2"/><text:bookmark-end text:name="fungsi"/></text:h>
      <text:p text:style-name="Text_20_body">Pengisian formulir Musrenbang Forum SKPD - Hibah/Bansos pada Aplikasi SIMRAL adalah dengan memasukkan data usulan penerima hibah dan bansos. Data usulan penerima hibah dan bansos dapat berasal dari usulan hasil musrenbang kecamatan, usulan hasil reses dewan, dan usulan baru dari hasil musrenbang forum SKPD.</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Operator Musrenbang Forum SKPD</text:p>
          </table:table-cell>
          <table:table-cell office:value-type="string" table:style-name="tablecell">
            <text:p text:style-name="tablealignleft">Melakukan input data usulan penerima hibah dan bansos pada Musrenbang Forum SKPD.</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list text:style-name="List_20_1" text:continue-numbering="false">
        <text:list-item>
          <text:p text:style-name="List_20_1_Content_First"> Tersedianya data Standar Pengkodean seperti Kode Rekening Jenis Hibah/Bantuan Sosial (sudah di set-up di sistem).</text:p>
        </text:list-item>
        <text:list-item>
          <text:p text:style-name="List_20_1_Content_Last"> Tersedianya data usulan hasil musrenbang kecamatan, usulan hasil reses dewan, dan usulan baru dari hasil musrenbang forum SKPD</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SIMRAL dalam proses input data penerima hibah dan bansos pada Forum SKPD:</text:p>
      <text:list text:style-name="List_20_1" text:continue-numbering="false">
        <text:list-item>
          <text:p text:style-name="List_20_1_Content_First"> Masuk ke aplikasi;</text:p>
        </text:list-item>
        <text:list-item>
          <text:p text:style-name="List_20_1_Content"> Pilih <text:span text:style-name="Strong_20_Emphasis">Musrenbang &gt; Form &gt; Forum SKPD &gt; Hibah/Bansos</text:span>, maka akan tampil semua uraian penerima hibah/bansos beserta jumlah pengajuannya pada Musrenbang Forum SKPD. Tampilan aplikasi adalah sebagai berikut:<draw:frame draw:style-name="media" draw:name="0" text:anchor-type="as-char" draw:z-index="0" svg:width="50.588333333333cm" style:rel-width="100%" svg:height="18.917708333333cm" style:rel-height="scale"><draw:image xlink:href="Pictures/0c6e78686d062619381757a4bc5c88eb.jpg" xlink:type="simple" xlink:show="embed" xlink:actuate="onLoad"/></draw:frame></text:p>
        </text:list-item>
        <text:list-item>
          <text:p text:style-name="List_20_1_Content"> Usulan-usulan penerima hibah dan bansos dapat berasal dari usulan hasil musrenbang kecamatan, usulan hasil reses dewan, dan usulan baru dari hasil musrenbang forum SKPD.</text:p>
        </text:list-item>
        <text:list-item>
          <text:p text:style-name="List_20_1_Content"> Untuk menambahkan usulan penerima hibah/bansos dari hasil musrenbang kecamatan, maka perlu dilakukan proses import data usulan hasil musrenbang kecamatan.</text:p>
        </text:list-item>
        <text:list-item>
          <text:p text:style-name="List_20_1_Content"> Tekan tombol <draw:frame draw:style-name="media" draw:name="1" text:anchor-type="as-char" draw:z-index="1" svg:width="0.66145833333333cm" svg:height="0.555625cm"><draw:image xlink:href="Pictures/0a150d64611ce1c35f5b2733b98b3659.png" xlink:type="simple" xlink:show="embed" xlink:actuate="onLoad"/></draw:frame>di bagian atas Halaman list Forum SKPD - Hibah/Bansos, maka akan tampil Halaman Input Forum SKPD - Hibah/Bansos seperti gambar berikut:<draw:frame draw:style-name="media" draw:name="2" text:anchor-type="as-char" draw:z-index="2" svg:width="43.18cm" style:rel-width="100%" svg:height="17.568333333333cm" style:rel-height="scale"><draw:image xlink:href="Pictures/dcee7585d45ef739f937132b6778aafd.jpg" xlink:type="simple" xlink:show="embed" xlink:actuate="onLoad"/></draw:frame></text:p>
        </text:list-item>
        <text:list-item>
          <text:p text:style-name="List_20_1_Content"> Pilihan <text:span text:style-name="Strong_20_Emphasis">Satuan Kerja</text:span>  dipilih dengan satuan kerja (SKPD) terkait.</text:p>
        </text:list-item>
        <text:list-item>
          <text:p text:style-name="List_20_1_Content"> Pilihan <text:span text:style-name="Strong_20_Emphasis">Sub Unit</text:span>  dipilih dengan sub unit dari satuan kerja jika ada.</text:p>
        </text:list-item>
        <text:list-item>
          <text:p text:style-name="List_20_1_Content"> Pilihan <text:span text:style-name="Strong_20_Emphasis">Hibah/Bansos</text:span>  dipilih dengan rekening jenis hibah/bantuan sosial untuk memfilter list pilihan kode rekening obyek di bawahnya.</text:p>
        </text:list-item>
        <text:list-item>
          <text:p text:style-name="List_20_1_Content"> Pilihan <text:span text:style-name="Strong_20_Emphasis">Rekening Obyek</text:span>  dipilih dengan kode rekening obyek untuk memfilter list pilihan kode rekening rincian obyek di bawahnya.</text:p>
        </text:list-item>
        <text:list-item>
          <text:p text:style-name="List_20_1_Content"> Pilihan <text:span text:style-name="Strong_20_Emphasis">Rek. Rincian Obyek</text:span>  dipilih dengan kode rekening rincian obyek.</text:p>
        </text:list-item>
        <text:list-item>
          <text:p text:style-name="List_20_1_Content"> Memberi tanda centang (<draw:frame draw:style-name="media" draw:name="3" text:anchor-type="as-char" draw:z-index="3" svg:width="0.66145833333333cm" svg:height="0.68791666666667cm"><draw:image xlink:href="Pictures/dab1bffac020cb2f084098ff69911ab1.png" xlink:type="simple" xlink:show="embed" xlink:actuate="onLoad"/></draw:frame>) pada Nama Penerima Hibah/Bansos dari usulan Hasil Musrenbang Kecamatan.</text:p>
        </text:list-item>
        <text:list-item>
          <text:p text:style-name="List_20_1_Content"> <text:span text:style-name="Strong_20_Emphasis">Keterangan</text:span>  diisi dengan keterangan umum tentang usulan penerima hibah/bansos.</text:p>
        </text:list-item>
        <text:list-item>
          <text:p text:style-name="List_20_1_Content"> Tekan tombol <draw:frame draw:style-name="media" draw:name="4" text:anchor-type="as-char" draw:z-index="4" svg:width="0.66145833333333cm" svg:height="0.555625cm"><draw:image xlink:href="Pictures/bdc69509e8ea0962eff4361c6eb0f5f1.png" xlink:type="simple" xlink:show="embed" xlink:actuate="onLoad"/></draw:frame>untuk mengimpor data usulan.</text:p>
        </text:list-item>
        <text:list-item>
          <text:p text:style-name="List_20_1_Content"> Untuk daftar penerima hibah dan bansos yang berasal dari hasil reses dewan, maka perlu dilakukan proses import hasil reses dewan. Pada Halaman Input Forum SKPD - Hibah/Bansos klik link <text:span text:style-name="Strong_20_Emphasis">Import Hasil Reses Dewan</text:span>, maka akan tampil halaman berikut:<draw:frame draw:style-name="media" draw:name="5" text:anchor-type="as-char" draw:z-index="5" svg:width="43.18cm" style:rel-width="100%" svg:height="17.674166666667cm" style:rel-height="scale"><draw:image xlink:href="Pictures/dabc2f3d4e8197026f9e087d4a9a3369.jpg" xlink:type="simple" xlink:show="embed" xlink:actuate="onLoad"/></draw:frame></text:p>
        </text:list-item>
        <text:list-item>
          <text:p text:style-name="List_20_1_Content"> Pilihan <text:span text:style-name="Strong_20_Emphasis">Satuan Kerja</text:span>  dipilih dengan satuan kerja (SKPD) terkait.</text:p>
        </text:list-item>
        <text:list-item>
          <text:p text:style-name="List_20_1_Content"> Pilihan <text:span text:style-name="Strong_20_Emphasis">Sub Unit</text:span>  dipilih dengan sub unit dari satuan kerja jika ada.</text:p>
        </text:list-item>
        <text:list-item>
          <text:p text:style-name="List_20_1_Content"> Pilihan <text:span text:style-name="Strong_20_Emphasis">Hibah/Bansos</text:span>  dipilih dengan rekening jenis hibah/bantuan sosial untuk memfilter list pilihan kode rekening obyek di bawahnya.</text:p>
        </text:list-item>
        <text:list-item>
          <text:p text:style-name="List_20_1_Content"> Pilihan <text:span text:style-name="Strong_20_Emphasis">Rekening Obyek</text:span>  dipilih dengan kode rekening obyek untuk memfilter list pilihan kode rekening rincian obyek di bawahnya.</text:p>
        </text:list-item>
        <text:list-item>
          <text:p text:style-name="List_20_1_Content"> Pilihan <text:span text:style-name="Strong_20_Emphasis">Rek. Rincian Obyek</text:span>  dipilih dengan kode rekening rincian obyek.</text:p>
        </text:list-item>
        <text:list-item>
          <text:p text:style-name="List_20_1_Content"> Memberi tanda centang (<draw:frame draw:style-name="media" draw:name="6" text:anchor-type="as-char" draw:z-index="6" svg:width="0.66145833333333cm" svg:height="0.68791666666667cm"><draw:image xlink:href="Pictures/dab1bffac020cb2f084098ff69911ab1.png" xlink:type="simple" xlink:show="embed" xlink:actuate="onLoad"/></draw:frame>) pada Nama Penerima Hibah/Bansos dari usulan Hasil Reses Dewan.</text:p>
        </text:list-item>
        <text:list-item>
          <text:p text:style-name="List_20_1_Content"> <text:span text:style-name="Strong_20_Emphasis">Keterangan</text:span>  diisi dengan keterangan umum tentang usulan penerima hibah/bansos.</text:p>
        </text:list-item>
        <text:list-item>
          <text:p text:style-name="List_20_1_Content"> Tekan tombol <draw:frame draw:style-name="media" draw:name="7" text:anchor-type="as-char" draw:z-index="7" svg:width="0.66145833333333cm" svg:height="0.555625cm"><draw:image xlink:href="Pictures/bdc69509e8ea0962eff4361c6eb0f5f1.png" xlink:type="simple" xlink:show="embed" xlink:actuate="onLoad"/></draw:frame>untuk mengimpor data usulan hasil reses dewan.</text:p>
        </text:list-item>
        <text:list-item>
          <text:p text:style-name="List_20_1_Content"> Sementara, jika daftar penerima hibah/bansos yang akan dimasukkan adalah baru hasil Musrenbang Forum SKPD, maka pada Halaman Input Forum SKPD - Hibah/Bansos klik link <text:span text:style-name="Strong_20_Emphasis">Input/Tambah Baru</text:span>, dan akan tampil halaman input sebagai berikut:<draw:frame draw:style-name="media" draw:name="8" text:anchor-type="as-char" draw:z-index="8" svg:width="43.894375cm" style:rel-width="100%" svg:height="16.8275cm" style:rel-height="scale"><draw:image xlink:href="Pictures/dfe052e74fa6875b771058ccbae73fdd.jpg" xlink:type="simple" xlink:show="embed" xlink:actuate="onLoad"/></draw:frame></text:p>
        </text:list-item>
        <text:list-item>
          <text:p text:style-name="List_20_1_Content"> Pilihan <text:span text:style-name="Strong_20_Emphasis">Satuan Kerja</text:span>  dipilih dengan satuan kerja (SKPD) terkait.</text:p>
        </text:list-item>
        <text:list-item>
          <text:p text:style-name="List_20_1_Content"> Pilihan <text:span text:style-name="Strong_20_Emphasis">Sub Unit</text:span>  dipilih dengan sub unit dari satuan kerja jika ada.</text:p>
        </text:list-item>
        <text:list-item>
          <text:p text:style-name="List_20_1_Content"> Pilihan <text:span text:style-name="Strong_20_Emphasis">Hibah/Bansos</text:span>  dipilih dengan rekening jenis hibah/bantuan sosial untuk memfilter list pilihan kode rekening obyek di bawahnya.</text:p>
        </text:list-item>
        <text:list-item>
          <text:p text:style-name="List_20_1_Content"> Pilihan <text:span text:style-name="Strong_20_Emphasis">Rekening Obyek</text:span>  dipilih dengan kode rekening obyek untuk memfilter list pilihan kode rekening rincian obyek di bawahnya.</text:p>
        </text:list-item>
        <text:list-item>
          <text:p text:style-name="List_20_1_Content"> Pilihan <text:span text:style-name="Strong_20_Emphasis">Rek. Rincian Obyek</text:span>  dipilih dengan kode rekening rincian obyek.</text:p>
        </text:list-item>
        <text:list-item>
          <text:p text:style-name="List_20_1_Content"> <text:span text:style-name="Strong_20_Emphasis">Nama Penerima</text:span> diisi dengan nama penerima hibah atau bantuan sosial.</text:p>
        </text:list-item>
        <text:list-item>
          <text:p text:style-name="List_20_1_Content"> <text:span text:style-name="Strong_20_Emphasis">Alamat Penerima</text:span>  diisi dengan alamat penerima hibah atau bantuan sosial.</text:p>
        </text:list-item>
        <text:list-item>
          <text:p text:style-name="List_20_1_Content"> <text:span text:style-name="Strong_20_Emphasis">Jumlah Pengajuan</text:span>  diisi dengan jumlah usulan anggaran untuk penerima hibah atau bantuan sosial terkait.</text:p>
        </text:list-item>
        <text:list-item>
          <text:p text:style-name="List_20_1_Content"> <text:span text:style-name="Strong_20_Emphasis">Keterangan</text:span>  diisi dengan keterangan umum tentang usulan penerima hibah/bansos.</text:p>
        </text:list-item>
        <text:list-item>
          <text:p text:style-name="List_20_1_Content_Last"> Tekan tombol <draw:frame draw:style-name="media" draw:name="9" text:anchor-type="as-char" draw:z-index="9" svg:width="0.66145833333333cm" svg:height="0.555625cm"><draw:image xlink:href="Pictures/bdc69509e8ea0962eff4361c6eb0f5f1.png" xlink:type="simple" xlink:show="embed" xlink:actuate="onLoad"/></draw:frame>untuk menyimpan data usulan penerima hibah/banso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rencanaan:musrenbang:forum_skpd_hibah_bansos</dc:title>
  </office:meta>
</office:document-meta>
</file>