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0f70b2a552fe87a0c5de1eb833a1bc8.jpg"/>
  <manifest:file-entry manifest:media-type="image/png" manifest:full-path="Pictures/0a150d64611ce1c35f5b2733b98b3659.png"/>
  <manifest:file-entry manifest:media-type="image/jpeg" manifest:full-path="Pictures/0cc1db2d59bcb30250eb0ceb200e2fd6.jpg"/>
  <manifest:file-entry manifest:media-type="image/png" manifest:full-path="Pictures/bdc69509e8ea0962eff4361c6eb0f5f1.png"/>
  <manifest:file-entry manifest:media-type="image/jpeg" manifest:full-path="Pictures/3428cef66b0cea0730bcb7887edf3f3d.jpg"/>
  <manifest:file-entry manifest:media-type="image/jpeg" manifest:full-path="Pictures/17cb963c2f920614fd845dfe8c6db8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desa_kelurahan"/><text:bookmark-start text:name="__RefHeading___prosedur_operasional_usulan_musrenbang_kegiatan_desa_kelurahan_1"/><text:bookmark-start text:name="prosedur_operasional_usulan_musrenbang_kegiatan_desa_kelurahan"/>Prosedur Operasional Usulan Musrenbang Kegiatan Desa/Kelurahan<text:bookmark-end text:name="__RefHeading___prosedur_operasional_usulan_musrenbang_kegiatan_desa_kelurahan_1"/><text:bookmark-end text:name="prosedur_operasional_usulan_musrenbang_kegiatan_desa_kelurah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ngisian formulir Musrenbang Kegiatan Desa/Kelurahan adalah dengan memasukkan data usulan rencana kegiatan baru hasil Musrenbang yang dilakukan pada tingkatan Desa/Kelurahan. Input dapat dilakukan secara on-line pada saat pelaksanaan Musrenbang atau dilakukan setelah penyelenggaraan Musrenbang selesai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.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Operator Musrenbang Desa</text:p>
          </table:table-cell>
          <table:table-cell office:value-type="string" table:style-name="tablecell">
            <text:p text:style-name="tablealignleft">Melakukan input data Hasil Musrenbang Desa/Kelurahan yang sudah disetujui peserta Musrenbang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ist_20_1_Content_First"> Tersedianya data Standar Pengkodean seperti Bidang, Prioritas, Sifat Kegiatan, Lokasi, dan Sumber Anggaran (sudah di set-up di sistem).</text:p>
        </text:list-item>
        <text:list-item>
          <text:p text:style-name="List_20_1_Content_Last"> Tersedianya data usulan rencana kegiatan baru hasil musrenbang desa/kelurahan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AL dalam proses Input data Musrenbang Desa/Kelurahan:</text:p>
      <text:list text:style-name="List_20_1" text:continue-numbering="false">
        <text:list-item>
          <text:p text:style-name="List_20_1_Content_First"> Masuk ke aplikasi;</text:p>
        </text:list-item>
        <text:list-item>
          <text:p text:style-name="List_20_1_Content"> Pilih <text:span text:style-name="Strong_20_Emphasis">Musrenbang &gt; Form &gt; Desa/Kel</text:span>, maka akan tampil semua kegiatan yang diusulkan pada Musrenbang Desa/Kelurahan. Tampilan aplikasi adalah sebagai berikut:<draw:frame draw:style-name="media" draw:name="list_musren_desa.jpg Legend" text:anchor-type="as-char" draw:z-index="0" svg:width="49.900416666667cm" style:rel-width="100%"><draw:text-box><text:p text:style-name="legendcenter"><draw:frame draw:style-name="media" draw:name="list_musren_desa.jpg" text:anchor-type="as-char" draw:z-index="0" svg:width="49.900416666667cm" style:rel-width="100%" svg:height="16.695208333333cm" style:rel-height="scale"><draw:image xlink:href="Pictures/30f70b2a552fe87a0c5de1eb833a1bc8.jpg" xlink:type="simple" xlink:show="embed" xlink:actuate="onLoad"/></draw:frame>list_musren_desa.jpg</text:p></draw:text-box></draw:frame></text:p>
        </text:list-item>
        <text:list-item>
          <text:p text:style-name="List_20_1_Content"> 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       <draw:frame draw:style-name="media" draw:name="input_musren_desa.jpg Legend" text:anchor-type="as-char" draw:z-index="0" svg:width="43.867916666667cm" style:rel-width="100%"><draw:text-box><text:p text:style-name="legendcenter"><draw:frame draw:style-name="media" draw:name="input_musren_desa.jpg" text:anchor-type="as-char" draw:z-index="2" svg:width="43.867916666667cm" style:rel-width="100%" svg:height="18.57375cm" style:rel-height="scale"><draw:image xlink:href="Pictures/0cc1db2d59bcb30250eb0ceb200e2fd6.jpg" xlink:type="simple" xlink:show="embed" xlink:actuate="onLoad"/></draw:frame>input_musren_desa.jpg</text:p></draw:text-box></draw:frame></text:p>
        </text:list-item>
        <text:list-item>
          <text:p text:style-name="List_20_1_Content"> Pilihan <text:span text:style-name="Strong_20_Emphasis">Kecamatan</text:span>  dipilih dengan nama kecamatan terkait.</text:p>
        </text:list-item>
        <text:list-item>
          <text:p text:style-name="List_20_1_Content"> Pilihan <text:span text:style-name="Strong_20_Emphasis">Desa/Kel.</text:span>  dipilih dengan nama desa atau kelurahan terkait.</text:p>
        </text:list-item>
        <text:list-item>
          <text:p text:style-name="List_20_1_Content"> <text:span text:style-name="Strong_20_Emphasis">No</text:span>  diisi dengan nomor urut kegiatan musrenbang desa/kelurahan.</text:p>
        </text:list-item>
        <text:list-item>
          <text:p text:style-name="List_20_1_Content"> Pilihan <text:span text:style-name="Strong_20_Emphasis">Bidang</text:span>  dipilih dengan bidang urusan dari satker.</text:p>
        </text:list-item>
        <text:list-item>
          <text:p text:style-name="List_20_1_Content"> <text:span text:style-name="Strong_20_Emphasis">Nama Kegiatan</text:span>  diisi dengan usulan nama kegiatan hasil musrenbang desa/kelurahan terkait.</text:p>
        </text:list-item>
        <text:list-item>
          <text:p text:style-name="List_20_1_Content"> Pilihan Jenis <text:span text:style-name="Strong_20_Emphasis">Pendanaan/Kegiatan</text:span>  dipilih dengan nama atau jenis pendanaan/kegiatan. Pilihan terdiri dari Prioritas Desa, Prioritas Kecamatan, atau Prioritas Bupati.</text:p>
        </text:list-item>
        <text:list-item>
          <text:p text:style-name="List_20_1_Content"> Pilihan <text:span text:style-name="Strong_20_Emphasis">Prioritas</text:span>  dipilih dengan urutan prioritas kegiatan.</text:p>
        </text:list-item>
        <text:list-item>
          <text:p text:style-name="List_20_1_Content"> Pilihan <text:span text:style-name="Strong_20_Emphasis">Sifat Kegiatan</text:span>  dipilih dengan sifat kegiatan, apakah bersifat Baru, Lanjutan, atau Rehabilitasi.</text:p>
        </text:list-item>
        <text:list-item>
          <text:p text:style-name="List_20_1_Content"> <text:span text:style-name="Strong_20_Emphasis">Latar Belakang</text:span>  diisi dengan latar belakang usulan kegiatan.</text:p>
        </text:list-item>
        <text:list-item>
          <text:p text:style-name="List_20_1_Content"> <text:span text:style-name="Strong_20_Emphasis">Output</text:span>  diisi dengan output dari usulan kegiatan.</text:p>
        </text:list-item>
        <text:list-item>
          <text:p text:style-name="List_20_1_Content"> <text:span text:style-name="Strong_20_Emphasis">Outcome</text:span>  diisi dengan outcome dari usulan kegiatan.</text:p>
        </text:list-item>
        <text:list-item>
          <text:p text:style-name="List_20_1_Content"> <text:span text:style-name="Strong_20_Emphasis">Keterangan</text:span>  diisi dengan keterangan umum tentang usulan kegiatan pada musrenbang desa/kelurahan.</text:p>
        </text:list-item>
        <text:list-item>
          <text:p text:style-name="List_20_1_Content"> Tekan tombol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 untuk menyimpan data usulan musrenbang desa/kelurahan.</text:p>
        </text:list-item>
        <text:list-item>
          <text:p text:style-name="List_20_1_Content"> Pada halaman ini isian hanya pada bagian awal saja yang memuat data tunggal. Untuk data rinci yang dapat bersifat banyak dapat diisikan setelah menyimpan data awal tersebut di atas.</text:p>
        </text:list-item>
        <text:list-item>
          <text:p text:style-name="List_20_1_Content"> Pilih <text:span text:style-name="Strong_20_Emphasis">Lokasi Kegiatan</text:span>  pada Nama Kegiatan yang telah ditambahkan untuk memasukkan data-data rinci usulan dan akan ditampilkan halaman berikut.<draw:frame draw:style-name="media" draw:name="input_lokasi_musren_desa.jpg Legend" text:anchor-type="as-char" draw:z-index="0" svg:width="43.285833333333cm" style:rel-width="100%"><draw:text-box><text:p text:style-name="legendcenter"><draw:frame draw:style-name="media" draw:name="input_lokasi_musren_desa.jpg" text:anchor-type="as-char" draw:z-index="4" svg:width="43.285833333333cm" style:rel-width="100%" svg:height="19.976041666667cm" style:rel-height="scale"><draw:image xlink:href="Pictures/3428cef66b0cea0730bcb7887edf3f3d.jpg" xlink:type="simple" xlink:show="embed" xlink:actuate="onLoad"/></draw:frame>input_lokasi_musren_desa.jpg</text:p></draw:text-box></draw:frame></text:p>
        </text:list-item>
        <text:list-item/>
        <text:list-item>
          <text:p text:style-name="List_20_1_Content"> <text:span text:style-name="Strong_20_Emphasis">Volume</text:span>  dan <text:span text:style-name="Strong_20_Emphasis">Satuan</text:span>  diisi dengan volume/jumlah dan satuan dari usulan kegiatan.</text:p>
        </text:list-item>
        <text:list-item>
          <text:p text:style-name="List_20_1_Content"> Pilih Sumber Anggaran dan masukkan Jumlah Usulan, kemudian simpan data dengan menekan tombol <draw:frame draw:style-name="media" draw:name="5" text:anchor-type="as-char" draw:z-index="5" svg:width="0.66145833333333cm" svg:height="0.555625cm"><draw:image xlink:href="Pictures/bdc69509e8ea0962eff4361c6eb0f5f1.png" xlink:type="simple" xlink:show="embed" xlink:actuate="onLoad"/></draw:frame>.</text:p>
        </text:list-item>
        <text:list-item>
          <text:p text:style-name="List_20_1_Content"> Untuk memasukkan data Penyelenggaraan Musrenbang Desa/Kelurahan, pilih atau tekan link <text:span text:style-name="Strong_20_Emphasis">Pelaksanaan</text:span>  yang terdapat pada bagian kanan atas dari halaman List Musrenbang Kegiatan Desa/Kelurahan; dan akan ditampilkan halaman berikut.<draw:frame draw:style-name="media" draw:name="input_pelaksanaan_musren_desa.jpg Legend" text:anchor-type="as-char" draw:z-index="0" svg:width="43.867916666667cm" style:rel-width="100%"><draw:text-box><text:p text:style-name="legendcenter"><draw:frame draw:style-name="media" draw:name="input_pelaksanaan_musren_desa.jpg" text:anchor-type="as-char" draw:z-index="6" svg:width="43.867916666667cm" style:rel-width="100%" svg:height="10.186458333333cm" style:rel-height="scale"><draw:image xlink:href="Pictures/17cb963c2f920614fd845dfe8c6db878.jpg" xlink:type="simple" xlink:show="embed" xlink:actuate="onLoad"/></draw:frame>input_pelaksanaan_musren_desa.jpg</text:p></draw:text-box></draw:frame></text:p>
        </text:list-item>
        <text:list-item>
          <text:p text:style-name="List_20_1_Content"> Isikan data pelaksanaan Musrenbang Desa/Kelurahan, meliputi Tanggal, Tempat , Nama Kepala Desa/Lurah, Ketua dan Sekretaris Panitia penyelenggaraan musrenbang desa/kelurahan terkait.</text:p>
        </text:list-item>
        <text:list-item>
          <text:p text:style-name="List_20_1_Content"> Kemudian tekan tombol <draw:frame draw:style-name="media" draw:name="7" text:anchor-type="as-char" draw:z-index="7" svg:width="0.66145833333333cm" svg:height="0.555625cm"><draw:image xlink:href="Pictures/bdc69509e8ea0962eff4361c6eb0f5f1.png" xlink:type="simple" xlink:show="embed" xlink:actuate="onLoad"/></draw:frame>.</text:p>
        </text:list-item>
        <text:list-item>
          <text:p text:style-name="List_20_1_Content"> Selanjutnya, untuk memasukkan data Peserta Musrenbang Desa/Kelurahan, pilih atau tekan link <text:span text:style-name="Strong_20_Emphasis">Peserta</text:span>  yang terdapat pada bagian kanan atas dari halaman List Musrenbang Kegiatan Desa/Kelurahan; dan akan ditampilkan halaman berikut.</text:p>
        </text:list-item>
        <text:list-item/>
        <text:list-item>
          <text:p text:style-name="List_20_1_Content_Last"> Isikan data peserta Musrenbang Desa dan kemudian tekan tombol <text:a xlink:type="simple" xlink:href="https://repo.kuarta.co.id/simralwiki/doku.php?id=perencanaan:renja:save.jpg_direct" text:style-name="Internet_20_link" text:visited-style-name="Visited_20_Internet_20_Link">save.jpg}}</text:a>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desa_kelurahan</dc:title>
  </office:meta>
</office:document-meta>
</file>