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1f5a0fbf8984e2cf2050dfc6713ce24.png"/>
  <manifest:file-entry manifest:media-type="image/png" manifest:full-path="Pictures/0a150d64611ce1c35f5b2733b98b3659.png"/>
  <manifest:file-entry manifest:media-type="image/png" manifest:full-path="Pictures/31ae59c4eb2f5136f68a9b793ee9acfb.png"/>
  <manifest:file-entry manifest:media-type="image/png" manifest:full-path="Pictures/45ea3ec24434370dad69055ca2a4cc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kua_ppas:setup_ppas"/><text:bookmark-start text:name="__RefHeading___prosedur_operasional_setup_ppas_1"/><text:bookmark-start text:name="prosedur_operasional_setup_ppas"/>Prosedur Operasional Setup PPAS<text:bookmark-end text:name="__RefHeading___prosedur_operasional_setup_ppas_1"/><text:bookmark-end text:name="prosedur_operasional_setup_ppas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Setup PPAS adalah proses pengisian pengaturan PPAS yang terdiri dari Jenis PPAS, Jenis Sumber Data, Tahapan dan Status PPAS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SKPD</text:p>
          </table:table-cell>
          <table:table-cell office:value-type="string" table:style-name="tablecell">
            <text:p text:style-name="tablealignleft">Melakukan input pengaturan SK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Setup PPAS dapat dilakukan kalau sudah ada RKPD final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setup PPAS :</text:p>
      <text:list text:style-name="List_20_1" text:continue-numbering="false">
        <text:list-item>
          <text:p text:style-name="List_20_1_Content_First"> Masuk ke Aplikasi Simral. Login sebagai Admin SKPD ;</text:p>
        </text:list-item>
        <text:list-item>
          <text:p text:style-name="List_20_1_Content"> Pilih <text:span text:style-name="Strong_20_Emphasis">KUA/PPAS &gt; Menu Setup PPAS </text:span>, maka akan tampil List Setup PPAS. Tampilan Aplikasi sebagai berikut:</text:p>
        </text:list-item>
        <text:list-item>
          <text:p text:style-name="List_20_1_Content_Last"> <draw:frame draw:style-name="media" draw:name="0" text:anchor-type="as-char" draw:z-index="0" svg:width="35.692291666667cm" style:rel-width="100%" svg:height="12.991041666667cm" style:rel-height="scale"><draw:image xlink:href="Pictures/71f5a0fbf8984e2cf2050dfc6713ce24.png" xlink:type="simple" xlink:show="embed" xlink:actuate="onLoad"/></draw:frame></text:p>
        </text:list-item>
      </text:list>
      <text:list text:style-name="List_20_1" text:continue-numbering="false">
        <text:list-item>
          <text:p text:style-name="List_20_1_Content_First"> Untuk menambahkan data List Setup PPAS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menambah data List Setup PPAS sebagai berikut :​​</text:p>
        </text:list-item>
        <text:list-item>
          <text:p text:style-name="List_20_1_Content_Last"> <draw:frame draw:style-name="media" draw:name="2" text:anchor-type="as-char" draw:z-index="2" svg:width="35.665833333333cm" style:rel-width="100%" svg:height="13.0175cm" style:rel-height="scale"><draw:image xlink:href="Pictures/31ae59c4eb2f5136f68a9b793ee9acfb.png" xlink:type="simple" xlink:show="embed" xlink:actuate="onLoad"/></draw:frame></text:p>
        </text:list-item>
      </text:list>
      <text:p text:style-name="Text_20_body">Penjelasan dan langkah-langkah pengisian formulir Setup PPAS :</text:p>
      <text:list text:style-name="List_20_1" text:continue-numbering="false">
        <text:list-item>
          <text:p text:style-name="List_20_1_Content_First"> Pengisian formulir Setup PPAS adalah pengisian pengaturan PPAS tiap SKPD tertentu.</text:p>
        </text:list-item>
        <text:list-item>
          <text:p text:style-name="List_20_1_Content"> Pilihan <text:span text:style-name="Strong_20_Emphasis">Tahun</text:span>  dipilih dengan tahun anggaran berkenaan.</text:p>
        </text:list-item>
        <text:list-item>
          <text:p text:style-name="List_20_1_Content"> Pilihan <text:span text:style-name="Strong_20_Emphasis">Jenis PPAS</text:span>  dipilih dengan jenis PPAS SKPD terkait.</text:p>
        </text:list-item>
        <text:list-item>
          <text:p text:style-name="List_20_1_Content"> Pilihan <text:span text:style-name="Strong_20_Emphasis">Jenis Sumber Data</text:span>  dipilih dengan jenis dari sumber data PPAS.</text:p>
        </text:list-item>
        <text:list-item>
          <text:p text:style-name="List_20_1_Content"> Pilihan <text:span text:style-name="Strong_20_Emphasis">Tahapan PPAS</text:span>  dipilih dengan tahap PPAS tersebut, apakah tahap Pengajuan Dewan, Hasil Pembahasan Dewan atau Revisi Hasil Pembahasan Dewan</text:p>
        </text:list-item>
        <text:list-item>
          <text:p text:style-name="List_20_1_Content"> <text:span text:style-name="Strong_20_Emphasis">No Dokumen Pemda</text:span>  diisi dengan nomor dokumen terkait dari Pemda.</text:p>
        </text:list-item>
        <text:list-item>
          <text:p text:style-name="List_20_1_Content"> <text:span text:style-name="Strong_20_Emphasis">Tgl </text:span><text:span text:style-name="Strong_20_Emphasis">Pengesahan</text:span><text:span text:style-name="Strong_20_Emphasis">Pemda</text:span>  diisi dengan tanggal disahkannya PPAS oleh Pemda.</text:p>
        </text:list-item>
        <text:list-item>
          <text:p text:style-name="List_20_1_Content"> <text:span text:style-name="Strong_20_Emphasis">No Dokumen DPRD</text:span>  diisi dengan nomor dokumen terkait dari DPRD.</text:p>
        </text:list-item>
        <text:list-item>
          <text:p text:style-name="List_20_1_Content"> <text:span text:style-name="Strong_20_Emphasis">Tgl </text:span><text:span text:style-name="Strong_20_Emphasis">Pengesahan</text:span><text:span text:style-name="Strong_20_Emphasis">DPRD</text:span>  diisi dengan tanggal disahkannya PPAS oleh DPRD</text:p>
        </text:list-item>
        <text:list-item>
          <text:p text:style-name="List_20_1_Content"> <text:span text:style-name="Strong_20_Emphasis">Status PPAS </text:span>dipilih sesuai dengan status PPAS apakah masih draft atau sudah final</text:p>
        </text:list-item>
        <text:list-item>
          <text:p text:style-name="List_20_1_Content_Last"> <text:span text:style-name="Strong_20_Emphasis">Keterangan</text:span>  diisi dengan keterangan umum tentang jenis PPAS pada SKPD tertentu</text:p>
        </text:list-item>
      </text:list>
      <text:p text:style-name="Text_20_body"><text:span text:style-name="Strong_20_Emphasis">Formulir Import Data RKPD Final </text:span></text:p>
      <text:list text:style-name="List_20_1" text:continue-numbering="false">
        <text:list-item>
          <text:p text:style-name="LastListParagraph_List_20_1_Content_First"> <draw:frame draw:style-name="media" draw:name="3" text:anchor-type="as-char" draw:z-index="3" svg:width="35.798125cm" style:rel-width="100%" svg:height="13.043958333333cm" style:rel-height="scale"><draw:image xlink:href="Pictures/45ea3ec24434370dad69055ca2a4ccff.png" xlink:type="simple" xlink:show="embed" xlink:actuate="onLoad"/></draw:frame></text:p>
        </text:list-item>
      </text:list>
      <text:p text:style-name="Text_20_body">Penjelasan dan langkah-langkah Import Data RKPD Final :</text:p>
      <text:list text:style-name="List_20_1" text:continue-numbering="false">
        <text:list-item>
          <text:p text:style-name="List_20_1_Content_First"> Pengisian formulir Import Data RKPD Final adalah import data RKPD Final untuk jenis PPAS Penetapan.</text:p>
        </text:list-item>
        <text:list-item>
          <text:p text:style-name="List_20_1_Content"> Klik link <text:span text:style-name="Strong_20_Emphasis">PPAS Penetapan </text:span>pada halaman List Setup PPAS</text:p>
        </text:list-item>
        <text:list-item>
          <text:p text:style-name="List_20_1_Content_Last"> Klik link <text:span text:style-name="Strong_20_Emphasis">[ Import RKPD Final ]</text:span>  yang ada di bagian bawah tampilan Setup PPAS untuk memulai proses import data RKPD Fina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kua_ppas:setup_ppas</dc:title>
  </office:meta>
</office:document-meta>
</file>